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e928dc5aa1b4bda67ee1ce28721dad.png"/>
  <manifest:file-entry manifest:media-type="image/png" manifest:full-path="Pictures/c085f7c4e756bf61464550a8534916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reunion_bbb"/><text:bookmark-start text:name="__RefHeading___comment_acceder_a_une_reunion_big_blue_button_ou_bbb_1"/><text:bookmark-start text:name="comment_acceder_a_une_reunion_big_blue_button_ou_bbb"/>Comment accéder à une réunion Big Blue Button (ou BBB) ?<text:bookmark-end text:name="__RefHeading___comment_acceder_a_une_reunion_big_blue_button_ou_bbb_1"/><text:bookmark-end text:name="comment_acceder_a_une_reunion_big_blue_button_ou_bbb"/></text:h>
      <text:p text:style-name="Text_20_body">Sur Ecampus, Les salles de visioconférence Big Blue Button sont visibles grâce à l'icone (un “b” blanc dans un cercle) </text:p>
      <text:p text:style-name="Text_20_body"><draw:frame draw:style-name="mediacenter" draw:name="0" text:anchor-type="paragraph" draw:z-index="0" svg:width="26.458333333333cm" style:rel-width="100%" svg:height="2.2104430379747cm" style:rel-height="scale"><draw:image xlink:href="Pictures/78e928dc5aa1b4bda67ee1ce28721dad.png" xlink:type="simple" xlink:show="embed" xlink:actuate="onLoad"/></draw:frame></text:p>
      <text:p text:style-name="Text_20_body">Vous pouvez alors cliquer entre dans la session <text:span text:style-name="Strong_20_Emphasis">(1)</text:span> pour rejoindre la visioconférence.</text:p>
      <text:p text:style-name="Text_20_body">S'il existe un enregistrement dans cette salle, il sera accessible dans la zone indiqué par la flèche <text:span text:style-name="Strong_20_Emphasis">(2)</text:span>.</text:p>
      <text:p text:style-name="Text_20_body"><draw:frame draw:style-name="mediacenter" draw:name="1" text:anchor-type="paragraph" draw:z-index="1" svg:width="26.458333333333cm" style:rel-width="100%" svg:height="8.2339211618257cm" style:rel-height="scale"><draw:image xlink:href="Pictures/c085f7c4e756bf61464550a8534916b7.png" xlink:type="simple" xlink:show="embed" xlink:actuate="onLoad"/></draw:frame></text:p>
      <text:p text:style-name="Text_20_body">Attention : Vous pouvez pas rentrer dans une session BBB sans qu'un enseignant/modérateur soit présent, sans cette présence, le bouton d'accès n'est pas “cliquable”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4::50:29</meta:creation-date>
    <dc:creator>Generated</dc:creator>
    <dc:date>2026-09-16T04::50:29</dc:date>
    <dc:language>en-US</dc:language>
    <meta:editing-cycles>1</meta:editing-cycles>
    <meta:editing-duration>PT0S</meta:editing-duration>
    <dc:title>moodle4:reunion_bbb</dc:title>
  </office:meta>
</office:document-meta>
</file>