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5ad24ea9cfd131c7a217923eae44fdf2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oodle4:ressource:fichier"/><text:bookmark-start text:name="__RefHeading___ajouter_une_ressource_fichier_1"/><text:bookmark-start text:name="ajouter_une_ressource_fichier"/>Ajouter une ressource Fichier<text:bookmark-end text:name="__RefHeading___ajouter_une_ressource_fichier_1"/><text:bookmark-end text:name="ajouter_une_ressource_fichier"/></text:h>
      <table:table table:style-name="PluginODTAutoStyle_Table_1">
        <table:table-column table:style-name="odt_auto_style_table_column_1_1"/>
        <table:table-column table:style-name="odt_auto_style_table_column_1_2"/>
        <table:table-row>
          <table:table-cell office:value-type="string" table:style-name="PluginODTAutoStyle_TableCell_2">
            <text:p text:style-name="PluginODTAutoStyle_Paragraph_3"><draw:frame draw:style-name="media" draw:name="0" text:anchor-type="as-char" draw:z-index="0" svg:width="1.27cm" svg:height="1.27cm"><draw:image xlink:href="Pictures/5ad24ea9cfd131c7a217923eae44fdf2.png" xlink:type="simple" xlink:show="embed" xlink:actuate="onLoad"/></draw:frame></text:p>
          </table:table-cell>
          <table:table-cell office:value-type="string" table:style-name="PluginODTAutoStyle_TableCell_4">
            <text:p text:style-name="PluginODTAutoStyle_Paragraph_5">La méthode la plus simple consiste à <text:span text:style-name="Strong_20_Emphasis">glisser-déposer les fichiers directement dans l'espace de cours</text:span>, à l'emplacement où l'on souhaite les voir s'afficher. Pour cela :</text:p>
            <text:list text:style-name="List_20_1" text:continue-numbering="false">
              <text:list-item>
                <text:p text:style-name="List_20_1_Content_First"> cliquer sur le bouton d'activation du “Mode édition” ;</text:p>
              </text:list-item>
              <text:list-item>
                <text:p text:style-name="List_20_1_Content"> faites en sorte d'avoir l'explorateur de fichiers et le navigateur simultanément sur votre écran ;</text:p>
              </text:list-item>
              <text:list-item>
                <text:p text:style-name="List_20_1_Content"> sélectionnez le fichier que vous souhaitez déposer ;</text:p>
              </text:list-item>
              <text:list-item>
                <text:p text:style-name="List_20_1_Content"> avec votre souris, glissez-le dans la section de votre espace de cours ;</text:p>
              </text:list-item>
              <text:list-item>
                <text:p text:style-name="List_20_1_Content_Last"> relâchez la souris, le dépôt du document est automatique.</text:p>
              </text:list-item>
            </text:list>
            <text:p text:style-name="Text_20_body">Si vous rencontrez des difficultés, suivez le tutoriel ci-dessous.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6T16::51:43</meta:creation-date>
    <dc:creator>Generated</dc:creator>
    <dc:date>2026-09-16T16::51:43</dc:date>
    <dc:language>en-US</dc:language>
    <meta:editing-cycles>1</meta:editing-cycles>
    <meta:editing-duration>PT0S</meta:editing-duration>
    <dc:title>moodle4:ressource:fichier</dc:title>
  </office:meta>
</office:document-meta>
</file>