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677963b087000dbaf02380cb829a1a63.png"/>
  <manifest:file-entry manifest:media-type="image/png" manifest:full-path="Pictures/8173b29e962556b97168a9475b862ea8.png"/>
  <manifest:file-entry manifest:media-type="image/png" manifest:full-path="Pictures/17ff4ba4bc5348c8b4cab14c097b737f.png"/>
  <manifest:file-entry manifest:media-type="image/png" manifest:full-path="Pictures/68d5d7b9c46399f1d41bb9c8af5393cb.png"/>
  <manifest:file-entry manifest:media-type="image/png" manifest:full-path="Pictures/b07711b0faa53723a2bde3234286f698.png"/>
  <manifest:file-entry manifest:media-type="image/png" manifest:full-path="Pictures/18cbdfb7e35e49a65a7fc2bcbc02ce63.png"/>
  <manifest:file-entry manifest:media-type="image/png" manifest:full-path="Pictures/d09441e7f24dc1482ade9d57d62277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rendez-vous"/><text:bookmark-start text:name="__RefHeading___creer_et_utiliser_une_activite_rendez-vous_1"/><text:bookmark-start text:name="creer_et_utiliser_une_activite_rendez-vous"/>Créer et utiliser une activité "Rendez-vous"<text:bookmark-end text:name="__RefHeading___creer_et_utiliser_une_activite_rendez-vous_1"/><text:bookmark-end text:name="creer_et_utiliser_une_activite_rendez-vou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text:span text:style-name="Strong_20_Emphasis">rendez-vous</text:span>” vous permet de planifier des rendez-vous avez vos étudiants. Cette activité peut-être utile notamment pour le passage de <text:span text:style-name="Strong_20_Emphasis">soutenances</text:span>. Les rendez-vous par groupe sont possibles. Vous pouvez ensuite exporter facilement la liste de rendez-vous au format de votre choix (Excel, csv, pdf..).</text:p>
          </table:table-cell>
        </table:table-row>
      </table:table>
      <text:h text:style-name="Heading_20_2" text:outline-level="2"><text:bookmark-start text:name="__RefHeading___etape_1activer_le_mode_d_edition_2"/><text:bookmark-start text:name="etape_1activer_le_mode_d_edition"/>Étape 1 : Activer le mode d'édition<text:bookmark-end text:name="__RefHeading___etape_1activer_le_mode_d_edition_2"/><text:bookmark-end text:name="etape_1activer_le_mode_d_edition"/></text:h>
      <text:p text:style-name="Text_20_body"><draw:frame draw:style-name="mediacenter" draw:name="1" text:anchor-type="paragraph" draw:z-index="1" svg:width="4.524375cm" svg:height="1.0054166666667cm"><draw:image xlink:href="Pictures/677963b087000dbaf02380cb829a1a63.png" xlink:type="simple" xlink:show="embed" xlink:actuate="onLoad"/></draw:frame></text:p>
      <text:h text:style-name="Heading_20_2" text:outline-level="2"><text:bookmark-start text:name="__RefHeading___etape_2cliquer_sur_ajouter_une_activite_ou_ressource_3"/><text:bookmark-start text:name="etape_2cliquer_sur_ajouter_une_activite_ou_ressource"/>Étape 2 : Cliquer sur "Ajouter une activité ou ressource"<text:bookmark-end text:name="__RefHeading___etape_2cliquer_sur_ajouter_une_activite_ou_ressource_3"/><text:bookmark-end text:name="etape_2cliquer_sur_ajouter_une_activite_ou_ressource"/></text:h>
      <text:p text:style-name="Text_20_body"><draw:frame draw:style-name="mediacenter" draw:name="2" text:anchor-type="paragraph" draw:z-index="2" svg:width="12.488333333333cm" svg:height="1.7197916666667cm"><draw:image xlink:href="Pictures/8173b29e962556b97168a9475b862ea8.png" xlink:type="simple" xlink:show="embed" xlink:actuate="onLoad"/></draw:frame></text:p>
      <text:h text:style-name="Heading_20_2" text:outline-level="2"><text:bookmark-start text:name="__RefHeading___etape_3selectionner_activites_puis_rendez-vous_4"/><text:bookmark-start text:name="etape_3selectionner_activites_puis_rendez-vous"/>Étape 3 : Sélectionner "Activités" puis "Rendez-vous"<text:bookmark-end text:name="__RefHeading___etape_3selectionner_activites_puis_rendez-vous_4"/><text:bookmark-end text:name="etape_3selectionner_activites_puis_rendez-vous"/></text:h>
      <text:p text:style-name="Text_20_body"><draw:frame draw:style-name="mediacenter" draw:name="3" text:anchor-type="paragraph" draw:z-index="3" svg:width="15.875cm" style:rel-width="100%" svg:height="14.794929396662cm" style:rel-height="scale"><draw:image xlink:href="Pictures/17ff4ba4bc5348c8b4cab14c097b737f.png" xlink:type="simple" xlink:show="embed" xlink:actuate="onLoad"/></draw:frame></text:p>
      <text:h text:style-name="Heading_20_2" text:outline-level="2"><text:bookmark-start text:name="__RefHeading___etape_4nommer_l_activite_rendez-vous_et_ajouter_une_description_optionnel_5"/><text:bookmark-start text:name="etape_4nommer_l_activite_rendez-vous_et_ajouter_une_description_optionnel"/>Étape 4 : Nommer l'activité "rendez-vous" et ajouter une description (optionnel)<text:bookmark-end text:name="__RefHeading___etape_4nommer_l_activite_rendez-vous_et_ajouter_une_description_optionnel_5"/><text:bookmark-end text:name="etape_4nommer_l_activite_rendez-vous_et_ajouter_une_description_optionnel"/></text:h>
      <text:p text:style-name="Text_20_body"><draw:frame draw:style-name="mediacenter" draw:name="4" text:anchor-type="paragraph" draw:z-index="4" svg:width="15.875cm" style:rel-width="100%" svg:height="5.4613301559792cm" style:rel-height="scale"><draw:image xlink:href="Pictures/68d5d7b9c46399f1d41bb9c8af5393cb.png" xlink:type="simple" xlink:show="embed" xlink:actuate="onLoad"/></draw:frame>
<text:span text:style-name="Emphasis"><text:span text:style-name="Strong_20_Emphasis">A noter</text:span> : comme pour toute activité Moodle, la description est optionnelle.</text:span></text:p>
      <text:h text:style-name="Heading_20_2" text:outline-level="2"><text:bookmark-start text:name="__RefHeading___etape_5completer_les_parametres_options_6"/><text:bookmark-start text:name="etape_5completer_les_parametres_options"/>Étape 5 : Compléter les paramètres "Options"<text:bookmark-end text:name="__RefHeading___etape_5completer_les_parametres_options_6"/><text:bookmark-end text:name="etape_5completer_les_parametres_options"/></text:h>
      <text:p text:style-name="Text_20_body">Les paramètres suivants sont relativement transparents. Si besoin, vous pouvez cliquer sur le point d'interrogation bleu pour avoir plus de renseignement pour chaque paramètre. 
Dans l'exemple si après par exemple, on remarque que l'interlocuteur est l'enseignant (mais cela pourrait très bien être le secrétariat par exemple dans le cadre de réservation pour les examens), que les créneaux horaires sont de 45 minutes et que les étudiants s'inscrivent en groupe, dans un seul créneau.</text:p>
      <text:p text:style-name="Text_20_body"><draw:frame draw:style-name="mediacenter" draw:name="5" text:anchor-type="paragraph" draw:z-index="5" svg:width="15.875cm" style:rel-width="100%" svg:height="5.5649872988992cm" style:rel-height="scale"><draw:image xlink:href="Pictures/b07711b0faa53723a2bde3234286f698.png" xlink:type="simple" xlink:show="embed" xlink:actuate="onLoad"/></draw:frame></text:p>
      <text:h text:style-name="Heading_20_2" text:outline-level="2"><text:bookmark-start text:name="__RefHeading___etape_6completer_le_formulaire_de_reservation_optionnel_7"/><text:bookmark-start text:name="etape_6completer_le_formulaire_de_reservation_optionnel"/>Étape 6 : Compléter le formulaire de réservation (optionnel)<text:bookmark-end text:name="__RefHeading___etape_6completer_le_formulaire_de_reservation_optionnel_7"/><text:bookmark-end text:name="etape_6completer_le_formulaire_de_reservation_optionnel"/></text:h>
      <text:p text:style-name="Text_20_body">Vous pouvez, <text:span text:style-name="Strong_20_Emphasis">si vous le souhaitez</text:span>, utiliser le formulaire de réservation. En utilisant le formulaire, les étudiants commenceront par voir le message avant de répondre à l'activité. Vous pouvez également, via le formulaire, demander aux étudiants des informations complémentaires (dépôt de fichier par exemple). </text:p>
      <text:p text:style-name="Text_20_body"><draw:frame draw:style-name="mediacenter" draw:name="6" text:anchor-type="paragraph" draw:z-index="6" svg:width="15.875cm" style:rel-width="100%" svg:height="6.3946443341605cm" style:rel-height="scale"><draw:image xlink:href="Pictures/18cbdfb7e35e49a65a7fc2bcbc02ce63.png" xlink:type="simple" xlink:show="embed" xlink:actuate="onLoad"/></draw:frame></text:p>
      <text:h text:style-name="Heading_20_2" text:outline-level="2"><text:bookmark-start text:name="__RefHeading___etape_7enregistrer_et_afficher_8"/><text:bookmark-start text:name="etape_7enregistrer_et_afficher"/>Étape 7 : Enregistrer et afficher<text:bookmark-end text:name="__RefHeading___etape_7enregistrer_et_afficher_8"/><text:bookmark-end text:name="etape_7enregistrer_et_afficher"/></text:h>
      <text:p text:style-name="Text_20_body"><draw:frame draw:style-name="mediaright" draw:name="7" text:anchor-type="paragraph" draw:z-index="7" svg:width="10.583333333333cm" svg:height="1.1087301587302cm"><draw:image xlink:href="Pictures/d09441e7f24dc1482ade9d57d622774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4:13</meta:creation-date>
    <dc:creator>Generated</dc:creator>
    <dc:date>2026-09-17T03::04:13</dc:date>
    <dc:language>en-US</dc:language>
    <meta:editing-cycles>1</meta:editing-cycles>
    <meta:editing-duration>PT0S</meta:editing-duration>
    <dc:title>moodle4:rendez-vous</dc:title>
  </office:meta>
</office:document-meta>
</file>