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0846a7aeb42f62744265fb880058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profil"/><text:bookmark-start text:name="__RefHeading___profil_1"/><text:bookmark-start text:name="profil"/>Profil<text:bookmark-end text:name="__RefHeading___profil_1"/><text:bookmark-end text:name="profil"/></text:h>
      <text:p text:style-name="Text_20_body">Tous les utilisateurs ont accès a leur <text:span text:style-name="Strong_20_Emphasis">profil</text:span>.
Il est possible de le :</text:p>
      <text:list text:style-name="List_20_1" text:continue-numbering="false">
        <text:list-item>
          <text:p text:style-name="List_20_1_Content_First"> consulter et accéder à un résumé d'informations ;</text:p>
        </text:list-item>
        <text:list-item>
          <text:p text:style-name="List_20_1_Content_Last"> modifier et le compléter.</text:p>
        </text:list-item>
      </text:list>
      <text:h text:style-name="Heading_20_2" text:outline-level="2"><text:bookmark-start text:name="__RefHeading___consulter_son_profil_2"/><text:bookmark-start text:name="consulter_son_profil"/>Consulter son profil<text:bookmark-end text:name="__RefHeading___consulter_son_profil_2"/><text:bookmark-end text:name="consulter_son_profil"/></text:h>
      <text:p text:style-name="Text_20_body"><draw:frame draw:style-name="mediacenter" draw:name="0" text:anchor-type="paragraph" draw:z-index="0" svg:width="21.166666666667cm" style:rel-width="100%" svg:height="10.317920585162cm" style:rel-height="scale"><draw:image xlink:href="Pictures/330846a7aeb42f62744265fb88005801.png" xlink:type="simple" xlink:show="embed" xlink:actuate="onLoad"/></draw:frame></text:p>
      <text:h text:style-name="Heading_20_2" text:outline-level="2"><text:bookmark-start text:name="__RefHeading___modifier_son_profil_3"/><text:bookmark-start text:name="modifier_son_profil"/>Modifier son profil<text:bookmark-end text:name="__RefHeading___modifier_son_profil_3"/><text:bookmark-end text:name="modifier_son_profil"/></text:h>
      <text:p text:style-name="Text_20_body">Il s'agit des informations qui sont visibles par les autres utilisateurs. </text:p>
      <text:p text:style-name="Text_20_body">Certaines informations sont issues du système d’information de l'université et vous ne pouvez pas les modifier ; elles apparaissent en grisé.  Il s’agit des Nom, Prénom, adresse mail. </text:p>
      <text:p text:style-name="Text_20_body">La description et votre avatar utilisateur seront affichés à tous les utilisateurs. </text:p>
      <text:h text:style-name="Heading_20_2" text:outline-level="2"><text:bookmark-start text:name="__RefHeading___modifier_ses_preferences_4"/><text:bookmark-start text:name="modifier_ses_preferences"/>Modifier ses préférences<text:bookmark-end text:name="__RefHeading___modifier_ses_preferences_4"/><text:bookmark-end text:name="modifier_ses_preferences"/></text:h>
      <text:p text:style-name="Text_20_body"><text:span text:style-name="Emphasis">On notera que certains items ne sont pas modifiables ou bien accessibles en fonction de votre rôle.</text:span></text:p>
      <text:p text:style-name="Text_20_body">À tout moment, vous pouvez revenir sur vos réglages pour une meilleure expérience utilisateu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9:47</meta:creation-date>
    <dc:creator>Generated</dc:creator>
    <dc:date>2026-09-16T13::49:47</dc:date>
    <dc:language>en-US</dc:language>
    <meta:editing-cycles>1</meta:editing-cycles>
    <meta:editing-duration>PT0S</meta:editing-duration>
    <dc:title>moodle4:profil</dc:title>
  </office:meta>
</office:document-meta>
</file>