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prendre_temporairement_un_autre_role"/><text:bookmark-start text:name="__RefHeading___usages_1"/><text:bookmark-start text:name="usages"/>Usages<text:bookmark-end text:name="__RefHeading___usages_1"/><text:bookmark-end text:name="usages"/></text:h>
      <text:p text:style-name="Text_20_body">Cette fonctionnalité permet à une personne habilitée (un enseignant par exemple) de visualiser comment son espace de cours est perçu par un utilisateur ayant un rôle différent. Elle permet de voir ce que les utilisateurs inscrits avec ce rôle sont autorisés à voir ou fair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Enseignants, ne vous inscrivez jamais comme étudiant dans votre cours ( ajout du rôle “étudiant” dans la liste des participants). Cette manipulation entrainera un dysfonctionnement (conflit de rôle), et vous n’aurez plus accès à certaines fonctionnalités. </text:p>
          </table:table-cell>
        </table:table-row>
      </table:table>
      <text:h text:style-name="Heading_20_2" text:outline-level="2"><text:bookmark-start text:name="__RefHeading___etape_n_1_2"/><text:bookmark-start text:name="etape_n_1"/>Étape n°1<text:bookmark-end text:name="__RefHeading___etape_n_1_2"/><text:bookmark-end text:name="etape_n_1"/></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1::10:54</meta:creation-date>
    <dc:creator>Generated</dc:creator>
    <dc:date>2026-09-15T01::10:54</dc:date>
    <dc:language>en-US</dc:language>
    <meta:editing-cycles>1</meta:editing-cycles>
    <meta:editing-duration>PT0S</meta:editing-duration>
    <dc:title>moodle4:prendre_temporairement_un_autre_role</dc:title>
  </office:meta>
</office:document-meta>
</file>