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f62370decea4d5b1c301b68da7c53e.png"/>
  <manifest:file-entry manifest:media-type="image/png" manifest:full-path="Pictures/a06ea7314b4be450544cfb43b9be79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4:prelude_importation_utilisateur_sans_compte_numerique_prelude"/><text:bookmark-start text:name="__RefHeading___contexte_1"/><text:bookmark-start text:name="contexte"/>Contexte<text:bookmark-end text:name="__RefHeading___contexte_1"/><text:bookmark-end text:name="contexte"/></text:h>
      <text:p text:style-name="Text_20_body">On parle d'importation d'utilisateurs lorsqu'on utilise un <text:span text:style-name="Strong_20_Emphasis">fichier .csv</text:span>. Il s'agit donc d'une <text:span text:style-name="Strong_20_Emphasis">procédure en lot.</text:span>
Le terme d'importation sous-entend la <text:span text:style-name="Strong_20_Emphasis">création des comptes sur la plateforme concernée</text:span>.
La procédure est similaire à l'importation d'utilisateurs dans un espace de cours.</text:p>
      <text:h text:style-name="Heading_20_2" text:outline-level="2"><text:bookmark-start text:name="__RefHeading___importation_d_utilisateurs_creation_de_plusieurs_utilisateurs_a_partir_d_un_fichier_2"/><text:bookmark-start text:name="importation_d_utilisateurs_creation_de_plusieurs_utilisateurs_a_partir_d_un_fichier"/>Importation d'utilisateurs (création de plusieurs utilisateurs à partir d'un fichier)<text:bookmark-end text:name="__RefHeading___importation_d_utilisateurs_creation_de_plusieurs_utilisateurs_a_partir_d_un_fichier_2"/><text:bookmark-end text:name="importation_d_utilisateurs_creation_de_plusieurs_utilisateurs_a_partir_d_un_fichier"/></text:h>
      <text:list text:style-name="List_20_1" text:continue-numbering="false">
        <text:list-item>
          <text:p text:style-name="List_20_1_Content_First"> L'importation se fait dans le menu <text:span text:style-name="Strong_20_Emphasis">“Administration du site”,</text:span></text:p>
        </text:list-item>
        <text:list-item>
          <text:p text:style-name="List_20_1_Content"> puis en ouvrant le menu <text:span text:style-name="Strong_20_Emphasis">“Utilisateurs”</text:span></text:p>
        </text:list-item>
        <text:list-item>
          <text:p text:style-name="List_20_1_Content_Last"> et en cliquant sur <text:span text:style-name="Strong_20_Emphasis">“Importation d'utilisateurs”.</text:span></text:p>
        </text:list-item>
      </text:list>
      <text:p text:style-name="Text_20_body"><draw:frame draw:style-name="mediacenter" draw:name="0" text:anchor-type="paragraph" draw:z-index="0" svg:width="10.583333333333cm" style:rel-width="100%" svg:height="10.215463458111cm" style:rel-height="scale"><draw:image xlink:href="Pictures/48f62370decea4d5b1c301b68da7c53e.png" xlink:type="simple" xlink:show="embed" xlink:actuate="onLoad"/></draw:frame></text:p>
      <text:p text:style-name="Text_20_body">Il faut alors <text:span text:style-name="Strong_20_Emphasis">déposer un fichier .csv</text:span> dont un exemple est fourni au-dessus de l'espace de dépôt.
Ce fichier doit être formalisé ainsi :</text:p>
      <text:p text:style-name="Text_20_body"><draw:frame draw:style-name="mediacenter" draw:name="1" text:anchor-type="paragraph" draw:z-index="1" svg:width="10.583333333333cm" svg:height="5.3427116827438cm"><draw:image xlink:href="Pictures/a06ea7314b4be450544cfb43b9be7945.png" xlink:type="simple" xlink:show="embed" xlink:actuate="onLoad"/></draw:frame></text:p>
      <text:p text:style-name="Text_20_body">Définir ensuite le format du séparateur, de l'encodage, etc. pour qu'ils soient identiques à ceux du fichier. Il n'est souvent pas nécessaire d'apporter de modification à ce qui est indiqué par défa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7:06</meta:creation-date>
    <dc:creator>Generated</dc:creator>
    <dc:date>2026-09-17T13::27:06</dc:date>
    <dc:language>en-US</dc:language>
    <meta:editing-cycles>1</meta:editing-cycles>
    <meta:editing-duration>PT0S</meta:editing-duration>
    <dc:title>moodle4:prelude_importation_utilisateur_sans_compte_numerique_prelude</dc:title>
  </office:meta>
</office:document-meta>
</file>