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187af1d627bd0b2d149410caaac1fbf.png"/>
  <manifest:file-entry manifest:media-type="image/png" manifest:full-path="Pictures/d68c8058a41d99a56cef6588b7e1ccf7.png"/>
  <manifest:file-entry manifest:media-type="image/png" manifest:full-path="Pictures/14679dfd6692f1988bd7758d2aefa19b.png"/>
  <manifest:file-entry manifest:media-type="image/png" manifest:full-path="Pictures/a29230c3fc69ae893cf7873ff09df66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moodle4:prelude_ajouter_utilisateur_sans_compte_numerique_prelude"/><text:bookmark-start text:name="__RefHeading___contexte_1"/><text:bookmark-start text:name="contexte"/>Contexte<text:bookmark-end text:name="__RefHeading___contexte_1"/><text:bookmark-end text:name="contexte"/></text:h>
      <text:p text:style-name="Text_20_body"><text:span text:style-name="Strong_20_Emphasis">La plateforme Prélude</text:span> présente la spécificité de pouvoir donner accès aux différents éléments qu'elle propose, sans identification par compte numérique.</text:p>
      <text:p text:style-name="Text_20_body">L'interface de connexion présente deux accès, <text:span text:style-name="Strong_20_Emphasis">l'un pour accéder en réalisant une connexion</text:span> et l'autre en accès direct à la rubrique orientation :</text:p>
      <text:p text:style-name="Text_20_body"><draw:frame draw:style-name="media" draw:name="0" text:anchor-type="as-char" draw:z-index="0" svg:width="10.583333333333cm" style:rel-width="100%" svg:height="5.9545059151009cm" style:rel-height="scale"><draw:image xlink:href="Pictures/2187af1d627bd0b2d149410caaac1fbf.png" xlink:type="simple" xlink:show="embed" xlink:actuate="onLoad"/></draw:frame></text:p>
      <text:p text:style-name="Text_20_body">En cliquant sur <text:span text:style-name="Strong_20_Emphasis">“Je me connecte”,</text:span> l'utilisateur accède aux différents modes de connexion disponibles :</text:p>
      <text:p text:style-name="Text_20_body"><draw:frame draw:style-name="media" draw:name="1" text:anchor-type="as-char" draw:z-index="1" svg:width="10.583333333333cm" svg:height="13.788269550749cm"><draw:image xlink:href="Pictures/d68c8058a41d99a56cef6588b7e1ccf7.png" xlink:type="simple" xlink:show="embed" xlink:actuate="onLoad"/></draw:frame></text:p>
      <text:list text:style-name="List_20_1" text:continue-numbering="false">
        <text:list-item>
          <text:p text:style-name="List_20_1_Content_First"> Le premier espace permet de se connecter à l'aide <text:span text:style-name="Strong_20_Emphasis">d'un identifiant et d'un mot de passe ;</text:span></text:p>
        </text:list-item>
        <text:list-item>
          <text:p text:style-name="List_20_1_Content"> Le second espace permet de faire une <text:span text:style-name="Strong_20_Emphasis">auto-inscription</text:span> en créant soi-même son compte avec une adresse mail personnelle ;</text:p>
        </text:list-item>
        <text:list-item>
          <text:p text:style-name="List_20_1_Content_Last"> Et la troisième source d'accès permet d'“Accéder en tant qu'anonyme”.</text:p>
        </text:list-item>
      </text:list>
      <text:h text:style-name="Heading_20_2" text:outline-level="2"><text:bookmark-start text:name="__RefHeading___ajouter_un_utilisateur_2"/><text:bookmark-start text:name="ajouter_un_utilisateur"/>Ajouter un utilisateur<text:bookmark-end text:name="__RefHeading___ajouter_un_utilisateur_2"/><text:bookmark-end text:name="ajouter_un_utilisateur"/></text:h>
      <text:p text:style-name="Text_20_body">Afin de donner accès aux utilisateurs avec la première méthode en utilisant une adresse personnelle, il est nécessaire que l'administrateur crée l'utilisateur.</text:p>
      <text:p text:style-name="Text_20_body">La création de l'utilisateur se fait dans le menu <text:span text:style-name="Strong_20_Emphasis">“Administration du site”,</text:span>
puis en ouvrant le menu <text:span text:style-name="Strong_20_Emphasis">“Utilisateurs”</text:span>
et en cliquant sur <text:span text:style-name="Strong_20_Emphasis">“Ajouter un utilisateur”.</text:span></text:p>
      <text:p text:style-name="Text_20_body"><draw:frame draw:style-name="media" draw:name="2" text:anchor-type="as-char" draw:z-index="2" svg:width="10.583333333333cm" svg:height="9.437802907916cm"><draw:image xlink:href="Pictures/14679dfd6692f1988bd7758d2aefa19b.png" xlink:type="simple" xlink:show="embed" xlink:actuate="onLoad"/></draw:frame></text:p>
      <text:p text:style-name="Text_20_body">Il faut alors remplir un formulaire en sélectionnant la méthode d'authentification <text:span text:style-name="Strong_20_Emphasis">“Comptes manuels” :</text:span></text:p>
      <text:p text:style-name="Text_20_body"><draw:frame draw:style-name="media" draw:name="3" text:anchor-type="as-char" draw:z-index="3" svg:width="10.583333333333cm" style:rel-width="100%" svg:height="13.047335203366cm" style:rel-height="scale"><draw:image xlink:href="Pictures/a29230c3fc69ae893cf7873ff09df667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21::47:14</meta:creation-date>
    <dc:creator>Generated</dc:creator>
    <dc:date>2026-09-16T21::47:14</dc:date>
    <dc:language>en-US</dc:language>
    <meta:editing-cycles>1</meta:editing-cycles>
    <meta:editing-duration>PT0S</meta:editing-duration>
    <dc:title>moodle4:prelude_ajouter_utilisateur_sans_compte_numerique_prelude</dc:title>
  </office:meta>
</office:document-meta>
</file>