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679dfd6692f1988bd7758d2aefa1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oodle4:prelude"/>La plateforme Prélude</text:span> destinée à l'accueil de différents publics, notamment des candidats devant passer des tests de positionnement ou accéder à des modules de remise à niveau, permet un accès sans compte numérique et <text:span text:style-name="Strong_20_Emphasis">avec une adresse personnelle.</text:span></text:p>
      <text:p text:style-name="Text_20_body">L'administrateur a accès à la gestion de ces utilisateurs et à leur création.</text:p>
      <text:h text:style-name="Heading_20_4" text:outline-level="4"><text:bookmark-start text:name="__RefHeading___ouvrez_le_menu_administration_du_site_puis_utilisateurs_et_cliquez_sur_ajouter_un_utilisateur_1"/><text:bookmark-start text:name="ouvrez_le_menu_administration_du_site_puis_utilisateurs_et_cliquez_sur_ajouter_un_utilisateur"/>Ouvrez le menu "Administration du site", puis "Utilisateurs" et cliquez sur "Ajouter un utilisateur" :<text:bookmark-end text:name="__RefHeading___ouvrez_le_menu_administration_du_site_puis_utilisateurs_et_cliquez_sur_ajouter_un_utilisateur_1"/><text:bookmark-end text:name="ouvrez_le_menu_administration_du_site_puis_utilisateurs_et_cliquez_sur_ajouter_un_utilisateur"/></text:h>
      <text:p text:style-name="Text_20_body"><draw:frame draw:style-name="media" draw:name="0" text:anchor-type="as-char" draw:z-index="0" svg:width="10.583333333333cm" svg:height="9.437802907916cm"><draw:image xlink:href="Pictures/14679dfd6692f1988bd7758d2aefa19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09:31</meta:creation-date>
    <dc:creator>Generated</dc:creator>
    <dc:date>2026-09-15T19::09:31</dc:date>
    <dc:language>en-US</dc:language>
    <meta:editing-cycles>1</meta:editing-cycles>
    <meta:editing-duration>PT0S</meta:editing-duration>
    <dc:title>moodle4:prelude</dc:title>
  </office:meta>
</office:document-meta>
</file>