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5ad24ea9cfd131c7a217923eae44fdf2.png"/>
  <manifest:file-entry manifest:media-type="image/png" manifest:full-path="Pictures/a78b3a565fc6e349bf4a2f49d9a3847d.png"/>
  <manifest:file-entry manifest:media-type="image/png" manifest:full-path="Pictures/cf69316154d78e3cf95faedb72863999.png"/>
  <manifest:file-entry manifest:media-type="image/png" manifest:full-path="Pictures/94452089d092835c163e3c93202e92b3.png"/>
  <manifest:file-entry manifest:media-type="image/png" manifest:full-path="Pictures/47cf7d346bedd577cf8334cda72d9d7c.png"/>
  <manifest:file-entry manifest:media-type="image/png" manifest:full-path="Pictures/d98f5ddd43cf5f19a55b9d0e18864b75.png"/>
  <manifest:file-entry manifest:media-type="image/png" manifest:full-path="Pictures/1036faa577630cc2eda43e12ab4a8059.png"/>
  <manifest:file-entry manifest:media-type="image/png" manifest:full-path="Pictures/172b8937417cea70230e95d584bb27a0.png"/>
  <manifest:file-entry manifest:media-type="image/png" manifest:full-path="Pictures/4213498d93a2fd550720ba83b60d1384.png"/>
  <manifest:file-entry manifest:media-type="image/png" manifest:full-path="Pictures/d55115f6bf4b09c05dcf7dd2c395f1eb.png"/>
  <manifest:file-entry manifest:media-type="image/png" manifest:full-path="Pictures/9543445b1b8ed43fa5e5078d9ba6a8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parametrer_cours"/><text:bookmark-start text:name="__RefHeading___acceder_a_son_espace_cours_1"/><text:bookmark-start text:name="acceder_a_son_espace_cours"/>Accéder à son espace cours<text:bookmark-end text:name="__RefHeading___acceder_a_son_espace_cours_1"/><text:bookmark-end text:name="acceder_a_son_espace_cour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Par défaut, sur les plateformes eCampus ou FOAD2, les enseignants sont inscrits aux espaces de cours qui les concernent.</text:p>
          </table:table-cell>
        </table:table-row>
      </table:table>
      <text:p text:style-name="Text_20_body">Vous retrouvez les cours auxquels vous êtes inscrits sur votre <text:a xlink:type="simple" xlink:href="https://pedagowiki.unicaen.fr/doku.php?id=moodle4:tableau_de_bord" text:style-name="Internet_20_link" text:visited-style-name="Visited_20_Internet_20_Link">tableau de bord</text:a> et dans votre <text:a xlink:type="simple" xlink:href="https://pedagowiki.unicaen.fr/doku.php?id=moodle4:profil" text:style-name="Internet_20_link" text:visited-style-name="Visited_20_Internet_20_Link">profil</text:a>.</text:p>
      <text:p text:style-name="Text_20_body"><text:span text:style-name="Strong_20_Emphasis">Sur eCampus</text:span>, les espaces de cours figurant dans les maquettes des diplômes sont créés automatiquement par synchronisation avec les logiciels de scolarité. Ces espaces sont identifiés par leurs intitulés précédés du code <text:span text:style-name="Strong_20_Emphasis">Apogée</text:span> (voir <text:a xlink:type="simple" xlink:href="https://pedagowiki.unicaen.fr/doku.php?id=moodle4:faq_ecampus" text:style-name="Internet_20_link" text:visited-style-name="Visited_20_Internet_20_Link">les pages spéciales eCampus</text: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n'avez pas accès à vos espaces de cours, il faut contacter le service de scolarité de votre composante pour vérifier que la charge de cours correspondante vous a bien été attribuée.</text:p>
          </table:table-cell>
        </table:table-row>
      </table:table>
      <text:p text:style-name="Text_20_body"><text:span text:style-name="Strong_20_Emphasis">Sur FOAD2</text:span>, les espaces de cours sont gérés par les personnes ayant les droits de création. Vous pouvez vous renseignez auprès de votre établissement.</text:p>
      <text:h text:style-name="Heading_20_1" text:outline-level="1"><text:bookmark-start text:name="__RefHeading___parametrer_l_espace_de_cours_2"/><text:bookmark-start text:name="parametrer_l_espace_de_cours"/>Paramétrer l'espace de cours<text:bookmark-end text:name="__RefHeading___parametrer_l_espace_de_cours_2"/><text:bookmark-end text:name="parametrer_l_espace_de_cours"/></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La plupart des paramètres des espaces de cours sont déjà pré-configurés par défaut. 
Certains peuvent être personnalisés, mais d'autres ne le peuvent pas : c'est alors les informations qui remontent d'<text:span text:style-name="Strong_20_Emphasis">Apogée</text:span> qui prévalent.</text:p>
          </table:table-cell>
        </table:table-row>
      </table:table>
      <text:h text:style-name="Heading_20_2" text:outline-level="2"><text:bookmark-start text:name="__RefHeading___rubrique_generaux_3"/><text:bookmark-start text:name="rubrique_generaux"/>Rubrique "Généraux"<text:bookmark-end text:name="__RefHeading___rubrique_generaux_3"/><text:bookmark-end text:name="rubrique_generaux"/></text:h>
      <text:p text:style-name="Text_20_body"><draw:frame draw:style-name="media" draw:name="3" text:anchor-type="as-char" draw:z-index="3" svg:width="17.277291666667cm" style:rel-width="100%" svg:height="19.949583333333cm" style:rel-height="scale"><draw:image xlink:href="Pictures/a78b3a565fc6e349bf4a2f49d9a3847d.png" xlink:type="simple" xlink:show="embed" xlink:actuate="onLoad"/></draw:frame>

<text:span text:style-name="Emphasis">Paramètres généraux d'un espace de cours</text:span>
Les champs signalés par un point d'exclamation doivent être obligatoirement renseignés. Ils le sont par défaut.
Cliquez sur les points d'interrogation dans eCampus pour obtenir des informations complémentaires spécifiques aux champs concernés.</text:p>
      <text:list text:style-name="List_20_1" text:continue-numbering="false">
        <text:list-item>
          <text:p text:style-name="LastListParagraph_List_20_1_Content_First">  <text:span text:style-name="Strong_20_Emphasis">Nom complet du cours</text:span> et <text:span text:style-name="Strong_20_Emphasis">nom abrégé du cours</text:span> </text:p>
        </text:list-item>
      </text:list>
      <text:p text:style-name="Text_20_body">Les noms complet et abrégé ne peuvent pas être modifiés de façon pérenne dans la plate-forme: la synchronisation nocturne d'eCampus avec les logiciels de scolarité écrase toute modification de ces champs survenue pendant la journée. Pour modifier un intitulé, il faut contacter le service de scolarité de la composante pour qu'il effectue l'opération dans le logiciel <text:span text:style-name="Strong_20_Emphasis">Apogée</text:span>.</text:p>
      <text:list text:style-name="List_20_1" text:continue-numbering="false">
        <text:list-item>
          <text:p text:style-name="LastListParagraph_List_20_1_Content_First">  <text:span text:style-name="Strong_20_Emphasis">N° d'identification du cours</text:span></text:p>
        </text:list-item>
      </text:list>
      <text:p text:style-name="Text_20_body">Ce paramètres est lui aussi issu du logiciel <text:span text:style-name="Strong_20_Emphasis">Apogée</text:span> (ce numéro est aussi appelé <text:span text:style-name="Strong_20_Emphasis">Code Apogée</text:span>). Il ne peut pas être modifié dans eCampus (champ grisé).</text:p>
      <text:list text:style-name="List_20_1" text:continue-numbering="false">
        <text:list-item>
          <text:p text:style-name="List_20_1_Content_First"> Vous pouvez également paramétrer :</text:p>
          <text:list text:style-name="List_20_1">
            <text:list-item>
              <text:p text:style-name="List_20_1_Content"> la <text:span text:style-name="Strong_20_Emphasis">visibilité</text:span> du cours aux étudiants :</text:p>
              <text:list text:style-name="List_20_1">
                <text:list-item>
                  <text:p text:style-name="List_20_1_Content"> <text:span text:style-name="Strong_20_Emphasis">Afficher</text:span> : L'espace de cours s'affichera sur la page d'accueil des étudiants et leur sera accessible.</text:p>
                </text:list-item>
                <text:list-item>
                  <text:p text:style-name="List_20_1_Content"> <text:span text:style-name="Strong_20_Emphasis">Cacher</text:span> : L'espace de cours ne s'affichera pas sur la page d'accueil des étudiants et apparaîtra avec une étiquette “caché aux étudiants”  pour les enseignants du cours.</text:p>
                </text:list-item>
              </text:list>
            </text:list-item>
            <text:list-item>
              <text:p text:style-name="List_20_1_Content"> la <text:span text:style-name="Strong_20_Emphasis">date de début</text:span> du cours : ce réglage indique le début de la première semaine d'un cours en format hebdomadaire, il permet de sélectionner automatiquement la section (semaine) à mettre en évidence ;</text:p>
            </text:list-item>
            <text:list-item>
              <text:p text:style-name="List_20_1_Content_Last"> la <text:span text:style-name="Strong_20_Emphasis">date de fin</text:span> du cours.  </text:p>
            </text:list-item>
          </text:list>
        </text:list-item>
      </text:list>
      <text:p text:style-name="Text_20_body">Les dates de début et de fin de cours ont une incidence sur la visibilité de l'espace de cours sur le tableau de bord des étudiants (si la date de fin de cours est passée, l'espace sera rangé dans la catégorie “cours passés”).</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Vous pouvez à tout moment revenir sur les paramètres d'un cours et les modifier.</text:p>
          </table:table-cell>
        </table:table-row>
      </table:table>
      <text:h text:style-name="Heading_20_1" text:outline-level="1"><text:bookmark-start text:name="__RefHeading___rubrique_description_4"/><text:bookmark-start text:name="rubrique_description"/>Rubrique "Description"<text:bookmark-end text:name="__RefHeading___rubrique_description_4"/><text:bookmark-end text:name="rubrique_description"/></text:h>
      <text:p text:style-name="Text_20_body"><draw:frame draw:style-name="media" draw:name="5" text:anchor-type="as-char" draw:z-index="5" svg:width="15.927916666667cm" svg:height="17.753541666667cm"><draw:image xlink:href="Pictures/cf69316154d78e3cf95faedb72863999.png" xlink:type="simple" xlink:show="embed" xlink:actuate="onLoad"/></draw:frame>

<text:span text:style-name="Emphasis">Description d'un espace de cours (résumé et image)</text:span>
</text:p>
      <text:list text:style-name="List_20_1" text:continue-numbering="false">
        <text:list-item>
          <text:p text:style-name="LastListParagraph_List_20_1_Content_First"> <text:span text:style-name="Strong_20_Emphasis">Résumé du cours</text:span></text:p>
        </text:list-item>
      </text:list>
      <text:p text:style-name="Text_20_body">Le résumé du cours est affiché sur la liste des cours. Vous pouvez par exemple préciser ici les objectifs pédagogiques du cours.</text:p>
      <text:p text:style-name="Text_20_body">À noter qu'une recherche de cours s'effectuera aussi sur son résumé et son nom complet.</text:p>
      <text:list text:style-name="List_20_1" text:continue-numbering="false">
        <text:list-item>
          <text:p text:style-name="LastListParagraph_List_20_1_Content_First"> <text:span text:style-name="Strong_20_Emphasis">Image du cours</text:span></text:p>
        </text:list-item>
      </text:list>
      <text:p text:style-name="Text_20_body">Vous pouvez associer à votre cours une <text:span text:style-name="Strong_20_Emphasis">image</text:span>. Elle sera affichée dans la liste des cours, pour représenter le cours sur le tableau de bord.</text:p>
      <text:p text:style-name="Text_20_body"><draw:frame draw:style-name="media" draw:name="6" text:anchor-type="as-char" draw:z-index="6" svg:width="15.875cm" style:rel-width="100%" svg:height="11.523914518318cm" style:rel-height="scale"><draw:image xlink:href="Pictures/94452089d092835c163e3c93202e92b3.png" xlink:type="simple" xlink:show="embed" xlink:actuate="onLoad"/></draw:frame></text:p>
      <text:h text:style-name="Heading_20_1" text:outline-level="1"><text:bookmark-start text:name="__RefHeading___rubrique_format_de_cours_5"/><text:bookmark-start text:name="rubrique_format_de_cours"/>Rubrique "Format de cours"<text:bookmark-end text:name="__RefHeading___rubrique_format_de_cours_5"/><text:bookmark-end text:name="rubrique_format_de_cours"/></text:h>
      <text:p text:style-name="Text_20_body"><draw:frame draw:style-name="media" draw:name="7" text:anchor-type="as-char" draw:z-index="7" svg:width="13.890625cm" svg:height="4.6302083333333cm"><draw:image xlink:href="Pictures/47cf7d346bedd577cf8334cda72d9d7c.png" xlink:type="simple" xlink:show="embed" xlink:actuate="onLoad"/></draw:frame>

<text:span text:style-name="Emphasis">Format de cours par défaut</text:span>
</text:p>
      <text:list text:style-name="List_20_1" text:continue-numbering="false">
        <text:list-item>
          <text:p text:style-name="LastListParagraph_List_20_1_Content_First"> <text:span text:style-name="Strong_20_Emphasis">Le format de cours</text:span> définit la<text:span text:style-name="Strong_20_Emphasis"> présentation de l'espace de cours</text:span>. Il est structuré en <text:span text:style-name="Strong_20_Emphasis">sections</text:span>. Une section sera composée de ressources et d'activités. Plusieurs types de formats sont proposés. En fonction du format, des options seront à paramétrer.</text:p>
        </text:list-item>
      </text:list>
      <text:list text:style-name="List_20_1" text:continue-numbering="false">
        <text:list-item>
          <text:p text:style-name="LastListParagraph_List_20_1_Content_First"> L'onglet <text:span text:style-name="Strong_20_Emphasis">Section cachées</text:span> permet de déterminer si les sections cachées de votre cours sont affichées sous forme repliées (par exemple en format hebdomadaire pour indiquer clairement les semaines où le cours n'a pas lieu) ou si elles sont complètement invisibles.</text:p>
        </text:list-item>
      </text:list>
      <text:list text:style-name="List_20_1" text:continue-numbering="false">
        <text:list-item>
          <text:p text:style-name="LastListParagraph_List_20_1_Content_First"> L'onglet <text:span text:style-name="Strong_20_Emphasis">Mise en page du cours</text:span> permet de determiner si la totalité du cours est affiché sur une seule page ou sur plusieurs page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Pour en savoir plus, se reporter à la page dédiée : <text:a xlink:type="simple" xlink:href="https://pedagowiki.unicaen.fr/doku.php?id=moodle:format-de-cours" text:style-name="Internet_20_link" text:visited-style-name="Visited_20_Internet_20_Link">Choisir son format de cours (thématique, vue en image, tuile, etc.)</text:a></text:p>
          </table:table-cell>
        </table:table-row>
      </table:table>
      <text:h text:style-name="Heading_20_1" text:outline-level="1"><text:bookmark-start text:name="__RefHeading___rubrique_apparence_6"/><text:bookmark-start text:name="rubrique_apparence"/>Rubrique "Apparence"<text:bookmark-end text:name="__RefHeading___rubrique_apparence_6"/><text:bookmark-end text:name="rubrique_apparence"/></text:h>
      <text:p text:style-name="Text_20_body"><draw:frame draw:style-name="media" draw:name="9" text:anchor-type="as-char" draw:z-index="9" svg:width="11.377083333333cm" svg:height="8.1491666666667cm"><draw:image xlink:href="Pictures/d98f5ddd43cf5f19a55b9d0e18864b75.png" xlink:type="simple" xlink:show="embed" xlink:actuate="onLoad"/></draw:frame>

<text:span text:style-name="Emphasis">Description d'un espace de cours (résumé et image)</text:span>
</text:p>
      <text:list text:style-name="List_20_1" text:continue-numbering="false">
        <text:list-item>
          <text:p text:style-name="List_20_1_Content_First"> <text:span text:style-name="Strong_20_Emphasis">Imposer la langue :</text:span> l'interface du cours sera imposée aux étudiants.</text:p>
        </text:list-item>
        <text:list-item>
          <text:p text:style-name="List_20_1_Content"> <text:span text:style-name="Strong_20_Emphasis">Nombre d'annonces :</text:span> proposées dans le bloc “dernières nouvelles” par défaut dans tous les espaces de cours. Si vous le paramétrez à 0 , vous pouvez ensuite supprimer le bloc dans l'espace de cours ainsi que l'activité “Nouvelles”.</text:p>
        </text:list-item>
        <text:list-item>
          <text:p text:style-name="List_20_1_Content"> <text:span text:style-name="Strong_20_Emphasis">Le carnet de notes :</text:span> utile uniquement si vous prévoyez d'évaluer certaines activités. L'outil “Carnet de notes” est un outil très performant (consulter le tutoriel “Utiliser le carnet de notes” (version Unicaen bientôt en ligne)).</text:p>
        </text:list-item>
        <text:list-item>
          <text:p text:style-name="List_20_1_Content_Last"> <text:span text:style-name="Strong_20_Emphasis">Le rapport d'activités :</text:span> l'enseignant peut suivre l'activité de ses étudiants (connexion, consultation des ressources, réalisation des activités…) et il peut permettre aux étudiants d'afficher leur propre rapport (consulter le tutoriel Utiliser et paramétrer le suivi d'achèvement).</text:p>
        </text:list-item>
      </text:list>
      <text:h text:style-name="Heading_20_1" text:outline-level="1"><text:bookmark-start text:name="__RefHeading___rubrique_fichiers_et_depots_7"/><text:bookmark-start text:name="rubrique_fichiers_et_depots"/>Rubrique "Fichiers et dépôts"<text:bookmark-end text:name="__RefHeading___rubrique_fichiers_et_depots_7"/><text:bookmark-end text:name="rubrique_fichiers_et_depots"/></text:h>
      <text:p text:style-name="Text_20_body"><draw:frame draw:style-name="media" draw:name="10" text:anchor-type="as-char" draw:z-index="10" svg:width="10.795cm" svg:height="2.54cm"><draw:image xlink:href="Pictures/1036faa577630cc2eda43e12ab4a8059.png" xlink:type="simple" xlink:show="embed" xlink:actuate="onLoad"/></draw:frame>

<text:span text:style-name="Emphasis">Taille maximale au niveau du site des fichiers déposés</text:span>
</text:p>
      <text:list text:style-name="List_20_1" text:continue-numbering="false">
        <text:list-item>
          <text:p text:style-name="LastListParagraph_List_20_1_Content_First"> <text:span text:style-name="Strong_20_Emphasis">Taille maximale des fichiers déposés</text:span> : ce paramètre, renseigné par l'administrateur du site Moodle, détermine la taille maximale des fichiers pouvant être déposés dans l'espace de cours par les enseignants et les étudiants. </text:p>
        </text:list-item>
      </text:list>
      <text:p text:style-name="Text_20_body">L'enseignant peut aussi ajuster ce paramètre pour chaque activité (en diminuant la taille autorisé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Par défaut, la taille maximale pour le site est de 250 Mo. Les vidéos supérieures à cette taille peuvent être hébergées sur le site <text:a xlink:type="simple" xlink:href="https://mediatheque-pedagogique.unicaen.fr/" text:style-name="Internet_20_link" text:visited-style-name="Visited_20_Internet_20_Link">https://mediatheque-pedagogique.unicaen.fr/</text:a>.</text:p>
          </table:table-cell>
        </table:table-row>
      </table:table>
      <text:h text:style-name="Heading_20_1" text:outline-level="1"><text:bookmark-start text:name="__RefHeading___rubrique_suivi_d_achevement_8"/><text:bookmark-start text:name="rubrique_suivi_d_achevement"/>Rubrique "Suivi d'achèvement"<text:bookmark-end text:name="__RefHeading___rubrique_suivi_d_achevement_8"/><text:bookmark-end text:name="rubrique_suivi_d_achevement"/></text:h>
      <text:p text:style-name="Text_20_body"><draw:frame draw:style-name="media" draw:name="12" text:anchor-type="as-char" draw:z-index="12" svg:width="6.9320833333333cm" svg:height="5.318125cm"><draw:image xlink:href="Pictures/172b8937417cea70230e95d584bb27a0.png" xlink:type="simple" xlink:show="embed" xlink:actuate="onLoad"/></draw:frame>

<text:span text:style-name="Emphasis">Taille maximale au niveau du site des fichiers déposés</text:span>
</text:p>
      <text:list text:style-name="List_20_1" text:continue-numbering="false">
        <text:list-item>
          <text:p text:style-name="LastListParagraph_List_20_1_Content_First"> Afin de suivre la progression des étudiants, il est conseiller d'activer cette option qui permettra d'attribuer à chaque ressource et activité une ou des conditions garante(s) de son achèvement.</text:p>
        </text:list-item>
      </text:list>
      <text:p text:style-name="Text_20_body">Si activé, la configuration s'effectue au niveau des réglages des activités et ressources (consulter le tutoriel Utiliser et paramétrer le suivi d'achèvement).</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3" text:anchor-type="as-char" draw:z-index="13"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Il est possible que les modifications du paramètre d'achèvement d'activités d'un espace de cours ne soient pas pris en compte.Causes possibles :</text:p>
            <text:list text:style-name="List_20_1" text:continue-numbering="false">
              <text:list-item>
                <text:p text:style-name="List_20_1_Content_First"> des anciens étudiants sont encore inscrits à cet espace et ont déjà des données concernant leurs achèvements d'activités passés. </text:p>
              </text:list-item>
              <text:list-item>
                <text:p text:style-name="List_20_1_Content_Last"> d'autres utilisateurs (que les étudiants) ont conservé des traces de leurs activités dans l'espace de cours.</text:p>
              </text:list-item>
            </text:list>
            <text:p text:style-name="Text_20_body">La solution est de <text:a xlink:type="simple" xlink:href="https://pedagowiki.unicaen.fr/doku.php?id=moodle:nouvelle_annee#reinitialiser_votre_cours_suppression_des_traces_etudiants" text:style-name="Internet_20_link" text:visited-style-name="Visited_20_Internet_20_Link">réinitialiser le cours</text:a> (uniquement les données d'achèvement)</text:p>
            <text:p text:style-name="Text_20_body"><draw:frame draw:style-name="medialeft" draw:name="14" text:anchor-type="paragraph" draw:z-index="14" svg:width="5.2916666666667cm" svg:height="6.1383333333333cm"><draw:image xlink:href="Pictures/4213498d93a2fd550720ba83b60d1384.png" xlink:type="simple" xlink:show="embed" xlink:actuate="onLoad"/></draw:frame> <draw:frame draw:style-name="mediacenter" draw:name="15" text:anchor-type="paragraph" draw:z-index="15" svg:width="10.583333333333cm" style:rel-width="100%" svg:height="5.0953153988868cm" style:rel-height="scale"><draw:image xlink:href="Pictures/d55115f6bf4b09c05dcf7dd2c395f1eb.png" xlink:type="simple" xlink:show="embed" xlink:actuate="onLoad"/></draw:frame></text:p>
          </table:table-cell>
        </table:table-row>
      </table:table>
      <text:h text:style-name="Heading_20_1" text:outline-level="1"><text:bookmark-start text:name="__RefHeading___rubrique_groupes_9"/><text:bookmark-start text:name="rubrique_groupes"/>Rubrique "Groupes"<text:bookmark-end text:name="__RefHeading___rubrique_groupes_9"/><text:bookmark-end text:name="rubrique_groupes"/></text:h>
      <text:p text:style-name="Text_20_body">Vous pouvez constituer des groupes d'étudiants pour ensuite créer des activités qui seront réalisées par chacun des groupes (cf. Créer des groupes dans Moodle).</text:p>
      <text:p text:style-name="Text_20_body"><draw:frame draw:style-name="mediacenter" draw:name="16" text:anchor-type="paragraph" draw:z-index="16" svg:width="10.583333333333cm" svg:height="6.2146317829457cm"><draw:image xlink:href="Pictures/9543445b1b8ed43fa5e5078d9ba6a845.png" xlink:type="simple" xlink:show="embed" xlink:actuate="onLoad"/></draw:frame></text:p>
      <text:p text:style-name="Text_20_body">Ce réglage a trois options :</text:p>
      <text:list text:style-name="List_20_1" text:continue-numbering="false">
        <text:list-item>
          <text:p text:style-name="List_20_1_Content_First"> <text:span text:style-name="Strong_20_Emphasis">pas de groupe :</text:span> il n'y a pas de groupe, tout le monde fait partie d'une seule communauté ;</text:p>
        </text:list-item>
        <text:list-item>
          <text:p text:style-name="List_20_1_Content"> <text:span text:style-name="Strong_20_Emphasis">groupes séparés :</text:span> chaque groupe ne peut voir que son propre groupe, les autres groupes étant invisibles ;</text:p>
        </text:list-item>
        <text:list-item>
          <text:p text:style-name="List_20_1_Content_Last"> <text:span text:style-name="Strong_20_Emphasis">groupes visibles </text:span> : chaque groupe travaille uniquement dans son propre groupe, mais les autres groupes sont visibles.</text:p>
        </text:list-item>
      </text:list>
      <text:p text:style-name="Text_20_body">Le mode de groupe, défini au niveau du cours, sera appliqué par défaut dans toutes les activités du cours.</text:p>
      <text:p text:style-name="Text_20_body">Si l'option “Imposer le mode de groupe” est à la valeur Non, vous pourrez spécifier sur chaque activité un mode de groupe différent.</text:p>
      <text:h text:style-name="Heading_20_1" text:outline-level="1"><text:bookmark-start text:name="__RefHeading___rubrique_renommer_les_roles_10"/><text:bookmark-start text:name="rubrique_renommer_les_roles"/>Rubrique "Renommer les rôles"<text:bookmark-end text:name="__RefHeading___rubrique_renommer_les_roles_10"/><text:bookmark-end text:name="rubrique_renommer_les_roles"/></text:h>
      <text:p text:style-name="Text_20_body">Ne pas renseigner cette rubrique, sauf cas spécifique. </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7" text:anchor-type="as-char" draw:z-index="17"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Il ne s'agit pas de préciser le nom des personnes associées aux différents profils mais de renommer l'intitulé des rôles.Exemple : enseignant = formateur</text:p>
          </table:table-cell>
        </table:table-row>
      </table:table>
      <text:h text:style-name="Heading_20_1" text:outline-level="1"><text:bookmark-start text:name="__RefHeading___tags_11"/><text:bookmark-start text:name="tags"/>Tags<text:bookmark-end text:name="__RefHeading___tags_11"/><text:bookmark-end text:name="tags"/></text:h>
      <text:p text:style-name="Text_20_body">Les tags vous permettent de retrouver plus facilement vos cours à partir du moteur de recherche général.</text:p>
      <text:h text:style-name="Heading_20_1" text:outline-level="1"><text:bookmark-start text:name="__RefHeading___enregistrer_les_parametres_12"/><text:bookmark-start text:name="enregistrer_les_parametres"/>Enregistrer les paramètres<text:bookmark-end text:name="__RefHeading___enregistrer_les_parametres_12"/><text:bookmark-end text:name="enregistrer_les_parametres"/></text:h>
      <text:p text:style-name="Preformatted_20_Text">Cliquez ensuite sur le bouton "Enregistrer" pour valider l'ensemble de vos paramèt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4::37:06</meta:creation-date>
    <dc:creator>Generated</dc:creator>
    <dc:date>2026-09-16T04::37:06</dc:date>
    <dc:language>en-US</dc:language>
    <meta:editing-cycles>1</meta:editing-cycles>
    <meta:editing-duration>PT0S</meta:editing-duration>
    <dc:title>moodle4:parametrer_cours</dc:title>
  </office:meta>
</office:document-meta>
</file>