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debf5f8b583def0032bf299822787a.png"/>
  <manifest:file-entry manifest:media-type="image/png" manifest:full-path="Pictures/e7890a652301518a8f169c99eb1f5f05.png"/>
  <manifest:file-entry manifest:media-type="image/png" manifest:full-path="Pictures/a55e02d248f3c73d72651f72b553d2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nommer_section"/><text:bookmark-start text:name="__RefHeading___nommer_ses_sections_1"/><text:bookmark-start text:name="nommer_ses_sections"/>Nommer ses sections<text:bookmark-end text:name="__RefHeading___nommer_ses_sections_1"/><text:bookmark-end text:name="nommer_ses_sections"/></text:h>
      <text:p text:style-name="Text_20_body">Plusieurs fonctionnalités concernant l'organisation des sections ont un aspect similaire, quelque soit le format.<text:line-break/>
C'est le cas de la fonctionnalité de saisie des titres de section.</text:p>
      <text:p text:style-name="Text_20_body"><draw:frame draw:style-name="media" draw:name="0" text:anchor-type="as-char" draw:z-index="0" svg:width="19.52625cm" style:rel-width="100%" svg:height="8.2020833333333cm" style:rel-height="scale"><draw:image xlink:href="Pictures/9edebf5f8b583def0032bf299822787a.png" xlink:type="simple" xlink:show="embed" xlink:actuate="onLoad"/></draw:frame>

<text:span text:style-name="Emphasis"> Renommer, modifier, copier, replier, déplier, marquer, cacher, déplacer et supprimer les sections <text:line-break/>dans le <text:span text:style-name="Strong_20_Emphasis">format Thématique</text:span>.</text:span>
<draw:frame draw:style-name="media" draw:name="1" text:anchor-type="as-char" draw:z-index="1" svg:width="17.885833333333cm" style:rel-width="100%" svg:height="8.7577083333333cm" style:rel-height="scale"><draw:image xlink:href="Pictures/e7890a652301518a8f169c99eb1f5f05.png" xlink:type="simple" xlink:show="embed" xlink:actuate="onLoad"/></draw:frame>

<text:span text:style-name="Emphasis"> Renommer, modifier, copier, replier, déplier, marquer, cacher, déplacer et supprimer les sections <text:line-break/>dans le <text:span text:style-name="Strong_20_Emphasis">format Tuiles</text:span>.</text:span>
Un clic sur un titre de section, après avoir activé le mode édition, permet de l'éditer (la sauvegarde de la modification s'effectue en appuyant sur la touche <text:span text:style-name="Emphasis">Entrée</text:span>).
On peut aussi renommer une section en passant par l'onglet <text:span text:style-name="Emphasis">Modifier la section</text:span>, ou <text:span text:style-name="Emphasis">la tuile</text:span>, du menu contextuel. 
<draw:frame draw:style-name="mediacenter" draw:name="2" text:anchor-type="paragraph" draw:z-index="2" svg:width="10.980208333333cm" svg:height="5.7679166666667cm"><draw:image xlink:href="Pictures/a55e02d248f3c73d72651f72b553d25f.png" xlink:type="simple" xlink:show="embed" xlink:actuate="onLoad"/></draw:frame>

<text:span text:style-name="Emphasis">Renommer, modifier, copier, replier, déplier, marquer, cacher, déplacer et supprimer les sections <text:line-break/>dans le <text:span text:style-name="Strong_20_Emphasis">format Thématique</text:span>.</text:span>
Si l'on opte pour la deuxième solution, on arrive alors sur un champ grisé, avec comme titre <text:span text:style-name="Emphasis">Section</text:span>, ou <text:span text:style-name="Emphasis">Tuile</text:span>, et un numéro. Le curseur de la souris indique que la saisie n'est pas permise. Pour l'autoriser, il faut cocher la case <text:span text:style-name="Emphasis">Personnalisé</text:span>.
</text:p>
      <text:h text:style-name="Heading_20_2" text:outline-level="2"><text:bookmark-start text:name="__RefHeading___autres_fonctionnalites_2"/><text:bookmark-start text:name="autres_fonctionnalites"/>Autres fonctionnalités<text:bookmark-end text:name="__RefHeading___autres_fonctionnalites_2"/><text:bookmark-end text:name="autres_fonctionnalites"/></text:h>
      <text:p text:style-name="Text_20_body">Le menu contextuel permet aussi de marquer une section, de la cacher, de la déplacer ou de la supprimer.
Si le bloc panier d'activités est affiché, une icône rouge permet, sur un clic, d'y déplacer la sect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32:07</meta:creation-date>
    <dc:creator>Generated</dc:creator>
    <dc:date>2026-09-17T09::32:07</dc:date>
    <dc:language>en-US</dc:language>
    <meta:editing-cycles>1</meta:editing-cycles>
    <meta:editing-duration>PT0S</meta:editing-duration>
    <dc:title>moodle4:nommer_section</dc:title>
  </office:meta>
</office:document-meta>
</file>