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052a07492ca26dc9eebcd9f296ff130c.png"/>
  <manifest:file-entry manifest:media-type="image/png" manifest:full-path="Pictures/20c2a37ada674ea677ef592fd95ae606.png"/>
  <manifest:file-entry manifest:media-type="image/png" manifest:full-path="Pictures/e335b7d3f243135b9ec95c0f7bb54c8c.png"/>
  <manifest:file-entry manifest:media-type="image/png" manifest:full-path="Pictures/d9365214c571f4eacdc8888697f22d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4:moteur_de_recherche_global"/>Page en construction</text:p>
          </table:table-cell>
        </table:table-row>
      </table:table>
      <text:h text:style-name="Heading_20_1" text:outline-level="1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Depuis les récentes versions de Moodle, le comportement du moteur de recherche a changé, ce qui justifie quelques explications.</text:p>
      <text:p text:style-name="Text_20_body">Voir <text:a xlink:type="simple" xlink:href="https://docs.moodle.org/4x/fr/Recherche_globale" text:style-name="Internet_20_link" text:visited-style-name="Visited_20_Internet_20_Link">https://docs.moodle.org/4x/fr/Recherche_globale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ucun moteur de recherche solr n'est actuellement installé sur nos plateformes. Seule les “recherches simples” sont disponibles.
</text:p>
          </table:table-cell>
        </table:table-row>
      </table:table>
      <text:h text:style-name="Heading_20_1" text:outline-level="1"><text:bookmark-start text:name="__RefHeading___acces_au_moteur_2"/><text:bookmark-start text:name="acces_au_moteur"/>Accès au moteur<text:bookmark-end text:name="__RefHeading___acces_au_moteur_2"/><text:bookmark-end text:name="acces_au_moteur"/></text:h>
      <text:h text:style-name="Heading_20_1" text:outline-level="1"><text:bookmark-start text:name="__RefHeading___utilisation_du_moteur_3"/><text:bookmark-start text:name="utilisation_du_moteur"/>Utilisation du moteur<text:bookmark-end text:name="__RefHeading___utilisation_du_moteur_3"/><text:bookmark-end text:name="utilisation_du_moteur"/></text:h>
      <text:p text:style-name="Text_20_body">Le moteur permet des recherches globales. </text:p>
      <text:h text:style-name="Heading_20_2" text:outline-level="2"><text:bookmark-start text:name="__RefHeading___recherche_de_cours_4"/><text:bookmark-start text:name="recherche_de_cours"/>Recherche de cours<text:bookmark-end text:name="__RefHeading___recherche_de_cours_4"/><text:bookmark-end text:name="recherche_de_cours"/></text:h>
      <text:p text:style-name="Text_20_body">Pour limiter la recherche aux cours, cliquer sur l'onglet “Cours”</text:p>
      <text:p text:style-name="Text_20_body"><draw:frame draw:style-name="mediacenter" draw:name="2" text:anchor-type="paragraph" draw:z-index="2" svg:width="50.535416666667cm" style:rel-width="100%" svg:height="24.976666666667cm" style:rel-height="scale"><draw:image xlink:href="Pictures/052a07492ca26dc9eebcd9f296ff130c.png" xlink:type="simple" xlink:show="embed" xlink:actuate="onLoad"/></draw:frame></text:p>
      <text:p text:style-name="Text_20_body">Le texte spécifié est recherché au moins dans</text:p>
      <text:list text:style-name="List_20_1" text:continue-numbering="false">
        <text:list-item>
          <text:p text:style-name="List_20_1_Content_First"> le nom des cours</text:p>
        </text:list-item>
        <text:list-item>
          <text:p text:style-name="List_20_1_Content_Last"> la description des cours</text:p>
        </text:list-item>
      </text:list>
      <text:p text:style-name="Text_20_body">Quelques règles sur la manière dont est utilisé le terme spécifié :</text:p>
      <text:list text:style-name="List_20_1" text:continue-numbering="false">
        <text:list-item>
          <text:p text:style-name="List_20_1_Content_First"> Le texte spécifié est recherché au moins dans </text:p>
          <text:list text:style-name="List_20_1">
            <text:list-item>
              <text:p text:style-name="List_20_1_Content"> le nom des cours</text:p>
            </text:list-item>
            <text:list-item>
              <text:p text:style-name="List_20_1_Content"> la description des cours</text:p>
            </text:list-item>
          </text:list>
        </text:list-item>
        <text:list-item>
          <text:p text:style-name="List_20_1_Content"> seuls les mots entiers sont recherchés (pas les morceaux de mots)</text:p>
        </text:list-item>
        <text:list-item>
          <text:p text:style-name="List_20_1_Content"> <text:span text:style-name="Strong_20_Emphasis">certains caractères sont interprétés comme étant des séparateur de mots</text:span>, au même titre qu'un espace. Par exemple </text:p>
          <text:list text:style-name="List_20_1">
            <text:list-item>
              <text:p text:style-name="List_20_1_Content"> '-'</text:p>
            </text:list-item>
            <text:list-item>
              <text:p text:style-name="List_20_1_Content"> '.' </text:p>
            </text:list-item>
          </text:list>
        </text:list-item>
        <text:list-item>
          <text:p text:style-name="List_20_1_Content"> Si plusieurs mots sont saisis, seuls le premier est considéré</text:p>
        </text:list-item>
        <text:list-item>
          <text:p text:style-name="List_20_1_Content_Last"> la recherche est insensible à la casse</text:p>
        </text:list-item>
      </text:list>
      <text:h text:style-name="Heading_20_2" text:outline-level="2"><text:bookmark-start text:name="__RefHeading___quelques_exemples_5"/><text:bookmark-start text:name="quelques_exemples"/>Quelques exemples<text:bookmark-end text:name="__RefHeading___quelques_exemples_5"/><text:bookmark-end text:name="quelques_exemples"/></text:h>
      <text:h text:style-name="Heading_20_3" text:outline-level="3"><text:bookmark-start text:name="__RefHeading___infl-5b_6"/><text:bookmark-start text:name="infl-5b"/>infl-5b<text:bookmark-end text:name="__RefHeading___infl-5b_6"/><text:bookmark-end text:name="infl-5b"/></text:h>
      <text:p text:style-name="Text_20_body">Si ce terme est spécifié, la recherche retourne les cours dont le nom contient</text:p>
      <text:list text:style-name="List_20_1" text:continue-numbering="false">
        <text:list-item>
          <text:p text:style-name="List_20_1_Content_First"> INFL-5B</text:p>
        </text:list-item>
        <text:list-item>
          <text:p text:style-name="List_20_1_Content"> INFL-15B</text:p>
        </text:list-item>
        <text:list-item>
          <text:p text:style-name="List_20_1_Content"> INFL-24A</text:p>
        </text:list-item>
        <text:list-item>
          <text:p text:style-name="List_20_1_Content"> INFL-20B</text:p>
        </text:list-item>
        <text:list-item>
          <text:p text:style-name="List_20_1_Content"> INFL-10B</text:p>
        </text:list-item>
        <text:list-item>
          <text:p text:style-name="List_20_1_Content_Last"> INFL-29A</text:p>
        </text:list-item>
      </text:list>
      <text:p text:style-name="Text_20_body"><draw:frame draw:style-name="mediacenter" draw:name="3" text:anchor-type="paragraph" draw:z-index="3" svg:width="49.68875cm" style:rel-width="100%" svg:height="25.003125cm" style:rel-height="scale"><draw:image xlink:href="Pictures/20c2a37ada674ea677ef592fd95ae606.png" xlink:type="simple" xlink:show="embed" xlink:actuate="onLoad"/></draw:frame></text:p>
      <text:p text:style-name="Text_20_body">Pourquoi ?</text:p>
      <text:list text:style-name="List_20_1" text:continue-numbering="false">
        <text:list-item>
          <text:p text:style-name="List_20_1_Content_First"> Le '-' est considéré comme un séparateur de mots. On a donc les mots 'infl' et '5b'</text:p>
        </text:list-item>
        <text:list-item>
          <text:p text:style-name="List_20_1_Content"> Seul le premier mot est considéré, donc 'infl' seulement</text:p>
        </text:list-item>
        <text:list-item>
          <text:p text:style-name="List_20_1_Content_Last"> Tous les résultats correspondent donc aux cours dont le nom contient le mot 'infl' en majuscule ou en minuscule</text:p>
        </text:list-item>
      </text:list>
      <text:p text:style-name="Text_20_body">D'ailleurs la recherche sur “INFL” retourne exactement les mêmes résultats</text:p>
      <text:h text:style-name="Heading_20_3" text:outline-level="3"><text:bookmark-start text:name="__RefHeading___infl-5b_7"/><text:bookmark-start text:name="infl-5b1"/>"infl-5b"<text:bookmark-end text:name="__RefHeading___infl-5b_7"/><text:bookmark-end text:name="infl-5b1"/></text:h>
      <text:p text:style-name="Text_20_body">Si on ajoute des double guillemets, la recherche est plus strict et retourne les cours dont le nom contient toute la chaine</text:p>
      <text:list text:style-name="List_20_1" text:continue-numbering="false">
        <text:list-item>
          <text:p text:style-name="LastListParagraph_List_20_1_Content_First"> INFL-5B</text:p>
        </text:list-item>
      </text:list>
      <text:p text:style-name="Text_20_body"><draw:frame draw:style-name="mediacenter" draw:name="4" text:anchor-type="paragraph" draw:z-index="4" svg:width="50.429583333333cm" style:rel-width="100%" svg:height="24.315208333333cm" style:rel-height="scale"><draw:image xlink:href="Pictures/e335b7d3f243135b9ec95c0f7bb54c8c.png" xlink:type="simple" xlink:show="embed" xlink:actuate="onLoad"/></draw:frame></text:p>
      <text:p text:style-name="Text_20_body">Le caractère '-' devient partie intégrante de la chaine recherché et n'est plus considéré comme séparateur de mots.</text:p>
      <text:h text:style-name="Heading_20_3" text:outline-level="3"><text:bookmark-start text:name="__RefHeading___inf_8"/><text:bookmark-start text:name="inf"/>inf<text:bookmark-end text:name="__RefHeading___inf_8"/><text:bookmark-end text:name="inf"/></text:h>
      <text:p text:style-name="Text_20_body">Ce terme retourne deux résultats, mais aucun de ceux obtenus avec “infl-5b” :
* M.INF-20 (un cours présentiel et un cours distanciel)
* NINFM211 dont le nom complet est (NINFM211) M2101 : Archi. et prog. des mécanismes de base d'un Syst.Inf</text:p>
      <text:p text:style-name="Text_20_body">Pourquoi ?</text:p>
      <text:list text:style-name="List_20_1" text:continue-numbering="false">
        <text:list-item>
          <text:p text:style-name="List_20_1_Content_First"> dans M.INF-20 on a 2 caractères séparateurs de mots '-' et '.'. Ce qui nous donne l'éauivalent des 3 mots 'M', 'INF' (qui est le terme recherché) et '20'</text:p>
        </text:list-item>
        <text:list-item>
          <text:p text:style-name="List_20_1_Content"> la recherche étant insensible à la casse, 'INF' répond au critère de recherche</text:p>
        </text:list-item>
        <text:list-item>
          <text:p text:style-name="List_20_1_Content_Last"> NINFM211 est trouvé, car en fin de son nom long, on a 'Syst.Inf', là encore perçu comme étant plusieurs mots ('Syst' et 'Inf')</text:p>
        </text:list-item>
      </text:list>
      <text:p text:style-name="Text_20_body"><draw:frame draw:style-name="mediacenter" draw:name="5" text:anchor-type="paragraph" draw:z-index="5" svg:width="50.403125cm" style:rel-width="100%" svg:height="24.738541666667cm" style:rel-height="scale"><draw:image xlink:href="Pictures/d9365214c571f4eacdc8888697f22dec.png" xlink:type="simple" xlink:show="embed" xlink:actuate="onLoad"/></draw:frame></text:p>
      <text:h text:style-name="Heading_20_3" text:outline-level="3"><text:bookmark-start text:name="__RefHeading___m.an-1a_9"/><text:bookmark-start text:name="m.an-1a"/>M.AN-1A<text:bookmark-end text:name="__RefHeading___m.an-1a_9"/><text:bookmark-end text:name="m.an-1a"/></text:h>
      <text:p text:style-name="Text_20_body">Ce critère ne retourne rien, pourquoi ?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à comprendre…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16:47</meta:creation-date>
    <dc:creator>Generated</dc:creator>
    <dc:date>2026-09-16T02::16:47</dc:date>
    <dc:language>en-US</dc:language>
    <meta:editing-cycles>1</meta:editing-cycles>
    <meta:editing-duration>PT0S</meta:editing-duration>
    <dc:title>moodle4:moteur_de_recherche_global</dc:title>
  </office:meta>
</office:document-meta>
</file>