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87fdee15570bb2a81d1611995b98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mode_edition"/><text:bookmark-start text:name="__RefHeading___activer_le_mode_edition_1"/><text:bookmark-start text:name="activer_le_mode_edition"/>Activer le mode édition<text:bookmark-end text:name="__RefHeading___activer_le_mode_edition_1"/><text:bookmark-end text:name="activer_le_mode_edition"/></text:h>
      <text:p text:style-name="Text_20_body">L'option “<text:span text:style-name="Strong_20_Emphasis">Activer le mode édition</text:span>” se trouve comme bouton radio en haut à droite de la page du cours. <text:span text:style-name="Strong_20_Emphasis">Cette option n'est disponible que pour les enseignants du cours avec droits d'édition</text:span>.</text:p>
      <text:p text:style-name="Text_20_body"><text:span text:style-name="Strong_20_Emphasis">L'activation du mode d'édition permet aux enseignants de modifier le cours, d'y ajouter des ressources et des activités pédagogiques.</text:span></text:p>
      <text:p text:style-name="Text_20_body"><draw:frame draw:style-name="mediacenter" draw:name="0" text:anchor-type="paragraph" draw:z-index="0" svg:width="31.75cm" style:rel-width="100%" svg:height="15.625915271967cm" style:rel-height="scale"><draw:image xlink:href="Pictures/5187fdee15570bb2a81d1611995b98f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23:46</meta:creation-date>
    <dc:creator>Generated</dc:creator>
    <dc:date>2026-09-17T14::23:46</dc:date>
    <dc:language>en-US</dc:language>
    <meta:editing-cycles>1</meta:editing-cycles>
    <meta:editing-duration>PT0S</meta:editing-duration>
    <dc:title>moodle4:mode_edition</dc:title>
  </office:meta>
</office:document-meta>
</file>