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ad82a9495daefba6742cf25a4ce455.png"/>
  <manifest:file-entry manifest:media-type="image/png" manifest:full-path="Pictures/de2af0c2a0ca6804518f8bf0743a8353.png"/>
  <manifest:file-entry manifest:media-type="image/png" manifest:full-path="Pictures/0d73da71d2cd9081cddfc17d392c1ebd.png"/>
  <manifest:file-entry manifest:media-type="image/png" manifest:full-path="Pictures/d20c8375e0c8cf93125877e6d480b7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inscriptions_manuelles"/><text:bookmark-start text:name="__RefHeading___inscription_manuelle_1"/><text:bookmark-start text:name="inscription_manuelle"/>Inscription manuelle<text:bookmark-end text:name="__RefHeading___inscription_manuelle_1"/><text:bookmark-end text:name="inscription_manuelle"/></text:h>
      <text:p text:style-name="Text_20_body">Cette méthode d'inscription permet d'<text:span text:style-name="Strong_20_Emphasis">inscrire</text:span> très rapidement un ou plusieurs utilisateurs dans votre espace de cours en lui définissant son <text:span text:style-name="Strong_20_Emphasis">rôle</text:span> dans l'espace ainsi qu'une <text:span text:style-name="Strong_20_Emphasis">durée d'inscription</text:span>.</text:p>
      <text:p text:style-name="Text_20_body"><text:span text:style-name="Strong_20_Emphasis">De la même manière, on peut inscrire une cohorte (basée sur l'année de diplôme - Code Étape dans APOGÉE) avec une durée d'inscription limitée.</text:span></text:p>
      <text:p text:style-name="Text_20_body"><text:span text:style-name="Strong_20_Emphasis">Exemples de cas d'usage :</text:span></text:p>
      <text:list text:style-name="List_20_1" text:continue-numbering="false">
        <text:list-item>
          <text:p text:style-name="List_20_1_Content_First"> je dois ajouter un ou plusieurs tuteurs ;</text:p>
        </text:list-item>
        <text:list-item>
          <text:p text:style-name="List_20_1_Content"> je veux partager mon cours avec un autre enseignant ;</text:p>
        </text:list-item>
        <text:list-item>
          <text:p text:style-name="List_20_1_Content"> un étudiant n'est pas inscrit pédagogiquement au cours mais je souhaite lui donner un accès ;</text:p>
        </text:list-item>
        <text:list-item>
          <text:p text:style-name="List_20_1_Content"> les inscriptions pédagogiques ne sont pas encore faites ;</text:p>
        </text:list-item>
        <text:list-item>
          <text:p text:style-name="List_20_1_Content_Last"> …</text:p>
        </text:list-item>
      </text:list>
      <text:p text:style-name="Text_20_body">Cliquer sur “Participants” (menu de horizontal en haut de la page) puis “Inscrire des utilisateurs”.</text:p>
      <text:p text:style-name="Text_20_body"><draw:frame draw:style-name="media" draw:name="0" text:anchor-type="as-char" draw:z-index="0" svg:width="49.450625cm" style:rel-width="100%" svg:height="21.11375cm" style:rel-height="scale"><draw:image xlink:href="Pictures/c5ad82a9495daefba6742cf25a4ce455.png" xlink:type="simple" xlink:show="embed" xlink:actuate="onLoad"/></draw:frame></text:p>
      <text:p text:style-name="Text_20_body">Puis dans la fenêtre suivante  (penser au bouton <draw:frame draw:style-name="media" draw:name="1" text:anchor-type="as-char" draw:z-index="1" svg:width="2.6458333333333cm" svg:height="0.86143410852713cm"><draw:image xlink:href="Pictures/de2af0c2a0ca6804518f8bf0743a8353.png" xlink:type="simple" xlink:show="embed" xlink:actuate="onLoad"/></draw:frame> pour afficher toutes les options de seconde fenêtre) :</text:p>
      <text:p text:style-name="Text_20_body"><draw:frame draw:style-name="media" draw:name="2" text:anchor-type="as-char" draw:z-index="2" svg:width="21.74875cm" style:rel-width="100%" svg:height="21.484166666667cm" style:rel-height="scale"><draw:image xlink:href="Pictures/0d73da71d2cd9081cddfc17d392c1ebd.png" xlink:type="simple" xlink:show="embed" xlink:actuate="onLoad"/></draw:frame>     <draw:frame draw:style-name="media" draw:name="3" text:anchor-type="as-char" draw:z-index="3" svg:width="23.045208333333cm" style:rel-width="100%" svg:height="21.854583333333cm" style:rel-height="scale"><draw:image xlink:href="Pictures/d20c8375e0c8cf93125877e6d480b70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6::48:54</meta:creation-date>
    <dc:creator>Generated</dc:creator>
    <dc:date>2026-09-17T06::48:54</dc:date>
    <dc:language>en-US</dc:language>
    <meta:editing-cycles>1</meta:editing-cycles>
    <meta:editing-duration>PT0S</meta:editing-duration>
    <dc:title>moodle4:inscriptions_manuelles</dc:title>
  </office:meta>
</office:document-meta>
</file>