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cd61beb265ed96f269c47d9c48e3e8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_automatiques"/><text:bookmark-start text:name="__RefHeading___inscriptions_base_de_donnees_1"/><text:bookmark-start text:name="inscriptions_base_de_donnees"/>Inscriptions base de données<text:bookmark-end text:name="__RefHeading___inscriptions_base_de_donnees_1"/><text:bookmark-end text:name="inscriptions_base_de_donnees"/></text:h>
      <text:p text:style-name="Text_20_body">Le diagramme ci-dessous décrit de manière synthétique la façon dont les étudiants et les enseignants sont inscrits dans les espaces de cours provenant de la maquette modélisée sur APOGGE (espaces créés automatiquement) sur la plateforme Ecampus. </text:p>
      <text:p text:style-name="Text_20_body"><text:span text:style-name="Strong_20_Emphasis">Étudiants</text:span> : inscription <text:span text:style-name="Strong_20_Emphasis">pédagogique</text:span> depuis le logiciel de scolarité <text:span text:style-name="Strong_20_Emphasis">APOGEE</text:span></text:p>
      <text:p text:style-name="Text_20_body">L'inscription est automatique si l'<text:span text:style-name="Strong_20_Emphasis">inscription pédagogique sur APOGÉE est complétée jusqu'aux groupes (s'ils existent)</text:span>. Elle intervient le lendemain de cette inscription (synchronisation faite la nuit)</text:p>
      <text:p text:style-name="Text_20_body"><text:span text:style-name="Strong_20_Emphasis">Enseignants</text:span> :  planification dans le logiciel <text:span text:style-name="Strong_20_Emphasis">ADE</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NB : cette méthode d'inscription n'existe que dans les espaces créés automatiquement. Il n'est pas possible de la supprimer.</text:p>
          </table:table-cell>
        </table:table-row>
      </table:table>
      <text:p text:style-name="Text_20_body"><draw:frame draw:style-name="mediacenter" draw:name="1" text:anchor-type="paragraph" draw:z-index="1" svg:width="27.754791666667cm" style:rel-width="100%" svg:height="10.424583333333cm" style:rel-height="scale"><draw:image xlink:href="Pictures/cd61beb265ed96f269c47d9c48e3e8b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56:19</meta:creation-date>
    <dc:creator>Generated</dc:creator>
    <dc:date>2026-09-17T14::56:19</dc:date>
    <dc:language>en-US</dc:language>
    <meta:editing-cycles>1</meta:editing-cycles>
    <meta:editing-duration>PT0S</meta:editing-duration>
    <dc:title>moodle4:inscriptions_automatiques</dc:title>
  </office:meta>
</office:document-meta>
</file>