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d1dec1a599b164e77a5bf4955f11d5.png"/>
  <manifest:file-entry manifest:media-type="image/png" manifest:full-path="Pictures/1eebeaab1849fec4d9028921d660fe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"/><text:bookmark-start text:name="__RefHeading___inscriptions_des_utilisateurs_dans_les_cours_generalites_1"/><text:bookmark-start text:name="inscriptions_des_utilisateurs_dans_les_cours_generalites"/>Inscriptions des utilisateurs dans les cours (généralités)<text:bookmark-end text:name="__RefHeading___inscriptions_des_utilisateurs_dans_les_cours_generalites_1"/><text:bookmark-end text:name="inscriptions_des_utilisateurs_dans_les_cours_generalites"/></text:h>
      <text:p text:style-name="Text_20_body">Pour l’inscription des usagers dans les espaces de cours, il faut notamment distinguer :</text:p>
      <text:list text:style-name="List_20_1" text:continue-numbering="false">
        <text:list-item>
          <text:p text:style-name="List_20_1_Content_First"> la méthode d'inscription dans l'espace de cours (base de données, synchronisation de cohorte, manuelle, auto-inscription, etc.) ;</text:p>
        </text:list-item>
        <text:list-item>
          <text:p text:style-name="List_20_1_Content"> le rôle (enseignant, étudiant, tuteur, etc.) ;</text:p>
        </text:list-item>
        <text:list-item>
          <text:p text:style-name="List_20_1_Content"> le statut (actif, suspendu) ; </text:p>
        </text:list-item>
        <text:list-item>
          <text:p text:style-name="List_20_1_Content_Last"> les groupes (voir la documentation dédiée : <text:a xlink:type="simple" xlink:href="https://pedagowiki.unicaen.fr/doku.php?id=moodle4:inscriptions:gestion_des_groupes" text:style-name="Internet_20_link" text:visited-style-name="Visited_20_Internet_20_Link">Gestion des groupes</text:a>).</text:p>
        </text:list-item>
      </text:list>
      <text:h text:style-name="Heading_20_2" text:outline-level="2"><text:bookmark-start text:name="__RefHeading___les_methodes_d_inscription_2"/><text:bookmark-start text:name="les_methodes_d_inscription"/>Les méthodes d'inscription<text:bookmark-end text:name="__RefHeading___les_methodes_d_inscription_2"/><text:bookmark-end text:name="les_methodes_d_inscription"/></text:h>
      <text:p text:style-name="Text_20_body">Par défaut, plusieurs méthodes d'inscription sont activées :</text:p>
      <text:list text:style-name="List_20_1" text:continue-numbering="false">
        <text:list-item>
          <text:p text:style-name="List_20_1_Content_First"> <text:span text:style-name="Strong_20_Emphasis"><text:a xlink:type="simple" xlink:href="https://pedagowiki.unicaen.fr/doku.php?id=moodle4:inscriptions_manuelles" text:style-name="Internet_20_link" text:visited-style-name="Visited_20_Internet_20_Link">Inscription manuelle</text:a></text:span> Ecampus et Collegium Santé Normandie ;</text:p>
        </text:list-item>
        <text:list-item>
          <text:p text:style-name="List_20_1_Content"> <text:span text:style-name="Strong_20_Emphasis"><text:a xlink:type="simple" xlink:href="https://pedagowiki.unicaen.fr/doku.php?id=moodle:faq_ecampus" text:style-name="Internet_20_link" text:visited-style-name="Visited_20_Internet_20_Link">Base de données externe</text:a></text:span> : il s'agit de l'inscription automatisée des étudiants et enseignants à partir de APOGÉE et ADE  sur Ecampus ;</text:p>
        </text:list-item>
        <text:list-item>
          <text:p text:style-name="List_20_1_Content"> <text:span text:style-name="Strong_20_Emphasis"><text:a xlink:type="simple" xlink:href="https://pedagowiki.unicaen.fr/doku.php?id=moodle4:autoinscription" text:style-name="Internet_20_link" text:visited-style-name="Visited_20_Internet_20_Link">Auto-inscription</text:a></text:span> : en général désactivée par défaut - Ecampus et Collegium Santé Normandie ;</text:p>
        </text:list-item>
        <text:list-item>
          <text:p text:style-name="List_20_1_Content"> <text:span text:style-name="Strong_20_Emphasis"><text:a xlink:type="simple" xlink:href="https://pedagowiki.unicaen.fr/doku.php?id=moodle4:anonyme" text:style-name="Internet_20_link" text:visited-style-name="Visited_20_Internet_20_Link">Accès anonyme</text:a></text:span>  : en général désactivée par défaut - Ecampus et Collegium Santé Normandie ;</text:p>
        </text:list-item>
        <text:list-item>
          <text:p text:style-name="List_20_1_Content_Last"> <text:span text:style-name="Strong_20_Emphasis"><text:a xlink:type="simple" xlink:href="https://pedagowiki.unicaen.fr/doku.php?id=moodle4:cohortes" text:style-name="Internet_20_link" text:visited-style-name="Visited_20_Internet_20_Link">Synchronisation des cohortes</text:a></text:span> : une ou plusieurs cohortes sur tous les cours de Collegium Santé Normandie.</text:p>
        </text:list-item>
      </text:list>
      <text:p text:style-name="Text_20_body">Sauf “Base de données” qui peut seulement être désactivée (cachée),  toutes les autres  méthodes peuvent être supprimées (symbole poubelle) ou cachées (œil fermé = désactivé) et certaines sont paramétrables (icône engrenage).</text:p>
      <text:p text:style-name="Text_20_body">Vous pouvez ajouter d'autres méthodes : <text:span text:style-name="Strong_20_Emphasis"><text:a xlink:type="simple" xlink:href="https://pedagowiki.unicaen.fr/doku.php?id=moodle4:metacours" text:style-name="Internet_20_link" text:visited-style-name="Visited_20_Internet_20_Link">liens méta-cours</text:a></text:span> et <text:span text:style-name="Strong_20_Emphasis"><text:a xlink:type="simple" xlink:href="https://pedagowiki.unicaen.fr/doku.php?id=moodle4:cohortes" text:style-name="Internet_20_link" text:visited-style-name="Visited_20_Internet_20_Link">synchronisation des cohortes</text:a></text:span>.</text:p>
      <text:p text:style-name="Text_20_body">Pour connaître les méthodes d'inscription utilisées dans votre espace de cours, vous devez cliquer sur la roue dentée située à droite dans la page “Participants” puis sur le lien “Méthodes d'inscription”.</text:p>
      <text:p text:style-name="Text_20_body"><draw:frame draw:style-name="media" draw:name="0" text:anchor-type="as-char" draw:z-index="0" svg:width="15.875cm" style:rel-width="100%" svg:height="9.23198482933cm" style:rel-height="scale"><draw:image xlink:href="Pictures/e4d1dec1a599b164e77a5bf4955f11d5.png" xlink:type="simple" xlink:show="embed" xlink:actuate="onLoad"/></draw:frame></text:p>
      <text:p text:style-name="Text_20_body"><draw:frame draw:style-name="media" draw:name="1" text:anchor-type="as-char" draw:z-index="1" svg:width="15.875cm" style:rel-width="100%" svg:height="5.029702970297cm" style:rel-height="scale"><draw:image xlink:href="Pictures/1eebeaab1849fec4d9028921d660fe8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8:59</meta:creation-date>
    <dc:creator>Generated</dc:creator>
    <dc:date>2026-09-17T14::38:59</dc:date>
    <dc:language>en-US</dc:language>
    <meta:editing-cycles>1</meta:editing-cycles>
    <meta:editing-duration>PT0S</meta:editing-duration>
    <dc:title>moodle4:inscriptions</dc:title>
  </office:meta>
</office:document-meta>
</file>