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eadddc31086bb50d3c97f489457bcce.png"/>
  <manifest:file-entry manifest:media-type="image/png" manifest:full-path="Pictures/ef45d5c6727e38662248534fb2f40fc4.png"/>
  <manifest:file-entry manifest:media-type="image/png" manifest:full-path="Pictures/110ae53a8ea6e5a26b2eec01a5cfae45.png"/>
  <manifest:file-entry manifest:media-type="image/png" manifest:full-path="Pictures/a81d1e521162264540b65dad25643ea2.png"/>
  <manifest:file-entry manifest:media-type="image/png" manifest:full-path="Pictures/dd579d572bb17bb9f2d4645854f47ede.png"/>
  <manifest:file-entry manifest:media-type="image/png" manifest:full-path="Pictures/ba37c94f40b83be021f6c29dc8189e17.png"/>
  <manifest:file-entry manifest:media-type="image/png" manifest:full-path="Pictures/4cc5332c6885c124b709ae1f92ba1485.png"/>
  <manifest:file-entry manifest:media-type="image/png" manifest:full-path="Pictures/246363aed4ff406388f65fdf98492790.png"/>
  <manifest:file-entry manifest:media-type="image/png" manifest:full-path="Pictures/161dacacd5eba16f8b560136c047aed6.png"/>
  <manifest:file-entry manifest:media-type="image/png" manifest:full-path="Pictures/20c05c148f1203f5a864d4cefb324327.png"/>
  <manifest:file-entry manifest:media-type="image/png" manifest:full-path="Pictures/867cb1ba7aaf893a871410ade6ab876a.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_import"/><text:bookmark-start text:name="__RefHeading___inscription_des_utilisateurs_en_lots_dans_un_espace_de_cours_avec_un_fichier_.csv_1"/><text:bookmark-start text:name="inscription_des_utilisateurs_en_lots_dans_un_espace_de_cours_avec_un_fichier_.csv"/>Inscription des utilisateurs en lots dans UN espace de cours (avec un fichier .csv)<text:bookmark-end text:name="__RefHeading___inscription_des_utilisateurs_en_lots_dans_un_espace_de_cours_avec_un_fichier_.csv_1"/><text:bookmark-end text:name="inscription_des_utilisateurs_en_lots_dans_un_espace_de_cours_avec_un_fichier_.csv"/></text:h>
      <text:p text:style-name="Text_20_body">(Bulk enrolment)</text:p>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un espace de cours où les inscriptions ne sont pas automatisées (par exemple dans les cours complémentaires) et pour lesquel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19.52625cm" style:rel-width="100%" svg:height="14.234583333333cm" style:rel-height="scale"><draw:image xlink:href="Pictures/1eadddc31086bb50d3c97f489457bcce.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17.93875cm" style:rel-width="100%" svg:height="9.1810416666667cm" style:rel-height="scale"><draw:image xlink:href="Pictures/ef45d5c6727e38662248534fb2f40fc4.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0.109583333333cm" style:rel-width="100%" svg:height="13.387916666667cm" style:rel-height="scale"><draw:image xlink:href="Pictures/110ae53a8ea6e5a26b2eec01a5cfae45.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Soit le nom d'utilisateur (compte numérique), par exemple dumont211 (pour les nouveaux formats) ou le numéro étudiant (pour les anciens formats avant sept. 2021)</text:p>
            </text:list-item>
            <text:list-item>
              <text:p text:style-name="List_20_1_Content"> Soit l'adresse mail</text:p>
            </text:list-item>
            <text:list-item>
              <text:p text:style-name="List_20_1_Content_Last"> Soit le numéro d’identification, c'est-à-dire le numéro d'étudiant</text:p>
            </text:list-item>
          </text:list>
        </text:list-item>
      </text:list>
      <text:p text:style-name="Text_20_body"><draw:frame draw:style-name="mediacenter" draw:name="7" text:anchor-type="paragraph" draw:z-index="7" svg:width="19.05cm" style:rel-width="100%" svg:height="6.905625cm" style:rel-height="scale"><draw:image xlink:href="Pictures/a81d1e521162264540b65dad25643ea2.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center" draw:name="8" text:anchor-type="paragraph" draw:z-index="8" svg:width="25.823333333333cm" style:rel-width="100%" svg:height="9.604375cm" style:rel-height="scale"><draw:image xlink:href="Pictures/dd579d572bb17bb9f2d4645854f47ede.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p text:style-name="Text_20_body"><draw:frame draw:style-name="mediacenter" draw:name="9" text:anchor-type="paragraph" draw:z-index="9" svg:width="20.690416666667cm" style:rel-width="100%" svg:height="5.87375cm" style:rel-height="scale"><draw:image xlink:href="Pictures/ba37c94f40b83be021f6c29dc8189e17.png" xlink:type="simple" xlink:show="embed" xlink:actuate="onLoad"/></draw:frame></text:p>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center" draw:name="10" text:anchor-type="paragraph" draw:z-index="10" svg:width="21.351875cm" style:rel-width="100%" svg:height="6.985cm" style:rel-height="scale"><draw:image xlink:href="Pictures/4cc5332c6885c124b709ae1f92ba1485.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p text:style-name="Text_20_body"><draw:frame draw:style-name="mediacenter" draw:name="11" text:anchor-type="paragraph" draw:z-index="11" svg:width="11.985625cm" svg:height="3.175cm"><draw:image xlink:href="Pictures/246363aed4ff406388f65fdf98492790.png" xlink:type="simple" xlink:show="embed" xlink:actuate="onLoad"/></draw:frame></text:p>
      <text:list text:style-name="List_20_1" text:continue-numbering="false">
        <text:list-item>
          <text:p text:style-name="LastListParagraph_List_20_1_Content_First"> Glisser-déposer le fichier csv</text:p>
        </text:list-item>
      </text:list>
      <text:p text:style-name="Text_20_body"><draw:frame draw:style-name="mediacenter" draw:name="12" text:anchor-type="paragraph" draw:z-index="12" svg:width="20.955cm" style:rel-width="100%" svg:height="8.651875cm" style:rel-height="scale"><draw:image xlink:href="Pictures/161dacacd5eba16f8b560136c047aed6.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center" draw:name="13" text:anchor-type="paragraph" draw:z-index="13" svg:width="6.2970833333333cm" svg:height="1.8785416666667cm"><draw:image xlink:href="Pictures/20c05c148f1203f5a864d4cefb324327.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center" draw:name="14" text:anchor-type="paragraph" draw:z-index="14" svg:width="21.166666666667cm" style:rel-width="100%" svg:height="10.61640625cm" style:rel-height="scale"><draw:image xlink:href="Pictures/867cb1ba7aaf893a871410ade6ab876a.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5" text:anchor-type="paragraph" draw:z-index="15"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03:17</meta:creation-date>
    <dc:creator>Generated</dc:creator>
    <dc:date>2026-09-17T02::03:17</dc:date>
    <dc:language>en-US</dc:language>
    <meta:editing-cycles>1</meta:editing-cycles>
    <meta:editing-duration>PT0S</meta:editing-duration>
    <dc:title>moodle4:inscriptions:inscription_import</dc:title>
  </office:meta>
</office:document-meta>
</file>