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f458ace026a56ab6656343469d0c3af.png"/>
  <manifest:file-entry manifest:media-type="image/png" manifest:full-path="Pictures/2b203502b379ac4e7695ccea70fe5dbf.png"/>
  <manifest:file-entry manifest:media-type="image/png" manifest:full-path="Pictures/0599c8a8a9c4126a98fc475d8a575ca5.png"/>
  <manifest:file-entry manifest:media-type="image/png" manifest:full-path="Pictures/5ad24ea9cfd131c7a217923eae44fdf2.png"/>
  <manifest:file-entry manifest:media-type="image/png" manifest:full-path="Pictures/bdb29191c95e79e5f748dd5bf6912e0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4:gerer_notifications"/><text:bookmark-start text:name="__RefHeading___gerer_ses_notifications_1"/><text:bookmark-start text:name="gerer_ses_notifications"/>Gérer ses notifications<text:bookmark-end text:name="__RefHeading___gerer_ses_notifications_1"/><text:bookmark-end text:name="gerer_ses_notifications"/></text:h>
      <text:p text:style-name="Text_20_body">Vous pouvez à tout moment gérer vos notifications via les <text:span text:style-name="Strong_20_Emphasis">paramètres de notifications</text:span> sur votre page d'accueil.</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3f458ace026a56ab6656343469d0c3af.png" xlink:type="simple" xlink:show="embed" xlink:actuate="onLoad"/></draw:frame></text:p>
          </table:table-cell>
          <table:table-cell office:value-type="string" table:style-name="PluginODTAutoStyle_TableCell_4">
            <text:p text:style-name="PluginODTAutoStyle_Paragraph_5"><text:span text:style-name="Strong_20_Emphasis">A noter :</text:span> le système de gestion des notifications est plus fort que les paramètres de chaque activité sur vos espaces de cours. Ainsi, si vous avez désactivé les notifications pour la remise de devoir mais que vous activez sur un devoir spécifique le paramètre “informer l'évaluateur des travaux remis = oui”, vous ne recevrez tout de même pas de notification. </text:p>
          </table:table-cell>
        </table:table-row>
      </table:table>
      <text:p text:style-name="Text_20_body">Pour cela, en haut, à droite de votre page d'accueil, à côté de votre profil, cliquez sur le symbole de notification (symbole de la cloche) puis sur la roue crantée associée :</text:p>
      <text:p text:style-name="Text_20_body"><draw:frame draw:style-name="mediacenter" draw:name="1" text:anchor-type="paragraph" draw:z-index="1" svg:width="10.583333333333cm" svg:height="7.6372635933806cm"><draw:image xlink:href="Pictures/2b203502b379ac4e7695ccea70fe5dbf.png" xlink:type="simple" xlink:show="embed" xlink:actuate="onLoad"/></draw:frame></text:p>
      <text:p text:style-name="Text_20_body">Vous arrivez alors sur une page listant toutes les activités susceptibles de vous envoyer des notifications. Vous pouvez alors :</text:p>
      <text:list text:style-name="List_20_1" text:continue-numbering="false">
        <text:list-item>
          <text:p text:style-name="List_20_1_Content_First"> Décider de désactiver toutes les notifications en une fois (carré bleu sur l'image ci-après).</text:p>
        </text:list-item>
        <text:list-item>
          <text:p text:style-name="List_20_1_Content_Last"> Choisir d'activer et/ou désactiver les notifications selon les activités proposées (exemple ici les notifications pour les devoirs sont désactivées mais celles pour les feedbacks sont toujours activées via courriel).</text:p>
        </text:list-item>
      </text:list>
      <text:p text:style-name="Text_20_body"><draw:frame draw:style-name="mediacenter" draw:name="2" text:anchor-type="paragraph" draw:z-index="2" svg:width="26.458333333333cm" style:rel-width="100%" svg:height="13.041469609389cm" style:rel-height="scale"><draw:image xlink:href="Pictures/0599c8a8a9c4126a98fc475d8a575ca5.png" xlink:type="simple" xlink:show="embed" xlink:actuate="onLoad"/></draw:frame></text:p>
      <text:p text:style-name="Text_20_body">Vous pouvez à tout moment remettre à jour ces paramètres de notifications.</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3" text:anchor-type="as-char" draw:z-index="3" svg:width="1.27cm" svg:height="1.27cm"><draw:image xlink:href="Pictures/5ad24ea9cfd131c7a217923eae44fdf2.png" xlink:type="simple" xlink:show="embed" xlink:actuate="onLoad"/></draw:frame></text:p>
          </table:table-cell>
          <table:table-cell office:value-type="string" table:style-name="PluginODTAutoStyle_TableCell_9">
            <text:p text:style-name="PluginODTAutoStyle_Paragraph_10">Les étudiants peuvent aussi régler ces paramètres, comme indiqué dans l'espace intitulé “<text:a xlink:type="simple" xlink:href="https://ecampus.unicaen.fr/course/view.php?id=41089&amp;section=3" text:style-name="Internet_20_link" text:visited-style-name="Visited_20_Internet_20_Link">Apprendre à distance sur Ecampus et Collegium Santé</text:a>”.</text:p>
          </table:table-cell>
        </table:table-row>
      </table:table>
      <text:h text:style-name="Heading_20_3" text:outline-level="3"><text:bookmark-start text:name="__RefHeading___cas_de_problemes_de_notifications_eventuels_2"/><text:bookmark-start text:name="cas_de_problemes_de_notifications_eventuels"/>Cas de problèmes de notifications éventuels<text:bookmark-end text:name="__RefHeading___cas_de_problemes_de_notifications_eventuels_2"/><text:bookmark-end text:name="cas_de_problemes_de_notifications_eventuels"/></text:h>
      <text:h text:style-name="Heading_20_4" text:outline-level="4"><text:bookmark-start text:name="__RefHeading___notification_de_remise_de_travaux_groupes_separes_3"/><text:bookmark-start text:name="notification_de_remise_de_travaux_groupes_separes"/>Notification de remise de travaux (groupes séparés)<text:bookmark-end text:name="__RefHeading___notification_de_remise_de_travaux_groupes_separes_3"/><text:bookmark-end text:name="notification_de_remise_de_travaux_groupes_separes"/></text:h>
      <text:p text:style-name="Text_20_body">Il arrive qu'un enseignant ne reçoive pas de notification lorsque les étudiants remettent un travail notamment pour l'activité devoir. En dehors des paramétrages classiques (après avoir choisi <text:span text:style-name="Strong_20_Emphasis">“oui”</text:span> pour le paramètre notifier les évaluateurs) et avoir vérifié que les paramètre des préférences de notification de l'évaluateur (depuis son profil) est correctement paramétré, sil le problème persiste, il faut explorer le paramètre de groupes dans l'activité.
En effet si l'évaluateur a choisi l'option groupes (séparés), et qu'il n'est pas dans son groupe, ce dernier ne recevra pas de notifications lui indiquant la remise de travail de la part des étudiants. Il pourra éventuellement le recevoir que si le travail est remis par un étudiant faisant partie de son groupe
Pour remédier à cela il faut remettre simplement cette option à <text:span text:style-name="Strong_20_Emphasis">“aucun groupe”</text:span> (s'il n’y a pas de groupes), ou <text:span text:style-name="Strong_20_Emphasis">groupes visibles</text:span> (si l’enseignant est dans un groupe donné).</text:p>
      <text:p text:style-name="Text_20_body"><draw:frame draw:style-name="mediacenter" draw:name="4" text:anchor-type="paragraph" draw:z-index="4" svg:width="26.458333333333cm" style:rel-width="100%" svg:height="13.022245394508cm" style:rel-height="scale"><draw:image xlink:href="Pictures/bdb29191c95e79e5f748dd5bf6912e03.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02::44:25</meta:creation-date>
    <dc:creator>Generated</dc:creator>
    <dc:date>2026-09-17T02::44:25</dc:date>
    <dc:language>en-US</dc:language>
    <meta:editing-cycles>1</meta:editing-cycles>
    <meta:editing-duration>PT0S</meta:editing-duration>
    <dc:title>moodle4:gerer_notifications</dc:title>
  </office:meta>
</office:document-meta>
</file>