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c5fdfbd9b6cbb8b5f3b586f0ad7b6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orum:parametres_avances:depot_annexe"/><text:bookmark-start text:name="__RefHeading___je_souhaite_supprimer_le_depot_de_fichiers_dans_un_message_annexes_1"/><text:bookmark-start text:name="je_souhaite_supprimer_le_depot_de_fichiers_dans_un_message_annexes"/>Je souhaite supprimer le dépôt de fichiers dans un message (Annexes)<text:bookmark-end text:name="__RefHeading___je_souhaite_supprimer_le_depot_de_fichiers_dans_un_message_annexes_1"/><text:bookmark-end text:name="je_souhaite_supprimer_le_depot_de_fichiers_dans_un_message_annexes"/></text:h>
      <text:list text:style-name="List_20_1" text:continue-numbering="false">
        <text:list-item>
          <text:p text:style-name="List_20_1_Content_First"> Dans les paramètres du forum, cliquez sur « <text:span text:style-name="Strong_20_Emphasis">Annexes et nombre de mots</text:span> »</text:p>
        </text:list-item>
        <text:list-item>
          <text:p text:style-name="List_20_1_Content_Last"> Modifiez à 0 le « <text:span text:style-name="Strong_20_Emphasis">Nombre maximal d'annexes</text:span> »</text:p>
        </text:list-item>
      </text:list>
      <text:p text:style-name="Text_20_body"><draw:frame draw:style-name="media" draw:name="0" text:anchor-type="as-char" draw:z-index="0" svg:width="14.552083333333cm" style:rel-width="100%" svg:height="4.9200801907239cm" style:rel-height="scale"><draw:image xlink:href="Pictures/9c5fdfbd9b6cbb8b5f3b586f0ad7b611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pedagowiki.unicaen.fr/doku.php?id=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0::08:14</meta:creation-date>
    <dc:creator>Generated</dc:creator>
    <dc:date>2026-09-16T10::08:14</dc:date>
    <dc:language>en-US</dc:language>
    <meta:editing-cycles>1</meta:editing-cycles>
    <meta:editing-duration>PT0S</meta:editing-duration>
    <dc:title>moodle4:forum:parametres_avances:depot_annexe</dc:title>
  </office:meta>
</office:document-meta>
</file>