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forum:parametres_avances:date_limite"/><text:bookmark-start text:name="__RefHeading___je_souhaite_definir_une_date_limite_de_contribution_dans_le_forum_1"/><text:bookmark-start text:name="je_souhaite_definir_une_date_limite_de_contribution_dans_le_forum"/>Je souhaite définir une date limite de contribution dans le forum<text:bookmark-end text:name="__RefHeading___je_souhaite_definir_une_date_limite_de_contribution_dans_le_forum_1"/><text:bookmark-end text:name="je_souhaite_definir_une_date_limite_de_contribution_dans_le_forum"/></text:h>
      <text:list text:style-name="List_20_1" text:continue-numbering="false">
        <text:list-item>
          <text:p text:style-name="List_20_1_Content_First"> Dans les paramètres du forum, cliquez sur « <text:span text:style-name="Strong_20_Emphasis">Disponibilité</text:span> »</text:p>
        </text:list-item>
        <text:list-item>
          <text:p text:style-name="List_20_1_Content_Last"> Cochez la case « <text:span text:style-name="Strong_20_Emphasis">Activer</text:span> » de la date butoir et inscrire la date souhaité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1::26:36</meta:creation-date>
    <dc:creator>Generated</dc:creator>
    <dc:date>2026-09-16T21::26:36</dc:date>
    <dc:language>en-US</dc:language>
    <meta:editing-cycles>1</meta:editing-cycles>
    <meta:editing-duration>PT0S</meta:editing-duration>
    <dc:title>moodle4:forum:parametres_avances:date_limite</dc:title>
  </office:meta>
</office:document-meta>
</file>