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e34ca4a8eac23d50cee9ee62cd4abb7d.png"/>
  <manifest:file-entry manifest:media-type="image/png" manifest:full-path="Pictures/38152d6d1c739cd69d47cf0a783c4f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abonnement_forum"/><text:bookmark-start text:name="__RefHeading___abonnement_au_forum_1"/><text:bookmark-start text:name="abonnement_au_forum"/>Abonnement au forum<text:bookmark-end text:name="__RefHeading___abonnement_au_forum_1"/><text:bookmark-end text:name="abonnement_a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avez la possibilité de paramétrer le mode d'inscription au forum de plusieurs manières :</text:p>
            <text:list text:style-name="List_20_1" text:continue-numbering="false">
              <text:list-item>
                <text:p text:style-name="List_20_1_Content_First"> Abonnement facultatif : les « participants » peuvent décider de s'abonner ou non</text:p>
              </text:list-item>
              <text:list-item>
                <text:p text:style-name="List_20_1_Content"> Abonnement imposé : tous les « participants » sont abonnés et ne peuvent se désabonner</text:p>
              </text:list-item>
              <text:list-item>
                <text:p text:style-name="List_20_1_Content"> Abonnement automatique : tous les « participants » sont initialement abonnés et pourront choisir de se désabonner</text:p>
              </text:list-item>
              <text:list-item>
                <text:p text:style-name="List_20_1_Content_Last"> Abonnement désactivé : abonnement réservé seulement aux enseignant.e.s</text:p>
              </text:list-item>
            </text:list>
          </table:table-cell>
        </table:table-row>
      </table:table>
      <text:p text:style-name="Text_20_body">Pour sélectionner le mode d'abonnement souhaité :</text:p>
      <text:list text:style-name="List_20_1" text:continue-numbering="false">
        <text:list-item>
          <text:p text:style-name="LastListParagraph_List_20_1_Content_First"> Dans paramètres du forum, sous « <text:span text:style-name="Strong_20_Emphasis">Inscription et suivi des messages</text:span> », sélectionnez le mode choisi</text:p>
        </text:list-item>
      </text:list>
      <text:p text:style-name="Text_20_body"><draw:frame draw:style-name="media" draw:name="1" text:anchor-type="as-char" draw:z-index="1" svg:width="13.229166666667cm" style:rel-width="100%" svg:height="4.3556980602348cm" style:rel-height="scale"><draw:image xlink:href="Pictures/e34ca4a8eac23d50cee9ee62cd4abb7d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Remarque : Vous pouvez également paramétrer le suivi de lecture des messages lus et non lus dans le forum selon 3 possibilités :</text:p>
            <text:list text:style-name="List_20_1" text:continue-numbering="false">
              <text:list-item>
                <text:p text:style-name="List_20_1_Content_First"> Facultatif : permet aux étudiant.e.s d'activer ou de désactiver le suivi des messages selon leur souhait</text:p>
              </text:list-item>
              <text:list-item>
                <text:p text:style-name="List_20_1_Content"> Désactivé : ne permet aucun suivi</text:p>
              </text:list-item>
              <text:list-item>
                <text:p text:style-name="List_20_1_Content_Last"> Imposé : le suivi est toujours activé indépendamment des préférences de l'utilisateur ou utilisatrice</text:p>
              </text:list-item>
            </text:list>
            <text:p text:style-name="Text_20_body"><draw:frame draw:style-name="mediacenter" draw:name="3" text:anchor-type="paragraph" draw:z-index="3" svg:width="10.583333333333cm" style:rel-width="100%" svg:height="4.3427051671733cm" style:rel-height="scale"><draw:image xlink:href="Pictures/38152d6d1c739cd69d47cf0a783c4f9f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_nouveautes: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30:35</meta:creation-date>
    <dc:creator>Generated</dc:creator>
    <dc:date>2026-09-16T19::30:35</dc:date>
    <dc:language>en-US</dc:language>
    <meta:editing-cycles>1</meta:editing-cycles>
    <meta:editing-duration>PT0S</meta:editing-duration>
    <dc:title>moodle4:forum:parametres_avances:abonnement_forum</dc:title>
  </office:meta>
</office:document-meta>
</file>