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edabc94cc0ae6335e6a1c6bbd264b49.png"/>
  <manifest:file-entry manifest:media-type="image/png" manifest:full-path="Pictures/3eaa97e8133a3b73cb2d98db709cde37.png"/>
  <manifest:file-entry manifest:media-type="image/png" manifest:full-path="Pictures/7874a9b6180fc63070021fff79c8aa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notif_forums"/><text:bookmark-start text:name="__RefHeading___notification_par_mail_des_messages_postes_dans_les_forums_1"/><text:bookmark-start text:name="notification_par_mail_des_messages_postes_dans_les_forums"/>Notification par mail des messages postés dans les forums<text:bookmark-end text:name="__RefHeading___notification_par_mail_des_messages_postes_dans_les_forums_1"/><text:bookmark-end text:name="notification_par_mail_des_messages_postes_dans_les_forums"/></text:h>
      <text:p text:style-name="Text_20_body">Par défaut :</text:p>
      <text:list text:style-name="List_20_1" text:continue-numbering="false">
        <text:list-item>
          <text:p text:style-name="List_20_1_Content_First"> Les messages envoyés dans un forum sont envoyés par mails aux abonné.e.s du forum </text:p>
        </text:list-item>
        <text:list-item>
          <text:p text:style-name="List_20_1_Content_Last"> Les enseignant.e.s reçoivent par mails tous les messages des forums des cours dans lesquels ils et elles ont le statut d'enseignant</text:p>
        </text:list-item>
      </text:list>
      <text:p text:style-name="Text_20_body">Il est possible que :</text:p>
      <text:list text:style-name="List_20_1" text:continue-numbering="false">
        <text:list-item>
          <text:p text:style-name="List_20_1_Content_First"> Les messages provenant des forums soient difficiles à identifier dans le flot des mails reçus</text:p>
        </text:list-item>
        <text:list-item>
          <text:p text:style-name="List_20_1_Content"> L'on ne souhaite pas recevoir « en continu » ce type de mail particulièrement pour les cours très actifs</text:p>
        </text:list-item>
        <text:list-item>
          <text:p text:style-name="List_20_1_Content_Last"> L'on préfère consulter les messages directement dans les forums des espaces de cours</text:p>
        </text:list-item>
      </text:list>
      <text:h text:style-name="Heading_20_3" text:outline-level="3"><text:bookmark-start text:name="__RefHeading___identifier_un_message_provenant_d_un_forum_2"/><text:bookmark-start text:name="identifier_un_message_provenant_d_un_forum"/>Identifier un message provenant d'un forum<text:bookmark-end text:name="__RefHeading___identifier_un_message_provenant_d_un_forum_2"/><text:bookmark-end text:name="identifier_un_message_provenant_d_un_forum"/></text:h>
      <text:p text:style-name="Text_20_body">(en attente des nouvelles captures)</text:p>
      <text:h text:style-name="Heading_20_3" text:outline-level="3"><text:bookmark-start text:name="__RefHeading___modifier_les_preferences_de_reception_des_messages_de_forums_3"/><text:bookmark-start text:name="modifier_les_preferences_de_reception_des_messages_de_forums"/>Modifier les préférences de réception des messages de forums<text:bookmark-end text:name="__RefHeading___modifier_les_preferences_de_reception_des_messages_de_forums_3"/><text:bookmark-end text:name="modifier_les_preferences_de_reception_des_messages_de_forums"/></text:h>
      <text:p text:style-name="Text_20_body"><text:span text:style-name="Strong_20_Emphasis">  - Ouvrez vos préférences de profil ou cliquez sur le lien disponible dans le message</text:span>    <draw:frame draw:style-name="media" draw:name="0" text:anchor-type="as-char" draw:z-index="0" svg:width="10.583333333333cm" svg:height="8.1714145383104cm"><draw:image xlink:href="Pictures/1edabc94cc0ae6335e6a1c6bbd264b49.png" xlink:type="simple" xlink:show="embed" xlink:actuate="onLoad"/></draw:frame></text:p>
      <text:p text:style-name="Text_20_body"><text:span text:style-name="Strong_20_Emphasis">  - Sélectionnez les préférences de forum</text:span>    <draw:frame draw:style-name="media" draw:name="1" text:anchor-type="as-char" draw:z-index="1" svg:width="7.9375cm" svg:height="9.810393258427cm"><draw:image xlink:href="Pictures/3eaa97e8133a3b73cb2d98db709cde37.png" xlink:type="simple" xlink:show="embed" xlink:actuate="onLoad"/></draw:frame></text:p>
      <text:p text:style-name="Text_20_body"><text:span text:style-name="Strong_20_Emphasis">  - Sélectionnez la modalité qui vous convient le mieux :</text:span></text:p>
      <text:list text:style-name="List_20_1" text:continue-numbering="false">
        <text:list-item>
          <text:p text:style-name="List_20_1_Content_First"> Pas de récapitulatif (un courriel par message)</text:p>
        </text:list-item>
        <text:list-item>
          <text:p text:style-name="List_20_1_Content"> Complet (courriel par jour avec l’intégralité des messages)</text:p>
        </text:list-item>
        <text:list-item>
          <text:p text:style-name="List_20_1_Content_Last"> Objets (un courriel par jour avec les objets des messages)</text:p>
        </text:list-item>
      </text:list>
      <text:p text:style-name="Text_20_body"><draw:frame draw:style-name="media" draw:name="2" text:anchor-type="as-char" draw:z-index="2" svg:width="15.875cm" style:rel-width="100%" svg:height="12.047558494405cm" style:rel-height="scale"><draw:image xlink:href="Pictures/7874a9b6180fc63070021fff79c8aa6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2::28:20</meta:creation-date>
    <dc:creator>Generated</dc:creator>
    <dc:date>2026-09-15T22::28:20</dc:date>
    <dc:language>en-US</dc:language>
    <meta:editing-cycles>1</meta:editing-cycles>
    <meta:editing-duration>PT0S</meta:editing-duration>
    <dc:title>moodle4:forum:notif_forums</dc:title>
  </office:meta>
</office:document-meta>
</file>