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a596bfea99918265ec9971bb5324e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forum:message_parametres_avances"/><text:bookmark-start text:name="__RefHeading___parametres_avances_des_messages_1"/><text:bookmark-start text:name="parametres_avances_des_messages"/>Paramètres avancés des messages<text:bookmark-end text:name="__RefHeading___parametres_avances_des_messages_1"/><text:bookmark-end text:name="parametres_avances_des_messages"/></text:h>
      <text:h text:style-name="Heading_20_2" text:outline-level="2"><text:bookmark-start text:name="__RefHeading___je_veux_envoyer_mon_message_immediatement_2"/><text:bookmark-start text:name="je_veux_envoyer_mon_message_immediatement"/>Je veux envoyer mon message « immédiatement »<text:bookmark-end text:name="__RefHeading___je_veux_envoyer_mon_message_immediatement_2"/><text:bookmark-end text:name="je_veux_envoyer_mon_message_immediatement"/></text:h>
      <text:list text:style-name="List_20_1" text:continue-numbering="false">
        <text:list-item>
          <text:p text:style-name="LastListParagraph_List_20_1_Content_First"> <text:span text:style-name="underline"><text:span text:style-name="Strong_20_Emphasis">Lors de la rédaction du message</text:span></text:span>, ouvrir l'éditeur « avancé » :</text:p>
        </text:list-item>
      </text:list>
      <text:p text:style-name="Text_20_body"><draw:frame draw:style-name="media" draw:name="0" text:anchor-type="as-char" draw:z-index="0" svg:width="22.489583333333cm" style:rel-width="100%" svg:height="10.333900721601cm" style:rel-height="scale"><draw:image xlink:href="Pictures/09a596bfea99918265ec9971bb5324e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4::41:25</meta:creation-date>
    <dc:creator>Generated</dc:creator>
    <dc:date>2026-09-17T04::41:25</dc:date>
    <dc:language>en-US</dc:language>
    <meta:editing-cycles>1</meta:editing-cycles>
    <meta:editing-duration>PT0S</meta:editing-duration>
    <dc:title>moodle4:forum:message_parametres_avances</dc:title>
  </office:meta>
</office:document-meta>
</file>