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b0b595bae4292aaa9678dbaff52dc5.png"/>
  <manifest:file-entry manifest:media-type="image/png" manifest:full-path="Pictures/2745d62c3bd841f190548780853be62a.png"/>
  <manifest:file-entry manifest:media-type="image/png" manifest:full-path="Pictures/9218f439d578b493ca83ed57953bc5c4.png"/>
  <manifest:file-entry manifest:media-type="image/png" manifest:full-path="Pictures/148dc58b06c283509c7c3b61cd5178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message"/><text:bookmark-start text:name="__RefHeading___ecrire_un_message_dans_un_fil_de_discussion_existant_1"/><text:bookmark-start text:name="ecrire_un_message_dans_un_fil_de_discussion_existant"/>Écrire un message dans un fil de discussion existant<text:bookmark-end text:name="__RefHeading___ecrire_un_message_dans_un_fil_de_discussion_existant_1"/><text:bookmark-end text:name="ecrire_un_message_dans_un_fil_de_discussion_existant"/></text:h>
      <text:h text:style-name="Heading_20_2" text:outline-level="2"><text:bookmark-start text:name="__RefHeading___etape_1entrer_dans_le_forum_2"/><text:bookmark-start text:name="etape_1entrer_dans_le_forum"/>Étape 1 : Entrer dans le forum<text:bookmark-end text:name="__RefHeading___etape_1entrer_dans_le_forum_2"/><text:bookmark-end text:name="etape_1entrer_dans_le_forum"/></text:h>
      <text:list text:style-name="List_20_1" text:continue-numbering="false">
        <text:list-item>
          <text:p text:style-name="LastListParagraph_List_20_1_Content_First"> Sur la page de votre espace de cours, cliquez sur le nom du forum</text:p>
        </text:list-item>
      </text:list>
      <text:p text:style-name="Text_20_body"><draw:frame draw:style-name="media" draw:name="0" text:anchor-type="as-char" draw:z-index="0" svg:width="21.166666666667cm" style:rel-width="100%" svg:height="3.0553972776195cm" style:rel-height="scale"><draw:image xlink:href="Pictures/b5b0b595bae4292aaa9678dbaff52dc5.png" xlink:type="simple" xlink:show="embed" xlink:actuate="onLoad"/></draw:frame></text:p>
      <text:h text:style-name="Heading_20_2" text:outline-level="2"><text:bookmark-start text:name="__RefHeading___etape_2entrer_dans_un_fil_de_discussion_3"/><text:bookmark-start text:name="etape_2entrer_dans_un_fil_de_discussion"/>Étape 2 : Entrer dans un fil de discussion<text:bookmark-end text:name="__RefHeading___etape_2entrer_dans_un_fil_de_discussion_3"/><text:bookmark-end text:name="etape_2entrer_dans_un_fil_de_discussion"/></text:h>
      <text:list text:style-name="List_20_1" text:continue-numbering="false">
        <text:list-item>
          <text:p text:style-name="LastListParagraph_List_20_1_Content_First"> Cliquez sur le nom d'une discussion</text:p>
        </text:list-item>
      </text:list>
      <text:p text:style-name="Text_20_body"><draw:frame draw:style-name="media" draw:name="1" text:anchor-type="as-char" draw:z-index="1" svg:width="11.90625cm" svg:height="3.6695979899497cm"><draw:image xlink:href="Pictures/2745d62c3bd841f190548780853be62a.png" xlink:type="simple" xlink:show="embed" xlink:actuate="onLoad"/></draw:frame></text:p>
      <text:h text:style-name="Heading_20_2" text:outline-level="2"><text:bookmark-start text:name="__RefHeading___etape_3cliquer_sur_repondre_4"/><text:bookmark-start text:name="etape_3cliquer_sur_repondre"/>Étape 3 : Cliquer sur « Répondre »<text:bookmark-end text:name="__RefHeading___etape_3cliquer_sur_repondre_4"/><text:bookmark-end text:name="etape_3cliquer_sur_repondre"/></text:h>
      <text:p text:style-name="Text_20_body"><draw:frame draw:style-name="media" draw:name="2" text:anchor-type="as-char" draw:z-index="2" svg:width="22.489583333333cm" style:rel-width="100%" svg:height="3.9356770833333cm" style:rel-height="scale"><draw:image xlink:href="Pictures/9218f439d578b493ca83ed57953bc5c4.png" xlink:type="simple" xlink:show="embed" xlink:actuate="onLoad"/></draw:frame></text:p>
      <text:h text:style-name="Heading_20_2" text:outline-level="2"><text:bookmark-start text:name="__RefHeading___etape_4ecrire_puis_envoyer_un_message_de_reponse_5"/><text:bookmark-start text:name="etape_4ecrire_puis_envoyer_un_message_de_reponse"/>Étape 4 : Écrire puis envoyer un message de réponse<text:bookmark-end text:name="__RefHeading___etape_4ecrire_puis_envoyer_un_message_de_reponse_5"/><text:bookmark-end text:name="etape_4ecrire_puis_envoyer_un_message_de_reponse"/></text:h>
      <text:p text:style-name="Text_20_body"><draw:frame draw:style-name="media" draw:name="3" text:anchor-type="as-char" draw:z-index="3" svg:width="21.166666666667cm" style:rel-width="100%" svg:height="4.2628339140534cm" style:rel-height="scale"><draw:image xlink:href="Pictures/148dc58b06c283509c7c3b61cd5178d9.png" xlink:type="simple" xlink:show="embed" xlink:actuate="onLoad"/></draw:frame></text:p>
      <text:p text:style-name="Text_20_body"><text:span text:style-name="Strong_20_Emphasis"><text:span text:style-name="Emphasis">N'oubliez pas de cliquer sur « Envoyer » !</text:span></text:span></text:p>
      <text:h text:style-name="Heading_20_1" text:outline-level="1"><text:bookmark-start text:name="__RefHeading___je_veux_acceder_a_des_parametres_complementaires_6"/><text:bookmark-start text:name="je_veux_acceder_a_des_parametres_complementaires"/>Je veux accéder à des paramètres complémentaires<text:bookmark-end text:name="__RefHeading___je_veux_acceder_a_des_parametres_complementaires_6"/><text:bookmark-end text:name="je_veux_acceder_a_des_parametres_complementaires"/></text:h>
      <text:p text:style-name="Text_20_body">Se reporter à la documentation : <text:a xlink:type="simple" xlink:href="https://pedagowiki.unicaen.fr/doku.php?id=moodle4:forum:message_parametres_avances" text:style-name="Internet_20_link" text:visited-style-name="Visited_20_Internet_20_Link">Paramètres avancés des messag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0:12</meta:creation-date>
    <dc:creator>Generated</dc:creator>
    <dc:date>2026-09-17T14::40:12</dc:date>
    <dc:language>en-US</dc:language>
    <meta:editing-cycles>1</meta:editing-cycles>
    <meta:editing-duration>PT0S</meta:editing-duration>
    <dc:title>moodle4:forum:message</dc:title>
  </office:meta>
</office:document-meta>
</file>