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b7f9223d4a2a824995982645a56637.png"/>
  <manifest:file-entry manifest:media-type="image/png" manifest:full-path="Pictures/b5b0b595bae4292aaa9678dbaff52dc5.png"/>
  <manifest:file-entry manifest:media-type="image/png" manifest:full-path="Pictures/f125ff935c6d64cdfff047fcd0e48344.png"/>
  <manifest:file-entry manifest:media-type="image/png" manifest:full-path="Pictures/0cdac57f291ce8398ee69e009eb1653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forum:gestion_abonnements"/><text:bookmark-start text:name="__RefHeading___ajouter_ou_supprimer_des_abonne.e.s_au_forum_1"/><text:bookmark-start text:name="ajouter_ou_supprimer_des_abonne.e.s_au_forum"/>Ajouter ou supprimer des abonné.e.s au forum<text:bookmark-end text:name="__RefHeading___ajouter_ou_supprimer_des_abonne.e.s_au_forum_1"/><text:bookmark-end text:name="ajouter_ou_supprimer_des_abonne.e.s_au_forum"/></text:h>
      <text:p text:style-name="Text_20_body">Cette fonctionnalité est particulièrement utile lorsqu'un même espace de cours est partagé entre plusieurs enseignants.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Il n'est pas possible de désabonner les inscrits au forum « Nouvelles ».</text:p>
          </table:table-cell>
        </table:table-row>
      </table:table>
      <text:h text:style-name="Heading_20_2" text:outline-level="2"><text:bookmark-start text:name="__RefHeading___etape_1cliquer_sur_l_intitule_de_l_activite_forum_2"/><text:bookmark-start text:name="etape_1cliquer_sur_l_intitule_de_l_activite_forum"/>Étape 1 : Cliquer sur l'intitulé de l'activité « forum »<text:bookmark-end text:name="__RefHeading___etape_1cliquer_sur_l_intitule_de_l_activite_forum_2"/><text:bookmark-end text:name="etape_1cliquer_sur_l_intitule_de_l_activite_forum"/></text:h>
      <text:p text:style-name="Text_20_body"><draw:frame draw:style-name="media" draw:name="1" text:anchor-type="as-char" draw:z-index="1" svg:width="18.520833333333cm" style:rel-width="100%" svg:height="2.6734726179171cm" style:rel-height="scale"><draw:image xlink:href="Pictures/b5b0b595bae4292aaa9678dbaff52dc5.png" xlink:type="simple" xlink:show="embed" xlink:actuate="onLoad"/></draw:frame></text:p>
      <text:h text:style-name="Heading_20_2" text:outline-level="2"><text:bookmark-start text:name="__RefHeading___etape_2modifier_les_abonnements_3"/><text:bookmark-start text:name="etape_2modifier_les_abonnements"/>Étape 2 : Modifier les abonnements<text:bookmark-end text:name="__RefHeading___etape_2modifier_les_abonnements_3"/><text:bookmark-end text:name="etape_2modifier_les_abonnements"/></text:h>
      <text:list text:style-name="List_20_1" text:continue-numbering="false">
        <text:list-item>
          <text:p text:style-name="LastListParagraph_List_20_1_Content_First"> Dans « <text:span text:style-name="Emphasis"><text:span text:style-name="Strong_20_Emphasis">Abonnements</text:span></text:span> », choisissez « <text:span text:style-name="Strong_20_Emphasis">Gérer les abonnés</text:span> » (en-dessous de « <text:span text:style-name="Strong_20_Emphasis">Voir les abonnés</text:span> » lorsque l'on clique sur les flèches)</text:p>
        </text:list-item>
      </text:list>
      <text:p text:style-name="Text_20_body"><draw:frame draw:style-name="media" draw:name="2" text:anchor-type="as-char" draw:z-index="2" svg:width="13.229166666667cm" style:rel-width="100%" svg:height="4.4044220753205cm" style:rel-height="scale"><draw:image xlink:href="Pictures/f125ff935c6d64cdfff047fcd0e48344.png" xlink:type="simple" xlink:show="embed" xlink:actuate="onLoad"/></draw:frame></text:p>
      <text:h text:style-name="Heading_20_2" text:outline-level="2"><text:bookmark-start text:name="__RefHeading___etape_3desabonner_un.e_participant.e_4"/><text:bookmark-start text:name="etape_3desabonner_un.e_participant.e"/>Étape 3 : Désabonner un.e participant.e<text:bookmark-end text:name="__RefHeading___etape_3desabonner_un.e_participant.e_4"/><text:bookmark-end text:name="etape_3desabonner_un.e_participant.e"/></text:h>
      <text:list text:style-name="List_20_1" text:continue-numbering="false">
        <text:list-item>
          <text:p text:style-name="LastListParagraph_List_20_1_Content_First"> Dans la colonne « <text:span text:style-name="Strong_20_Emphasis">Abonnés actuels</text:span> », cliquez sur l'abonné.e que vous souhaitez désinscrire puis cliquez sur « <text:span text:style-name="Strong_20_Emphasis">Supprimer</text:span> » (la personne désabonnée apparaît maintenant dans la colonne de droite)</text:p>
        </text:list-item>
      </text:list>
      <text:p text:style-name="Text_20_body"><draw:frame draw:style-name="media" draw:name="3" text:anchor-type="as-char" draw:z-index="3" svg:width="23.8125cm" style:rel-width="100%" svg:height="4.3813696990424cm" style:rel-height="scale"><draw:image xlink:href="Pictures/0cdac57f291ce8398ee69e009eb1653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21::53:17</meta:creation-date>
    <dc:creator>Generated</dc:creator>
    <dc:date>2026-09-16T21::53:17</dc:date>
    <dc:language>en-US</dc:language>
    <meta:editing-cycles>1</meta:editing-cycles>
    <meta:editing-duration>PT0S</meta:editing-duration>
    <dc:title>moodle4:forum:gestion_abonnements</dc:title>
  </office:meta>
</office:document-meta>
</file>