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96999d39aeca430c4a25bb1d3042da9.png"/>
  <manifest:file-entry manifest:media-type="image/png" manifest:full-path="Pictures/d5ec4d33329df0d81dfe6f8427bb73e9.png"/>
  <manifest:file-entry manifest:media-type="image/png" manifest:full-path="Pictures/ab3513eaa50dc560b5fb7b325dd1cf77.png"/>
  <manifest:file-entry manifest:media-type="image/png" manifest:full-path="Pictures/8269a009c0f49280bf31cc33a7a8d219.png"/>
  <manifest:file-entry manifest:media-type="image/png" manifest:full-path="Pictures/8783977dfc32b08c93706b3d586debb7.png"/>
  <manifest:file-entry manifest:media-type="image/png" manifest:full-path="Pictures/b5b0b595bae4292aaa9678dbaff52d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forum:creation"/><text:bookmark-start text:name="__RefHeading___creation_d_un_forum_1"/><text:bookmark-start text:name="creation_d_un_forum"/>Création d'un forum<text:bookmark-end text:name="__RefHeading___creation_d_un_forum_1"/><text:bookmark-end text:name="creation_d_un_forum"/></text:h>
      <text:h text:style-name="Heading_20_2" text:outline-level="2"><text:bookmark-start text:name="__RefHeading___etape_1activer_le_mode_edition_de_l_espace_de_cours_2"/><text:bookmark-start text:name="etape_1activer_le_mode_edition_de_l_espace_de_cours"/>Étape 1 : Activer le mode édition de l'espace de cours<text:bookmark-end text:name="__RefHeading___etape_1activer_le_mode_edition_de_l_espace_de_cours_2"/><text:bookmark-end text:name="etape_1activer_le_mode_edition_de_l_espace_de_cours"/></text:h>
      <text:p text:style-name="Text_20_body">* Cliquez à droite du curseur « mode d'édition » situé en haut à droite de la page</text:p>
      <text:p text:style-name="Text_20_body"><draw:frame draw:style-name="mediacenter" draw:name="0" text:anchor-type="paragraph" draw:z-index="0" svg:width="10.583333333333cm" svg:height="1.4178628389155cm"><draw:image xlink:href="Pictures/296999d39aeca430c4a25bb1d3042da9.png" xlink:type="simple" xlink:show="embed" xlink:actuate="onLoad"/></draw:frame></text:p>
      <text:h text:style-name="Heading_20_2" text:outline-level="2"><text:bookmark-start text:name="__RefHeading___etape_2cliquer_sur_ajouter_une_activite_ou_une_ressource_3"/><text:bookmark-start text:name="etape_2cliquer_sur_ajouter_une_activite_ou_une_ressource"/>Étape 2 : Cliquer sur « Ajouter une activité ou une ressource »<text:bookmark-end text:name="__RefHeading___etape_2cliquer_sur_ajouter_une_activite_ou_une_ressource_3"/><text:bookmark-end text:name="etape_2cliquer_sur_ajouter_une_activite_ou_une_ressource"/></text:h>
      <text:p text:style-name="Text_20_body"><draw:frame draw:style-name="mediacenter" draw:name="1" text:anchor-type="paragraph" draw:z-index="1" svg:width="7.9375cm" svg:height="3.9434713375796cm"><draw:image xlink:href="Pictures/d5ec4d33329df0d81dfe6f8427bb73e9.png" xlink:type="simple" xlink:show="embed" xlink:actuate="onLoad"/></draw:frame></text:p>
      <text:h text:style-name="Heading_20_2" text:outline-level="2"><text:bookmark-start text:name="__RefHeading___etape_3choisir_l_activite_forum_4"/><text:bookmark-start text:name="etape_3choisir_l_activite_forum"/>Étape 3 : Choisir l'activité « forum »<text:bookmark-end text:name="__RefHeading___etape_3choisir_l_activite_forum_4"/><text:bookmark-end text:name="etape_3choisir_l_activite_forum"/></text:h>
      <text:p text:style-name="Text_20_body"><draw:frame draw:style-name="mediacenter" draw:name="2" text:anchor-type="paragraph" draw:z-index="2" svg:width="15.875cm" style:rel-width="100%" svg:height="9.9259496919918cm" style:rel-height="scale"><draw:image xlink:href="Pictures/ab3513eaa50dc560b5fb7b325dd1cf77.png" xlink:type="simple" xlink:show="embed" xlink:actuate="onLoad"/></draw:frame></text:p>
      <text:p text:style-name="Text_20_body">* Vous êtes directement renvoyé vers la page de paramétrage du forum</text:p>
      <text:h text:style-name="Heading_20_2" text:outline-level="2"><text:bookmark-start text:name="__RefHeading___etape_4parametrage_simple_5"/><text:bookmark-start text:name="etape_4parametrage_simple"/>Étape 4 : Paramétrage « simple »<text:bookmark-end text:name="__RefHeading___etape_4parametrage_simple_5"/><text:bookmark-end text:name="etape_4parametrage_simple"/></text:h>
      <text:p text:style-name="Text_20_body">* Inscrivez le nom du forum dans le champ d'écriture dédié</text:p>
      <text:p text:style-name="Text_20_body"><draw:frame draw:style-name="mediacenter" draw:name="3" text:anchor-type="paragraph" draw:z-index="3" svg:width="15.875cm" style:rel-width="100%" svg:height="8.0818181818182cm" style:rel-height="scale"><draw:image xlink:href="Pictures/8269a009c0f49280bf31cc33a7a8d219.png" xlink:type="simple" xlink:show="embed" xlink:actuate="onLoad"/></draw:frame></text:p>
      <text:p text:style-name="Text_20_body">* Pour valider la création du forum, faites défiler la page et cliquez sur « Enregistrer et revenir au cours » ou « Enregistrer et afficher »</text:p>
      <text:p text:style-name="Text_20_body"><draw:frame draw:style-name="mediacenter" draw:name="4" text:anchor-type="paragraph" draw:z-index="4" svg:width="13.229166666667cm" style:rel-width="100%" svg:height="1.6123653940284cm" style:rel-height="scale"><draw:image xlink:href="Pictures/8783977dfc32b08c93706b3d586debb7.png" xlink:type="simple" xlink:show="embed" xlink:actuate="onLoad"/></draw:frame></text:p>
      <text:p text:style-name="Text_20_body"><text:span text:style-name="Emphasis"><text:span text:style-name="Strong_20_Emphasis">Le forum est créé !</text:span></text:span></text:p>
      <text:p text:style-name="Text_20_body"><draw:frame draw:style-name="mediacenter" draw:name="5" text:anchor-type="paragraph" draw:z-index="5" svg:width="21.166666666667cm" style:rel-width="100%" svg:height="3.0553972776195cm" style:rel-height="scale"><draw:image xlink:href="Pictures/b5b0b595bae4292aaa9678dbaff52dc5.png" xlink:type="simple" xlink:show="embed" xlink:actuate="onLoad"/></draw:frame></text:p>
      <text:h text:style-name="Heading_20_1" text:outline-level="1"><text:bookmark-start text:name="__RefHeading___pour_aller_plus_loin_6"/><text:bookmark-start text:name="pour_aller_plus_loin"/>Pour aller plus loin<text:bookmark-end text:name="__RefHeading___pour_aller_plus_loin_6"/><text:bookmark-end text:name="pour_aller_plus_loin"/></text:h>
      <text:list text:style-name="List_20_1" text:continue-numbering="false">
        <text:list-item>
          <text:p text:style-name="List_20_1_Content_First"> <text:a xlink:type="simple" xlink:href="https://pedagowiki.unicaen.fr/doku.php?id=moodle4:forum:sujet" text:style-name="Internet_20_link" text:visited-style-name="Visited_20_Internet_20_Link">Créer un nouveau sujet ou d'une nouvelle discussion</text:a></text:p>
        </text:list-item>
        <text:list-item>
          <text:p text:style-name="List_20_1_Content"> <text:a xlink:type="simple" xlink:href="https://pedagowiki.unicaen.fr/doku.php?id=moodle4:forum:message" text:style-name="Internet_20_link" text:visited-style-name="Visited_20_Internet_20_Link">Écrire un message dans un fil de discussion existant</text:a></text:p>
        </text:list-item>
        <text:list-item>
          <text:p text:style-name="List_20_1_Content"> <text:a xlink:type="simple" xlink:href="https://pedagowiki.unicaen.fr/doku.php?id=moodle4:forum:message_mail" text:style-name="Internet_20_link" text:visited-style-name="Visited_20_Internet_20_Link">Répondre à un message depuis un mail de notification</text:a></text:p>
        </text:list-item>
        <text:list-item>
          <text:p text:style-name="List_20_1_Content"> <text:a xlink:type="simple" xlink:href="https://pedagowiki.unicaen.fr/doku.php?id=moodle4:forum:evaluer" text:style-name="Internet_20_link" text:visited-style-name="Visited_20_Internet_20_Link">Évaluer les apprenants dans l'activité "FORUM"</text:a></text:p>
        </text:list-item>
        <text:list-item>
          <text:p text:style-name="List_20_1_Content_Last"> <text:a xlink:type="simple" xlink:href="https://pedagowiki.unicaen.fr/doku.php?id=moodle4:forum:parametres_avances" text:style-name="Internet_20_link" text:visited-style-name="Visited_20_Internet_20_Link">Accéder aux paramètres avancés du foru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1::15:18</meta:creation-date>
    <dc:creator>Generated</dc:creator>
    <dc:date>2026-09-16T21::15:18</dc:date>
    <dc:language>en-US</dc:language>
    <meta:editing-cycles>1</meta:editing-cycles>
    <meta:editing-duration>PT0S</meta:editing-duration>
    <dc:title>moodle4:forum:creation</dc:title>
  </office:meta>
</office:document-meta>
</file>