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9073e30e86757a6326e604035cbb9d.png"/>
  <manifest:file-entry manifest:media-type="image/png" manifest:full-path="Pictures/8173b29e962556b97168a9475b862ea8.png"/>
  <manifest:file-entry manifest:media-type="image/png" manifest:full-path="Pictures/8dce4fe05e7742a3e5f6d4d4dd4329e7.png"/>
  <manifest:file-entry manifest:media-type="image/png" manifest:full-path="Pictures/d9ab640002e9ec1b7b7dac050e35ece4.png"/>
  <manifest:file-entry manifest:media-type="image/png" manifest:full-path="Pictures/c21ba73075a6d69a3a02612c8adca1e5.png"/>
  <manifest:file-entry manifest:media-type="image/png" manifest:full-path="Pictures/16f6c5e4696361844450454a340e86d4.png"/>
  <manifest:file-entry manifest:media-type="image/png" manifest:full-path="Pictures/0323c2346a0247f99c29aeddc4208558.png"/>
  <manifest:file-entry manifest:media-type="image/png" manifest:full-path="Pictures/d9e8757e725082f0d2210b0e20560ab9.png"/>
  <manifest:file-entry manifest:media-type="image/png" manifest:full-path="Pictures/c899983925aad52dffdc908179f110f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feedback"/><text:bookmark-start text:name="__RefHeading___creer_une_activite_feedback_1"/><text:bookmark-start text:name="creer_une_activite_feedback"/>Créer une activité "Feedback"<text:bookmark-end text:name="__RefHeading___creer_une_activite_feedback_1"/><text:bookmark-end text:name="creer_une_activite_feedback"/></text:h>
      <text:p text:style-name="Text_20_body">Le Feedback, aussi appelé Enquête, vous permet de créer et d'administrer des sondages afin de recueillir de la rétroaction. Le feedback se différencie du <text:a xlink:type="simple" xlink:href="https://pedagowiki.unicaen.fr/doku.php?id=moodle4:creer_un_sondage" text:style-name="Internet_20_link" text:visited-style-name="Visited_20_Internet_20_Link">sondage</text:a> par le fait qu'il vous permet de rédiger un questionnaire entier, et non seulement une seule question. Il se différencie également du <text:a xlink:type="simple" xlink:href="https://pedagowiki.unicaen.fr/doku.php?id=moodle4:test" text:style-name="Internet_20_link" text:visited-style-name="Visited_20_Internet_20_Link">test</text:a> par le fait que vous pouvez créer des questions qui ne sont pas notées. L'activité feedback est idéale pour procéder à l'évaluation du cours par les étudiants.</text:p>
      <text:h text:style-name="Heading_20_2" text:outline-level="2"><text:bookmark-start text:name="__RefHeading___activer_le_mode_edition_2"/><text:bookmark-start text:name="activer_le_mode_edition"/>1. Activer le mode édition<text:bookmark-end text:name="__RefHeading___activer_le_mode_edition_2"/><text:bookmark-end text:name="activer_le_mode_edition"/></text:h>
      <text:p text:style-name="Text_20_body">Cliquer sur le bouton gris “Activer le mode édition” en haut à droit de la page Ecampus.</text:p>
      <text:p text:style-name="Text_20_body"><draw:frame draw:style-name="media" draw:name="0" text:anchor-type="as-char" draw:z-index="0" svg:width="3.4395833333333cm" svg:height="1.42875cm"><draw:image xlink:href="Pictures/ce9073e30e86757a6326e604035cbb9d.png" xlink:type="simple" xlink:show="embed" xlink:actuate="onLoad"/></draw:frame></text:p>
      <text:h text:style-name="Heading_20_2" text:outline-level="2"><text:bookmark-start text:name="__RefHeading___cliquer_sur_ajouter_une_activite_ou_une_ressource_3"/><text:bookmark-start text:name="cliquer_sur_ajouter_une_activite_ou_une_ressource"/>2. Cliquer sur ajouter une activité ou une ressource<text:bookmark-end text:name="__RefHeading___cliquer_sur_ajouter_une_activite_ou_une_ressource_3"/><text:bookmark-end text:name="cliquer_sur_ajouter_une_activite_ou_une_ressource"/></text:h>
      <text:p text:style-name="Text_20_body">En bas d'une section, cliquer sur “Ajouter une activité ou une ressource”.
<draw:frame draw:style-name="media" draw:name="1" text:anchor-type="as-char" draw:z-index="1" svg:width="12.488333333333cm" svg:height="1.7197916666667cm"><draw:image xlink:href="Pictures/8173b29e962556b97168a9475b862ea8.png" xlink:type="simple" xlink:show="embed" xlink:actuate="onLoad"/></draw:frame></text:p>
      <text:h text:style-name="Heading_20_2" text:outline-level="2"><text:bookmark-start text:name="__RefHeading___selectionner_l_activite_feedback_4"/><text:bookmark-start text:name="selectionner_l_activite_feedback"/>3. Sélectionner l'activité "Feedback"<text:bookmark-end text:name="__RefHeading___selectionner_l_activite_feedback_4"/><text:bookmark-end text:name="selectionner_l_activite_feedback"/></text:h>
      <text:p text:style-name="Text_20_body">Dans l'onglet “Activités”, choisir “Feedback”.</text:p>
      <text:p text:style-name="Text_20_body"><draw:frame draw:style-name="mediacenter" draw:name="2" text:anchor-type="paragraph" draw:z-index="2" svg:width="13.229166666667cm" style:rel-width="100%" svg:height="13.954575517076cm" style:rel-height="scale"><draw:image xlink:href="Pictures/8dce4fe05e7742a3e5f6d4d4dd4329e7.png" xlink:type="simple" xlink:show="embed" xlink:actuate="onLoad"/></draw:frame></text:p>
      <text:h text:style-name="Heading_20_2" text:outline-level="2"><text:bookmark-start text:name="__RefHeading___parametrer_l_activite_5"/><text:bookmark-start text:name="parametrer_l_activite"/>4. Paramétrer l'activité<text:bookmark-end text:name="__RefHeading___parametrer_l_activite_5"/><text:bookmark-end text:name="parametrer_l_activite"/></text:h>
      <text:list text:style-name="List_20_1" text:continue-numbering="false">
        <text:list-item>
          <text:p text:style-name="LastListParagraph_List_20_1_Content_First"> À la rubrique <text:span text:style-name="Strong_20_Emphasis">Généraux</text:span>, renseigner le nom de l'activité et, dans le champ “Description”, renseigner les consignes.</text:p>
        </text:list-item>
      </text:list>
      <text:p text:style-name="Text_20_body"><draw:frame draw:style-name="mediacenter" draw:name="3" text:anchor-type="paragraph" draw:z-index="3" svg:width="18.520833333333cm" style:rel-width="100%" svg:height="8.660289963443cm" style:rel-height="scale"><draw:image xlink:href="Pictures/d9ab640002e9ec1b7b7dac050e35ece4.png" xlink:type="simple" xlink:show="embed" xlink:actuate="onLoad"/></draw:frame></text:p>
      <text:list text:style-name="List_20_1" text:continue-numbering="false">
        <text:list-item>
          <text:p text:style-name="LastListParagraph_List_20_1_Content_First"> À la rubrique <text:span text:style-name="Strong_20_Emphasis">Disponibilité</text:span>, cocher les cases “Activé” pour rendre l'activité disponible sur une période donnée.</text:p>
        </text:list-item>
      </text:list>
      <text:p text:style-name="Text_20_body">Choisir de rendre les réponses anonymes ou non.
<draw:frame draw:style-name="mediacenter" draw:name="4" text:anchor-type="paragraph" draw:z-index="4" svg:width="18.520833333333cm" style:rel-width="100%" svg:height="10.309004092769cm" style:rel-height="scale"><draw:image xlink:href="Pictures/c21ba73075a6d69a3a02612c8adca1e5.png" xlink:type="simple" xlink:show="embed" xlink:actuate="onLoad"/></draw:frame></text:p>
      <text:list text:style-name="List_20_1" text:continue-numbering="false">
        <text:list-item>
          <text:p text:style-name="LastListParagraph_List_20_1_Content_First"> À la rubrique <text:span text:style-name="Strong_20_Emphasis">Après l'envoi</text:span>, renseigner éventuellement un “message de fin” qui liront les étudiants quand ils auront terminer de répondre aux questions.</text:p>
        </text:list-item>
      </text:list>
      <text:p text:style-name="Text_20_body"><draw:frame draw:style-name="mediacenter" draw:name="5" text:anchor-type="paragraph" draw:z-index="5" svg:width="18.520833333333cm" style:rel-width="100%" svg:height="14.114080621025cm" style:rel-height="scale"><draw:image xlink:href="Pictures/16f6c5e4696361844450454a340e86d4.png" xlink:type="simple" xlink:show="embed" xlink:actuate="onLoad"/></draw:frame></text:p>
      <text:list text:style-name="List_20_1" text:continue-numbering="false">
        <text:list-item>
          <text:p text:style-name="List_20_1_Content_First"> Pour respecter au maximum l'anonymat des étudiants, sélectionner “Ne pas afficher l'état d'achèvement” à la rubrique <text:span text:style-name="Strong_20_Emphasis">Achèvement d'activité</text:span>.</text:p>
        </text:list-item>
        <text:list-item>
          <text:p text:style-name="List_20_1_Content_Last"> Terminer le paramétrage en cliquant sur le bouton gris “Enregistrer et afficher”.</text:p>
        </text:list-item>
      </text:list>
      <text:p text:style-name="Text_20_body"><draw:frame draw:style-name="mediacenter" draw:name="6" text:anchor-type="paragraph" draw:z-index="6" svg:width="18.520833333333cm" style:rel-width="100%" svg:height="9.6409817351598cm" style:rel-height="scale"><draw:image xlink:href="Pictures/0323c2346a0247f99c29aeddc4208558.png" xlink:type="simple" xlink:show="embed" xlink:actuate="onLoad"/></draw:frame></text:p>
      <text:h text:style-name="Heading_20_2" text:outline-level="2"><text:bookmark-start text:name="__RefHeading___ajouter_des_questions_6"/><text:bookmark-start text:name="ajouter_des_questions"/>5. Ajouter des questions<text:bookmark-end text:name="__RefHeading___ajouter_des_questions_6"/><text:bookmark-end text:name="ajouter_des_questions"/></text:h>
      <text:list text:style-name="List_20_1" text:continue-numbering="false">
        <text:list-item>
          <text:p text:style-name="LastListParagraph_List_20_1_Content_First"> Ajouter de nouvelles questions à l'activité depuis l'onglet “Modifier les questions”.</text:p>
        </text:list-item>
      </text:list>
      <text:p text:style-name="Text_20_body"><draw:frame draw:style-name="mediacenter" draw:name="7" text:anchor-type="paragraph" draw:z-index="7" svg:width="18.520833333333cm" style:rel-width="100%" svg:height="5.8689921418129cm" style:rel-height="scale"><draw:image xlink:href="Pictures/d9e8757e725082f0d2210b0e20560ab9.png" xlink:type="simple" xlink:show="embed" xlink:actuate="onLoad"/></draw:frame></text:p>
      <text:h text:style-name="Heading_20_2" text:outline-level="2"><text:bookmark-start text:name="__RefHeading___consulter_les_reponses_7"/><text:bookmark-start text:name="consulter_les_reponses"/>6. Consulter les réponses<text:bookmark-end text:name="__RefHeading___consulter_les_reponses_7"/><text:bookmark-end text:name="consulter_les_reponses"/></text:h>
      <text:p text:style-name="Text_20_body">* Accéder aux réponses des étudiants en cliquant sur l'onglet “Réponses”.</text:p>
      <text:list text:style-name="List_20_1" text:continue-numbering="false">
        <text:list-item>
          <text:p text:style-name="LastListParagraph_List_20_1_Content_First"> Exporter les réponses en sélectionnant le format souhaité dans le menu déroulant, puis cliquer sur le bouton “Télécharger”</text:p>
        </text:list-item>
      </text:list>
      <text:p text:style-name="Text_20_body"><draw:frame draw:style-name="mediacenter" draw:name="8" text:anchor-type="paragraph" draw:z-index="8" svg:width="18.520833333333cm" style:rel-width="100%" svg:height="7.454793804637cm" style:rel-height="scale"><draw:image xlink:href="Pictures/c899983925aad52dffdc908179f110ff.png" xlink:type="simple" xlink:show="embed" xlink:actuate="onLoad"/></draw:frame></text:p>
      <text:h text:style-name="Heading_20_2" text:outline-level="2"><text:bookmark-start text:name="__RefHeading___options_8"/><text:bookmark-start text:name="options"/>Options<text:bookmark-end text:name="__RefHeading___options_8"/><text:bookmark-end text:name="options"/></text:h>
      <text:h text:style-name="Heading_20_3" text:outline-level="3"><text:bookmark-start text:name="__RefHeading___mode_anonyme_9"/><text:bookmark-start text:name="mode_anonyme"/>Mode anonyme<text:bookmark-end text:name="__RefHeading___mode_anonyme_9"/><text:bookmark-end text:name="mode_anonyme"/></text:h>
      <text:p text:style-name="Text_20_body">C'est la modalité par défaut du feedback. Vous pouvez choisir de rendre le feedback nominatif en choisissant explicitement pour le paramètre “Enregistrer les noms d’utilisateur ” l'option “Le nom du participant ser enregistré et affiché avec ses réponses.”</text:p>
      <text:h text:style-name="Heading_20_3" text:outline-level="3"><text:bookmark-start text:name="__RefHeading___permettre_plusieurs_remises_10"/><text:bookmark-start text:name="permettre_plusieurs_remises"/>Permettre plusieurs remises<text:bookmark-end text:name="__RefHeading___permettre_plusieurs_remises_10"/><text:bookmark-end text:name="permettre_plusieurs_remises"/></text:h>
      <text:p text:style-name="Text_20_body">Par défaut, si les réponses sont anonymes, les étudiants peuvent déposer plusieurs réponses puisque chaque soumission sera enregistrée comme une réponse distincte.</text:p>
      <text:p text:style-name="Text_20_body">Lorsque l'option “anonymat” est désactivée et que vous activez l'option “Permettre plusieurs remises”, les utilisateurs peuvent soumettre le formulaire plusieurs fois. Cependant, chaque nouvelle soumission <text:span text:style-name="Strong_20_Emphasis">remplace la précédente</text:span>, et <text:span text:style-name="Strong_20_Emphasis">seule la dernière réponse est visible</text:span> par l’enseignant. À noter : le paramètre “Permettre plusieurs remises” ne peut plus être modifié une fois qu’une première réponse a été enregistrée.</text:p>
      <text:p text:style-name="Text_20_body">Si vous souhaitez pouvoir collecter plusieurs réponses pour chaque étudiant de manière nominative, vous devez plutôt utiliser l’activité « <text:a xlink:type="simple" xlink:href="https://pedagowiki.unicaen.fr/doku.php?id=moodle4:questionnaire" text:style-name="Internet_20_link" text:visited-style-name="Visited_20_Internet_20_Link">Questionnaire</text:a> ».</text:p>
      <text:h text:style-name="Heading_20_1" text:outline-level="1"><text:bookmark-start text:name="__RefHeading___pour_en_savoir_plus_11"/><text:bookmark-start text:name="pour_en_savoir_plus"/>Pour en savoir plus<text:bookmark-end text:name="__RefHeading___pour_en_savoir_plus_11"/><text:bookmark-end text:name="pour_en_savoir_plus"/></text:h>
      <text:p text:style-name="Text_20_body">Documentation Moodle sur l'activité <text:a xlink:type="simple" xlink:href="https://docs.moodle.org/4x/fr/Paramètres_du_feedback" text:style-name="Internet_20_link" text:visited-style-name="Visited_20_Internet_20_Link">https://docs.moodle.org/4x/fr/Paramètres_du_feedbac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2::48:57</meta:creation-date>
    <dc:creator>Generated</dc:creator>
    <dc:date>2026-09-17T02::48:57</dc:date>
    <dc:language>en-US</dc:language>
    <meta:editing-cycles>1</meta:editing-cycles>
    <meta:editing-duration>PT0S</meta:editing-duration>
    <dc:title>moodle4:feedback</dc:title>
  </office:meta>
</office:document-meta>
</file>