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13adff01b402409c60270b8c73ac8c.png"/>
  <manifest:file-entry manifest:media-type="image/png" manifest:full-path="Pictures/d7fda8aa36f060204ac36bd9e574257b.png"/>
  <manifest:file-entry manifest:media-type="image/png" manifest:full-path="Pictures/779b647546ae419deebf3de54f87b684.png"/>
  <manifest:file-entry manifest:media-type="image/png" manifest:full-path="Pictures/d7e0cdd2aa2c05351c033460086c90f4.png"/>
  <manifest:file-entry manifest:media-type="image/png" manifest:full-path="Pictures/c41b1f2d774bac3d1047adbafc1c0cd7.png"/>
  <manifest:file-entry manifest:media-type="image/png" manifest:full-path="Pictures/c7d3202c4cb3c817fe97ca245faaa127.png"/>
  <manifest:file-entry manifest:media-type="image/png" manifest:full-path="Pictures/0415e3128c9f6a2b30da71617c72c3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tirage_aleatoire_plusieurs_sujets"/><text:bookmark-start text:name="__RefHeading___realiser_un_tirage_aleatoire_entre_plusieurs_sujets_1"/><text:bookmark-start text:name="realiser_un_tirage_aleatoire_entre_plusieurs_sujets"/>Réaliser un tirage aléatoire entre plusieurs sujets<text:bookmark-end text:name="__RefHeading___realiser_un_tirage_aleatoire_entre_plusieurs_sujets_1"/><text:bookmark-end text:name="realiser_un_tirage_aleatoire_entre_plusieurs_sujets"/></text:h>
      <text:p text:style-name="Text_20_body">Pour faire un tirage aléatoire entre N sujets pour chaque étudiant, il faut :</text:p>
      <text:list text:style-name="Numbering_20_1" text:continue-numbering="false">
        <text:list-item>
          <text:p text:style-name="Numbering_20_1_Content_First"> dans un premier temps, définir N groupes d'étudiants créés au hasard</text:p>
        </text:list-item>
        <text:list-item>
          <text:p text:style-name="Numbering_20_1_Content_Last"> ensuite, limiter l'accès de chacun des N sujets à un seul des N groupes</text:p>
        </text:list-item>
      </text:list>
      <text:p text:style-name="Text_20_body">Chaque sujet ne sera visible que par le groupe d'étudiants qui lui a été associé.</text:p>
      <text:h text:style-name="Heading_20_3" text:outline-level="3"><text:bookmark-start text:name="__RefHeading___definir_n_groupes_de_facon_aleatoire_2"/><text:bookmark-start text:name="definir_n_groupes_de_facon_aleatoire"/>Définir N groupes de façon aléatoire<text:bookmark-end text:name="__RefHeading___definir_n_groupes_de_facon_aleatoire_2"/><text:bookmark-end text:name="definir_n_groupes_de_facon_aleatoire"/></text:h>
      <text:list text:style-name="List_20_1" text:continue-numbering="false">
        <text:list-item>
          <text:p text:style-name="LastListParagraph_List_20_1_Content_First"> Sélectionnez l'onglet “Participants” de l'enseignement:</text:p>
        </text:list-item>
      </text:list>
      <text:p text:style-name="Text_20_body"><draw:frame draw:style-name="mediacenter" draw:name="0" text:anchor-type="paragraph" draw:z-index="0" svg:width="12.065cm" svg:height="3.3602083333333cm"><draw:image xlink:href="Pictures/5d13adff01b402409c60270b8c73ac8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menu “Choisir une action”, sélectionnez “Groupes” :</text:p>
        </text:list-item>
      </text:list>
      <text:p text:style-name="Text_20_body"><draw:frame draw:style-name="mediacenter" draw:name="1" text:anchor-type="paragraph" draw:z-index="1" svg:width="18.071041666667cm" style:rel-width="100%" svg:height="10.715625cm" style:rel-height="scale"><draw:image xlink:href="Pictures/d7fda8aa36f060204ac36bd9e574257b.png" xlink:type="simple" xlink:show="embed" xlink:actuate="onLoad"/></draw:frame></text:p>
      <text:p text:style-name="Text_20_body">NB : les groupes créés via APOGÉE (Ecampus) sont facilement identifiables car ils comportent des identifiants commençant par “GRP_”.</text:p>
      <text:list text:style-name="List_20_1" text:continue-numbering="false">
        <text:list-item>
          <text:p text:style-name="LastListParagraph_List_20_1_Content_First"> Sélectionnez “Créer des groupes automatiquement” :</text:p>
        </text:list-item>
      </text:list>
      <text:p text:style-name="Text_20_body"><draw:frame draw:style-name="mediacenter" draw:name="2" text:anchor-type="paragraph" draw:z-index="2" svg:width="23.733125cm" style:rel-width="100%" svg:height="14.234583333333cm" style:rel-height="scale"><draw:image xlink:href="Pictures/779b647546ae419deebf3de54f87b684.png" xlink:type="simple" xlink:show="embed" xlink:actuate="onLoad"/></draw:frame></text:p>
      <text:list text:style-name="List_20_1" text:continue-numbering="false">
        <text:list-item>
          <text:p text:style-name="List_20_1_Content_First"> Dans les paramètres de création de groupes automatiques :</text:p>
          <text:list text:style-name="List_20_1">
            <text:list-item>
              <text:p text:style-name="List_20_1_Content"> donner un nom à vos groupes. Écrire # ou @ pour ajouter automatiquement un nombre ou une lettre à la dénomination choisie ;</text:p>
            </text:list-item>
            <text:list-item>
              <text:p text:style-name="List_20_1_Content"> “Création automatique basée sur” vous permet de choisir le nombre de groupes ou le nombre de membres par groupe. En-dessous, spécifier le nombre autorisé ;</text:p>
            </text:list-item>
            <text:list-item>
              <text:p text:style-name="List_20_1_Content"> il est possible de n'inclure que les participants avec un rôle (étudiant par défaut), une cohorte ou un groupe</text:p>
            </text:list-item>
            <text:list-item>
              <text:p text:style-name="List_20_1_Content_Last"> choisissez le mode d'affectation “Aléatoirement”</text:p>
            </text:list-item>
          </text:list>
        </text:list-item>
      </text:list>
      <text:p text:style-name="Text_20_body"><draw:frame draw:style-name="mediacenter" draw:name="3" text:anchor-type="paragraph" draw:z-index="3" svg:width="16.1925cm" svg:height="14.419791666667cm"><draw:image xlink:href="Pictures/d7e0cdd2aa2c05351c033460086c90f4.png" xlink:type="simple" xlink:show="embed" xlink:actuate="onLoad"/></draw:frame></text:p>
      <text:h text:style-name="Heading_20_3" text:outline-level="3"><text:bookmark-start text:name="__RefHeading___definir_une_restriction_d_acces_par_groupe_3"/><text:bookmark-start text:name="definir_une_restriction_d_acces_par_groupe"/>Définir une restriction d’accès par groupe<text:bookmark-end text:name="__RefHeading___definir_une_restriction_d_acces_par_groupe_3"/><text:bookmark-end text:name="definir_une_restriction_d_acces_par_groupe"/></text:h>
      <text:p text:style-name="Text_20_body">Pour chaque devoir (contenant chacun 1 sujet), il faut ajouter une contrainte d'accès.
Ouvrez les <text:span text:style-name="Strong_20_Emphasis">paramètres du devoir</text:span>, sélectionnez le point « <text:span text:style-name="Strong_20_Emphasis">Restreindre l'accès</text:span> » et cliquez sur le bouton « <text:span text:style-name="Strong_20_Emphasis">Ajouter une restriction</text:span> » :
<draw:frame draw:style-name="mediacenter" draw:name="4" text:anchor-type="paragraph" draw:z-index="4" svg:width="10.742083333333cm" svg:height="3.5983333333333cm"><draw:image xlink:href="Pictures/c41b1f2d774bac3d1047adbafc1c0cd7.png" xlink:type="simple" xlink:show="embed" xlink:actuate="onLoad"/></draw:frame></text:p>
      <text:p text:style-name="Text_20_body">puis sur le bouton « Groupe » :
<draw:frame draw:style-name="mediacenter" draw:name="5" text:anchor-type="paragraph" draw:z-index="5" svg:width="8.7047916666667cm" svg:height="14.419791666667cm"><draw:image xlink:href="Pictures/c7d3202c4cb3c817fe97ca245faaa127.png" xlink:type="simple" xlink:show="embed" xlink:actuate="onLoad"/></draw:frame></text:p>
      <text:p text:style-name="Text_20_body">Vous pourrez alors sélectionner le groupe qui aura le droit d'accès à ce devoir (donc à ce sujet):
<draw:frame draw:style-name="mediacenter" draw:name="6" text:anchor-type="paragraph" draw:z-index="6" svg:width="15.980833333333cm" svg:height="7.4877083333333cm"><draw:image xlink:href="Pictures/0415e3128c9f6a2b30da71617c72c3d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28</meta:creation-date>
    <dc:creator>Generated</dc:creator>
    <dc:date>2026-09-17T13::36:28</dc:date>
    <dc:language>en-US</dc:language>
    <meta:editing-cycles>1</meta:editing-cycles>
    <meta:editing-duration>PT0S</meta:editing-duration>
    <dc:title>moodle4:devoir:tirage_aleatoire_plusieurs_sujets</dc:title>
  </office:meta>
</office:document-meta>
</file>