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49914f5e0cf56137e60ea9f3a4913f.png"/>
  <manifest:file-entry manifest:media-type="image/png" manifest:full-path="Pictures/5dd572492e7690b1cc077cbf05918f9c.png"/>
  <manifest:file-entry manifest:media-type="image/png" manifest:full-path="Pictures/2ec87be8254520f9c9e68515187d05cb.png"/>
  <manifest:file-entry manifest:media-type="image/png" manifest:full-path="Pictures/e9b387ca6b8c342841640ce87e4b0124.png"/>
  <manifest:file-entry manifest:media-type="image/png" manifest:full-path="Pictures/5ad24ea9cfd131c7a217923eae44fdf2.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devoir:noter"/><text:bookmark-start text:name="__RefHeading___consulter_les_copies_et_noter_les_etudiants_1"/><text:bookmark-start text:name="consulter_les_copies_et_noter_les_etudiants"/>Consulter les copies et noter les étudiants<text:bookmark-end text:name="__RefHeading___consulter_les_copies_et_noter_les_etudiants_1"/><text:bookmark-end text:name="consulter_les_copies_et_noter_les_etudiants"/></text:h>
      <text:p text:style-name="Text_20_body">Lorsque les devoirs sont remis vous pouvez :</text:p>
      <text:list text:style-name="List_20_1" text:continue-numbering="false">
        <text:list-item>
          <text:p text:style-name="List_20_1_Content_First"> consulter la liste des devoirs remis</text:p>
        </text:list-item>
        <text:list-item>
          <text:p text:style-name="List_20_1_Content"> noter chaque devoir</text:p>
        </text:list-item>
        <text:list-item>
          <text:p text:style-name="List_20_1_Content_Last"> télécharger l'ensemble des devoirs pour les corriger et les noter ultérieurement</text:p>
        </text:list-item>
      </text:list>
      <text:h text:style-name="Heading_20_2" text:outline-level="2"><text:bookmark-start text:name="__RefHeading___consulter_la_liste_des_devoirs_2"/><text:bookmark-start text:name="consulter_la_liste_des_devoirs"/>Consulter la liste des devoirs<text:bookmark-end text:name="__RefHeading___consulter_la_liste_des_devoirs_2"/><text:bookmark-end text:name="consulter_la_liste_des_devoirs"/></text:h>
      <text:p text:style-name="Text_20_body">Ouvrez l’activité “Devoir” en cliquant dessus : vous accéder aux informations sur le devoir et sur le nombre de devoir remis. </text:p>
      <text:p text:style-name="Text_20_body"><draw:frame draw:style-name="mediacenter" draw:name="0" text:anchor-type="paragraph" draw:z-index="0" svg:width="16.377708333333cm" svg:height="18.415cm"><draw:image xlink:href="Pictures/eb49914f5e0cf56137e60ea9f3a4913f.png" xlink:type="simple" xlink:show="embed" xlink:actuate="onLoad"/></draw:frame></text:p>
      <text:p text:style-name="Text_20_body">Cliquez ensuite sur “Consulter tous les travaux remis”. Apparaissent alors les informations de remise de chaque étudiant :</text:p>
      <text:p text:style-name="Text_20_body"><draw:frame draw:style-name="mediacenter" draw:name="1" text:anchor-type="paragraph" draw:z-index="1" svg:width="43.153541666667cm" style:rel-width="100%" svg:height="27.596041666667cm" style:rel-height="scale"><draw:image xlink:href="Pictures/5dd572492e7690b1cc077cbf05918f9c.png" xlink:type="simple" xlink:show="embed" xlink:actuate="onLoad"/></draw:frame></text:p>
      <text:p text:style-name="Text_20_body">Il est possible de modifier les conditions de rendu pour certains étudiants (sélectionnés par le ===== □ ===== devant leur nom) dans le menu accessible en bas de la liste :</text:p>
      <text:p text:style-name="Text_20_body"><draw:frame draw:style-name="mediacenter" draw:name="2" text:anchor-type="paragraph" draw:z-index="2" svg:width="19.685cm" style:rel-width="100%" svg:height="4.3391666666667cm" style:rel-height="scale"><draw:image xlink:href="Pictures/2ec87be8254520f9c9e68515187d05cb.png" xlink:type="simple" xlink:show="embed" xlink:actuate="onLoad"/></draw:frame></text:p>
      <text:p text:style-name="Text_20_body">Vous avez plusieurs modes de consultation de la liste des devoirs que vous pouvez gérer dans les options. Le plus “pratique” étant de ne sélectionner que les devoirs “rendus” dans les options (en bas de la page) : </text:p>
      <text:p text:style-name="Text_20_body"><draw:frame draw:style-name="mediacenter" draw:name="3" text:anchor-type="paragraph" draw:z-index="3" svg:width="18.467916666667cm" style:rel-width="100%" svg:height="5.87375cm" style:rel-height="scale"><draw:image xlink:href="Pictures/e9b387ca6b8c342841640ce87e4b0124.png" xlink:type="simple" xlink:show="embed" xlink:actuate="onLoad"/></draw:frame></text:p>
      <text:p text:style-name="Text_20_body">Dans cette liste vous pouvez :</text:p>
      <text:list text:style-name="List_20_1" text:continue-numbering="false">
        <text:list-item>
          <text:p text:style-name="List_20_1_Content_First"> consulter le statut des devoirs ( remis, noté, brouillons, en retard) ;</text:p>
        </text:list-item>
        <text:list-item>
          <text:p text:style-name="List_20_1_Content"> télécharger individuellement les devoirs ;</text:p>
        </text:list-item>
        <text:list-item>
          <text:p text:style-name="List_20_1_Content"> noter chaque devoir en cliquant sur “Note” ;</text:p>
        </text:list-item>
        <text:list-item>
          <text:p text:style-name="List_20_1_Content"> faire un commentaire et/ou un feedback individuel ;</text:p>
        </text:list-item>
        <text:list-item>
          <text:p text:style-name="List_20_1_Content_Last"> octroyer des dérogations si nécessaire en cliquant sur “modifier”.</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i dans les options, vous avez choisi “évaluation rapide”, vous pouvez saisir directement la note dans cette liste.</text:p>
          </table:table-cell>
        </table:table-row>
      </table:table>
      <text:h text:style-name="Heading_20_2" text:outline-level="2"><text:bookmark-start text:name="__RefHeading___noter_et_corriger_un_devoir_3"/><text:bookmark-start text:name="noter_et_corriger_un_devoir"/>Noter et corriger un devoir<text:bookmark-end text:name="__RefHeading___noter_et_corriger_un_devoir_3"/><text:bookmark-end text:name="noter_et_corriger_un_devoir"/></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Une fois le devoir noté, la note est immédiatement reportée dans le carnet de notes de l’étudiant sauf si vous l'avez au préalable désactivé. Voir le <text:a xlink:type="simple" xlink:href="https://pedagowiki.unicaen.fr/doku.php?id=moodle4:carnet_de_note" text:style-name="Internet_20_link" text:visited-style-name="Visited_20_Internet_20_Link">Carnet de notes</text:a>.
</text:p>
          </table:table-cell>
        </table:table-row>
      </table:table>
      <text:p text:style-name="Text_20_body">Vous sélectionnez “Note” au regard de chaque devoir rendu. La fenêtre suivante apparaît.</text:p>
      <text:p text:style-name="Text_20_body">En cas d'usage de la grille d'évaluation (voir <text:a xlink:type="simple" xlink:href="https://pedagowiki.unicaen.fr/doku.php?id=moodle4:devoir:evaluation_avancee" text:style-name="Internet_20_link" text:visited-style-name="Visited_20_Internet_20_Link">evaluation_avancee</text:a>), vous pouvez cliquer sur les cases des items de la grille pour un calcul de la note automatique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Si vous avez noté un devoir directement dans le <text:a xlink:type="simple" xlink:href="https://pedagowiki.unicaen.fr/doku.php?id=moodle4:carnet_de_note" text:style-name="Internet_20_link" text:visited-style-name="Visited_20_Internet_20_Link">Carnet de notes</text:a>, vous ne pouvez plus noter ou modifier la note à cette endroit. Elle est alors “court-circuitée”. Voir * <text:a xlink:type="simple" xlink:href="https://pedagowiki.unicaen.fr/doku.php?id=moodle4:carnet_de_note" text:style-name="Internet_20_link" text:visited-style-name="Visited_20_Internet_20_Link">Gérer le carnet de note des étudiants</text:a></text:p>
          </table:table-cell>
        </table:table-row>
      </table:table>
      <text:h text:style-name="Heading_20_2" text:outline-level="2"><text:bookmark-start text:name="__RefHeading___je_veux_corriger_les_copies_en_dehors_de_la_plateforme_4"/><text:bookmark-start text:name="je_veux_corriger_les_copies_en_dehors_de_la_plateforme"/>Je veux corriger les copies en dehors de la plateforme<text:bookmark-end text:name="__RefHeading___je_veux_corriger_les_copies_en_dehors_de_la_plateforme_4"/><text:bookmark-end text:name="je_veux_corriger_les_copies_en_dehors_de_la_plateforme"/></text:h>
      <text:list text:style-name="List_20_1" text:continue-numbering="false">
        <text:list-item>
          <text:p text:style-name="LastListParagraph_List_20_1_Content_First"> Se reporter à la documentation : <text:a xlink:type="simple" xlink:href="https://pedagowiki.unicaen.fr/doku.php?id=moodle4:devoir:corrections" text:style-name="Internet_20_link" text:visited-style-name="Visited_20_Internet_20_Link">Déposer l'ensemble des copies corrigées en une seule fois</text:a></text:p>
        </text:list-item>
      </text:list>
      <text:h text:style-name="Heading_20_2" text:outline-level="2"><text:bookmark-start text:name="__RefHeading___fichier_de_feedback_non_accessible_5"/><text:bookmark-start text:name="fichier_de_feedback_non_accessible"/>Fichier de feedback non accessible<text:bookmark-end text:name="__RefHeading___fichier_de_feedback_non_accessible_5"/><text:bookmark-end text:name="fichier_de_feedback_non_accessible"/></text:h>
      <text:p text:style-name="Text_20_body">Il arrive parfois qu'un fichier de feedback déposé par l'enseignant après une évaluation ne s'affiche pas pour les étudiants. L’une des causes ( la plus fréquente) est que la notation de note est désactivé pour cette activité ou évaluation. </text:p>
      <text:p text:style-name="Text_20_body">Pour s'en assurer, il suffit de se rendre dans le carnet de notes, et vérifier l'état de la visibilité de ce dernier. </text:p>
      <text:p text:style-name="Text_20_body">Si en effet la notation est cachée, il suffit, comme indiqué dans le Gif ci-dessous, de l'afficher pour qu'à nouveau le fichier de feedbak déposé par l'enseignant soit accessible à l'ensemble des étudiant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8::49:56</meta:creation-date>
    <dc:creator>Generated</dc:creator>
    <dc:date>2026-09-17T08::49:56</dc:date>
    <dc:language>en-US</dc:language>
    <meta:editing-cycles>1</meta:editing-cycles>
    <meta:editing-duration>PT0S</meta:editing-duration>
    <dc:title>moodle4:devoir:noter</dc:title>
  </office:meta>
</office:document-meta>
</file>