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d13adff01b402409c60270b8c73ac8c.png"/>
  <manifest:file-entry manifest:media-type="image/png" manifest:full-path="Pictures/d7fda8aa36f060204ac36bd9e574257b.png"/>
  <manifest:file-entry manifest:media-type="image/png" manifest:full-path="Pictures/631f8b8540895f40a5cc9c66eda8e064.png"/>
  <manifest:file-entry manifest:media-type="image/png" manifest:full-path="Pictures/c7c07ab4048e797022b7e39834556662.png"/>
  <manifest:file-entry manifest:media-type="image/png" manifest:full-path="Pictures/583b0e5ac48c1a80354597083b06e07d.png"/>
  <manifest:file-entry manifest:media-type="image/png" manifest:full-path="Pictures/022dc75e50139e7ce39d5259954028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groupe"/><text:bookmark-start text:name="__RefHeading___creer_un_devoir_de_groupe_1"/><text:bookmark-start text:name="creer_un_devoir_de_groupe"/>Créer un devoir de groupe<text:bookmark-end text:name="__RefHeading___creer_un_devoir_de_groupe_1"/><text:bookmark-end text:name="creer_un_devoir_de_groupe"/></text:h>
      <text:p text:style-name="Text_20_body">Il est fréquent de proposer des travaux de groupes à rendre par les étudiants.</text:p>
      <text:p text:style-name="Text_20_body">Toutefois, dans un espace de cours, les groupes n'ont pas toujours les mêmes usages :</text:p>
      <text:list text:style-name="List_20_1" text:continue-numbering="false">
        <text:list-item>
          <text:p text:style-name="List_20_1_Content_First"> groupes pour les TD ou le TP (sur Ecampus, ils sont même créés automatiquement à partir de APOGÉE) ;</text:p>
        </text:list-item>
        <text:list-item>
          <text:p text:style-name="List_20_1_Content"> petits groupes pour rendu de dossiers ;</text:p>
        </text:list-item>
        <text:list-item>
          <text:p text:style-name="List_20_1_Content_Last"> etc.</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Lorsque l'on propose un devoir de groupe, il est important de prévoir quels sont les groupes concernés par le devoir. En effet, <text:span text:style-name="Strong_20_Emphasis">la première personne qui remet le devoir, le remet pour son  groupe</text:span>. Si cette personne est inscrite dans plusieurs groupes, elle remet par défaut pour le plus grand, sauf si nous avons bien spécifié les groupes concernés.</text:p>
          </table:table-cell>
        </table:table-row>
      </table:table>
      <text:h text:style-name="Heading_20_2" text:outline-level="2"><text:bookmark-start text:name="__RefHeading___creer_vos_petits_groupes_2"/><text:bookmark-start text:name="creer_vos_petits_groupes"/>Créer vos petits groupes<text:bookmark-end text:name="__RefHeading___creer_vos_petits_groupes_2"/><text:bookmark-end text:name="creer_vos_petits_groupes"/></text:h>
      <text:list text:style-name="List_20_1" text:continue-numbering="false">
        <text:list-item>
          <text:p text:style-name="LastListParagraph_List_20_1_Content_First"> Sélectionnez l'onglet “Participants” de l'enseignement:</text:p>
        </text:list-item>
      </text:list>
      <text:p text:style-name="Text_20_body"><draw:frame draw:style-name="mediacenter" draw:name="1" text:anchor-type="paragraph" draw:z-index="1" svg:width="12.065cm" svg:height="3.3602083333333cm"><draw:image xlink:href="Pictures/5d13adff01b402409c60270b8c73ac8c.png" xlink:type="simple" xlink:show="embed" xlink:actuate="onLoad"/></draw:frame></text:p>
      <text:list text:style-name="List_20_1" text:continue-numbering="false">
        <text:list-item>
          <text:p text:style-name="LastListParagraph_List_20_1_Content_First"> Dans le menu “Choisir une action”, sélectionnez “Groupes” :</text:p>
        </text:list-item>
      </text:list>
      <text:p text:style-name="Text_20_body"><draw:frame draw:style-name="mediacenter" draw:name="2" text:anchor-type="paragraph" draw:z-index="2" svg:width="18.071041666667cm" style:rel-width="100%" svg:height="10.715625cm" style:rel-height="scale"><draw:image xlink:href="Pictures/d7fda8aa36f060204ac36bd9e574257b.png" xlink:type="simple" xlink:show="embed" xlink:actuate="onLoad"/></draw:frame></text:p>
      <text:p text:style-name="Text_20_body">NB : les groupes créés via APOGÉE (Ecampus) sont facilement identifiables car ils comportent des identifiants commençant par “GRP_”.</text:p>
      <text:list text:style-name="List_20_1" text:continue-numbering="false">
        <text:list-item>
          <text:p text:style-name="LastListParagraph_List_20_1_Content_First"> Sélectionnez “Créer des groupes automatiquement” :</text:p>
        </text:list-item>
      </text:list>
      <text:p text:style-name="Text_20_body"><draw:frame draw:style-name="mediacenter" draw:name="3" text:anchor-type="paragraph" draw:z-index="3" svg:width="23.495cm" style:rel-width="100%" svg:height="14.234583333333cm" style:rel-height="scale"><draw:image xlink:href="Pictures/631f8b8540895f40a5cc9c66eda8e064.png" xlink:type="simple" xlink:show="embed" xlink:actuate="onLoad"/></draw:frame></text:p>
      <text:list text:style-name="List_20_1" text:continue-numbering="false">
        <text:list-item>
          <text:p text:style-name="LastListParagraph_List_20_1_Content_First"> Dans les paramètres généraux de création de groupes automatiques :</text:p>
        </text:list-item>
      </text:list>
      <text:p text:style-name="Text_20_body"><draw:frame draw:style-name="mediacenter" draw:name="4" text:anchor-type="paragraph" draw:z-index="4" svg:width="14.896041666667cm" svg:height="6.5616666666667cm"><draw:image xlink:href="Pictures/c7c07ab4048e797022b7e39834556662.png" xlink:type="simple" xlink:show="embed" xlink:actuate="onLoad"/></draw:frame></text:p>
      <text:list text:style-name="List_20_1" text:continue-numbering="false">
        <text:list-item>
          <text:p text:style-name="LastListParagraph_List_20_1_Content_First"> donner un nom à vos groupes. Écrire # ou @ pour ajouter automatiquement un nombre ou une lettre à la dénomination choisie ;</text:p>
        </text:list-item>
      </text:list>
      <text:list text:style-name="List_20_1" text:continue-numbering="false">
        <text:list-item>
          <text:p text:style-name="LastListParagraph_List_20_1_Content_First"> “Création automatique basée sur” vous permet de choisir le nombre de groupes ou le nombre de membres par groupe. En-dessous, spécifier le nombre autorisé ;</text:p>
        </text:list-item>
      </text:list>
      <text:list text:style-name="List_20_1" text:continue-numbering="false">
        <text:list-item>
          <text:p text:style-name="LastListParagraph_List_20_1_Content_First"> Dans les paramètres des “Membres du groupe” :</text:p>
        </text:list-item>
      </text:list>
      <text:p text:style-name="Text_20_body"><draw:frame draw:style-name="mediacenter" draw:name="5" text:anchor-type="paragraph" draw:z-index="5" svg:width="21.11375cm" style:rel-width="100%" svg:height="7.77875cm" style:rel-height="scale"><draw:image xlink:href="Pictures/583b0e5ac48c1a80354597083b06e07d.png" xlink:type="simple" xlink:show="embed" xlink:actuate="onLoad"/></draw:frame></text:p>
      <text:list text:style-name="List_20_1" text:continue-numbering="false">
        <text:list-item>
          <text:p text:style-name="LastListParagraph_List_20_1_Content_First"> Dans les paramètres Groupement  :</text:p>
        </text:list-item>
      </text:list>
      <text:p text:style-name="Text_20_body"><draw:frame draw:style-name="mediacenter" draw:name="6" text:anchor-type="paragraph" draw:z-index="6" svg:width="15.663333333333cm" svg:height="3.1485416666667cm"><draw:image xlink:href="Pictures/022dc75e50139e7ce39d5259954028b7.png" xlink:type="simple" xlink:show="embed" xlink:actuate="onLoad"/></draw:frame></text:p>
      <text:h text:style-name="Heading_20_2" text:outline-level="2"><text:bookmark-start text:name="__RefHeading___creer_un_groupement_3"/><text:bookmark-start text:name="creer_un_groupement"/>Créer un groupement<text:bookmark-end text:name="__RefHeading___creer_un_groupement_3"/><text:bookmark-end text:name="creer_un_groupement"/></text:h>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4"/><text:bookmark-start text:name="ajouter_une_activite_choix_de_groupe"/>Ajouter une activité "Choix de groupe"<text:bookmark-end text:name="__RefHeading___ajouter_une_activite_choix_de_groupe_4"/><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h text:style-name="Heading_20_2" text:outline-level="2"><text:bookmark-start text:name="__RefHeading___creer_une_activite_devoir_5"/><text:bookmark-start text:name="creer_une_activite_devoir"/>Créer une activité "Devoir"<text:bookmark-end text:name="__RefHeading___creer_une_activite_devoir_5"/><text:bookmark-end text:name="creer_une_activite_devoir"/></text:h>
      <text:list text:style-name="List_20_1" text:continue-numbering="false">
        <text:list-item>
          <text:p text:style-name="List_20_1_Content_First"> Vous êtes de nouveau sur votre espace de cours.</text:p>
        </text:list-item>
        <text:list-item>
          <text:p text:style-name="List_20_1_Content"> Cliquer sur “Ajouter une activité ou une ressource”, sélectionnez l’activité “Devoir” puis cliquez sur “Ajouter”.</text:p>
        </text:list-item>
        <text:list-item>
          <text:p text:style-name="List_20_1_Content"> Dans les paramètres de l’activité “Devoir” :</text:p>
          <text:list text:style-name="List_20_1">
            <text:list-item>
              <text:p text:style-name="List_20_1_Content"> donner un titre, décrivez les consignes du devoir dans le champ description  ;</text:p>
            </text:list-item>
            <text:list-item>
              <text:p text:style-name="List_20_1_Content"> dans les “Réglages de remises en groupe”, cliquer sur “Afficher plus…” pour avoir accès aux différentes options possibles ;</text:p>
            </text:list-item>
            <text:list-item>
              <text:p text:style-name="List_20_1_Content"> sélectionner “Oui” pour les options “Les étudiants remettent leur travail en groupe” et “Requiert un groupe pour remettre un devoir”. ;</text:p>
            </text:list-item>
            <text:list-item>
              <text:p text:style-name="List_20_1_Content"> choisir le “Groupement pour les groupes d’étudiants”. Celui-ci doit être le même que le groupement sélectionné lors du paramétrage de l’activité “Choix de groupe”. Les deux activités sont alors liées ;</text:p>
            </text:list-item>
            <text:list-item>
              <text:p text:style-name="List_20_1_Content"> régler l’achèvement d’activité en privilégiant la sélection de “Afficher l’activité comme terminée dès que les conditions sont remplies” et la coche de “Les étudiants doivent recevoir une note pour terminer cette activité” ;</text:p>
            </text:list-item>
            <text:list-item>
              <text:p text:style-name="List_20_1_Content_Last"> cliquer sur “Enregistrer et revenir au cours”.</text:p>
            </text:list-item>
          </text:list>
        </text:list-item>
      </text:list>
      <text:p text:style-name="Text_20_body">Le paramétrage de votre activité d’évaluation « devoir de groupe » est termi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17:56</meta:creation-date>
    <dc:creator>Generated</dc:creator>
    <dc:date>2026-09-17T00::17:56</dc:date>
    <dc:language>en-US</dc:language>
    <meta:editing-cycles>1</meta:editing-cycles>
    <meta:editing-duration>PT0S</meta:editing-duration>
    <dc:title>moodle4:devoir:groupe</dc:title>
  </office:meta>
</office:document-meta>
</file>