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8b7fa7bed541a23fc95ca64805009f.png"/>
  <manifest:file-entry manifest:media-type="image/png" manifest:full-path="Pictures/bba9c9b170e12b83a3e8cc02611f1ae0.png"/>
  <manifest:file-entry manifest:media-type="image/png" manifest:full-path="Pictures/64c26b0fdf4d24009a488a434c6c15bd.png"/>
  <manifest:file-entry manifest:media-type="image/png" manifest:full-path="Pictures/9b28a686e30b12503f4d384c56c0a62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devoir:corrections"/><text:bookmark-start text:name="__RefHeading___deposer_l_ensemble_des_copies_corrigees_en_une_seule_fois_1"/><text:bookmark-start text:name="deposer_l_ensemble_des_copies_corrigees_en_une_seule_fois"/>Déposer l'ensemble des copies corrigées en une seule fois<text:bookmark-end text:name="__RefHeading___deposer_l_ensemble_des_copies_corrigees_en_une_seule_fois_1"/><text:bookmark-end text:name="deposer_l_ensemble_des_copies_corrigees_en_une_seule_fois"/></text:h>
      <text:p text:style-name="Text_20_body">Dans l'interface de visualisation des devoirs, vous pouvez, pour chaque étudiant, lui déposer un fichier de correction de son devoir. Cette opération peut être fastidieuse, car vous les déposez un à un. </text:p>
      <text:p text:style-name="Text_20_body">Il existe une méthode pour déposer l'ensemble des copies et que chaque correction ne soit visible que par son destinataire. </text:p>
      <text:list text:style-name="List_20_1" text:continue-numbering="false">
        <text:list-item>
          <text:p text:style-name="List_20_1_Content_First"> <text:a xlink:type="simple" xlink:href="https://pedagowiki.unicaen.fr/doku.php?id=moodle4:devoir:telecharger_copies" text:style-name="Internet_20_link" text:visited-style-name="Visited_20_Internet_20_Link">Télécharger l’ensemble des devoirs</text:a> ;</text:p>
        </text:list-item>
        <text:list-item>
          <text:p text:style-name="List_20_1_Content"> décompressez le fichier pour récupérer les copies;</text:p>
        </text:list-item>
        <text:list-item>
          <text:p text:style-name="List_20_1_Content"> corrigez et annotez vos copies <text:span text:style-name="Strong_20_Emphasis">sans modifier les noms des fichiers</text:span> dans ce dossier ;</text:p>
        </text:list-item>
        <text:list-item>
          <text:p text:style-name="List_20_1_Content"> compressez ce dossier une fois votre travail de correction terminé ;</text:p>
        </text:list-item>
        <text:list-item>
          <text:p text:style-name="List_20_1_Content_Last"> déposez ce fichier compressé (.zip) via la page listant les devoirs en sélectionnant l'action d'évaluation “Déposer plusieurs fichiers de feedback dans un ZIP” :</text:p>
        </text:list-item>
      </text:list>
      <text:p text:style-name="Text_20_body"><draw:frame draw:style-name="mediacenter" draw:name="0" text:anchor-type="paragraph" draw:z-index="0" svg:width="17.4625cm" style:rel-width="100%" svg:height="11.033125cm" style:rel-height="scale"><draw:image xlink:href="Pictures/f38b7fa7bed541a23fc95ca64805009f.png" xlink:type="simple" xlink:show="embed" xlink:actuate="onLoad"/></draw:frame></text:p>
      <text:list text:style-name="List_20_1" text:continue-numbering="false">
        <text:list-item>
          <text:p text:style-name="LastListParagraph_List_20_1_Content_First"> déposez votre zip dans la zone appropriée :</text:p>
        </text:list-item>
      </text:list>
      <text:p text:style-name="Text_20_body"><draw:frame draw:style-name="mediacenter" draw:name="1" text:anchor-type="paragraph" draw:z-index="1" svg:width="22.965833333333cm" style:rel-width="100%" svg:height="12.7cm" style:rel-height="scale"><draw:image xlink:href="Pictures/bba9c9b170e12b83a3e8cc02611f1ae0.png" xlink:type="simple" xlink:show="embed" xlink:actuate="onLoad"/></draw:frame></text:p>
      <text:list text:style-name="List_20_1" text:continue-numbering="false">
        <text:list-item>
          <text:p text:style-name="LastListParagraph_List_20_1_Content_First"> confirmez :</text:p>
        </text:list-item>
      </text:list>
      <text:p text:style-name="Text_20_body"><draw:frame draw:style-name="mediacenter" draw:name="2" text:anchor-type="paragraph" draw:z-index="2" svg:width="11.932708333333cm" svg:height="6.2970833333333cm"><draw:image xlink:href="Pictures/64c26b0fdf4d24009a488a434c6c15bd.png" xlink:type="simple" xlink:show="embed" xlink:actuate="onLoad"/></draw:frame></text:p>
      <text:list text:style-name="List_20_1" text:continue-numbering="false">
        <text:list-item>
          <text:p text:style-name="LastListParagraph_List_20_1_Content_First"> vérifiez que le fichier de correction de chaque participant est déposé sur la page listant les devoirs :</text:p>
        </text:list-item>
      </text:list>
      <text:p text:style-name="Text_20_body"><draw:frame draw:style-name="mediacenter" draw:name="3" text:anchor-type="paragraph" draw:z-index="3" svg:width="32.728958333333cm" style:rel-width="100%" svg:height="7.0379166666667cm" style:rel-height="scale"><draw:image xlink:href="Pictures/9b28a686e30b12503f4d384c56c0a62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42:34</meta:creation-date>
    <dc:creator>Generated</dc:creator>
    <dc:date>2026-09-17T14::42:34</dc:date>
    <dc:language>en-US</dc:language>
    <meta:editing-cycles>1</meta:editing-cycles>
    <meta:editing-duration>PT0S</meta:editing-duration>
    <dc:title>moodle4:devoir:corrections</dc:title>
  </office:meta>
</office:document-meta>
</file>