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6073a71459f0e24e0eaaef0882c1307.png"/>
  <manifest:file-entry manifest:media-type="image/png" manifest:full-path="Pictures/836042083c29b2c4b5b8c455a48de11e.png"/>
  <manifest:file-entry manifest:media-type="image/png" manifest:full-path="Pictures/c3bedfc6c50a717dd84fcecba590fc96.png"/>
  <manifest:file-entry manifest:media-type="image/png" manifest:full-path="Pictures/cfd2f3593df4a5f1db646a92791f33a7.png"/>
  <manifest:file-entry manifest:media-type="image/png" manifest:full-path="Pictures/d83b0eb637e9db928184c1976d1173e6.png"/>
  <manifest:file-entry manifest:media-type="image/png" manifest:full-path="Pictures/f9ba64b7e6f2cf1fb66f30d73ff40d72.png"/>
  <manifest:file-entry manifest:media-type="image/png" manifest:full-path="Pictures/3a1f91240ef3e85627d05a7a77e3428f.png"/>
  <manifest:file-entry manifest:media-type="image/png" manifest:full-path="Pictures/bbb7f9223d4a2a824995982645a56637.png"/>
  <manifest:file-entry manifest:media-type="image/png" manifest:full-path="Pictures/3f458ace026a56ab6656343469d0c3af.png"/>
  <manifest:file-entry manifest:media-type="image/png" manifest:full-path="Pictures/4b7a93005e7b6c8454ed2fda3fee80a9.png"/>
  <manifest:file-entry manifest:media-type="image/png" manifest:full-path="Pictures/e4b5d8b1ff3839badc04c39655a89c4d.png"/>
  <manifest:file-entry manifest:media-type="image/png" manifest:full-path="Pictures/43097846d32bf785da126ac6d0ee5d0e.png"/>
  <manifest:file-entry manifest:media-type="image/png" manifest:full-path="Pictures/83c155e40b4a04e4ccdd8e5d3a8a91a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table-cell-properties fo:padding="0.3cm" fo:border="0.002cm solid #000000"/>
    </style:style>
    <style:style style:name="PluginODTAutoStyle_Paragraph_10" style:family="paragraph">
      <style:paragraph-properties fo:padding="0.3cm"/>
    </style:style>
    <style:style style:name="PluginODTAutoStyle_Table_11" style:family="table">
      <style:table-properties table:align="center" style:shadow="#808080 0.18cm 0.18cm" style:rel-width="88%" style:width="425.2pt"/>
    </style:style>
    <style:style style:name="odt_auto_style_table_column_3_1" style:family="table-column">
      <style:table-column-properties style:column-width="1.5cm"/>
    </style:style>
    <style:style style:name="odt_auto_style_table_column_3_2" style:family="table-column">
      <style:table-column-properties style:column-width="13.5cm"/>
    </style:style>
    <style:style style:name="PluginODTAutoStyle_TableCell_12" style:family="table-cell">
      <style:paragraph-properties fo:text-align="center"/>
      <style:table-cell-properties fo:padding="0.1cm" fo:border="0.002cm solid #000000"/>
    </style:style>
    <style:style style:name="PluginODTAutoStyle_Paragraph_13" style:family="paragraph">
      <style:paragraph-properties fo:text-align="center" fo:padding="0.1cm"/>
    </style:style>
    <style:style style:name="PluginODTAutoStyle_TableCell_14" style:family="table-cell">
      <style:table-cell-properties fo:padding="0.3cm" fo:border="0.002cm solid #000000"/>
    </style:style>
    <style:style style:name="PluginODTAutoStyle_Paragraph_15" style:family="paragraph">
      <style:paragraph-properties fo:padding="0.3cm"/>
    </style:style>
    <style:style style:name="PluginODTAutoStyle_Table_16" style:family="table">
      <style:table-properties table:align="center" style:shadow="#808080 0.18cm 0.18cm" style:rel-width="88%" style:width="425.2pt"/>
    </style:style>
    <style:style style:name="odt_auto_style_table_column_4_1" style:family="table-column">
      <style:table-column-properties style:column-width="1.5cm"/>
    </style:style>
    <style:style style:name="odt_auto_style_table_column_4_2" style:family="table-column">
      <style:table-column-properties style:column-width="13.5cm"/>
    </style:style>
    <style:style style:name="PluginODTAutoStyle_TableCell_17" style:family="table-cell">
      <style:paragraph-properties fo:text-align="center"/>
      <style:table-cell-properties fo:padding="0.1cm" fo:border="0.002cm solid #000000"/>
    </style:style>
    <style:style style:name="PluginODTAutoStyle_Paragraph_18" style:family="paragraph">
      <style:paragraph-properties fo:text-align="center" fo:padding="0.1cm"/>
    </style:style>
    <style:style style:name="PluginODTAutoStyle_TableCell_19" style:family="table-cell">
      <style:table-cell-properties fo:padding="0.3cm" fo:border="0.002cm solid #000000"/>
    </style:style>
    <style:style style:name="PluginODTAutoStyle_Paragraph_20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4:devoir:anonyme"/><text:bookmark-start text:name="__RefHeading___creer_un_devoir_avec_une_evaluation_anonyme_evaluation_dite_a_l_aveugle_1"/><text:bookmark-start text:name="creer_un_devoir_avec_une_evaluation_anonyme_evaluation_dite_a_l_aveugle"/>Créer un devoir avec une évaluation anonyme (évaluation dite "à l'aveugle")<text:bookmark-end text:name="__RefHeading___creer_un_devoir_avec_une_evaluation_anonyme_evaluation_dite_a_l_aveugle_1"/><text:bookmark-end text:name="creer_un_devoir_avec_une_evaluation_anonyme_evaluation_dite_a_l_aveugle"/></text:h>
      <text:p text:style-name="Text_20_body">Pour un devoir en mode “examen”, il est parfois nécessaire d'anonymiser la correction des copies rendues par les étudiants. </text:p>
      <text:h text:style-name="Heading_20_2" text:outline-level="2"><text:bookmark-start text:name="__RefHeading___parametrage_du_devoir_2"/><text:bookmark-start text:name="parametrage_du_devoir"/>Paramétrage du devoir<text:bookmark-end text:name="__RefHeading___parametrage_du_devoir_2"/><text:bookmark-end text:name="parametrage_du_devoir"/></text:h>
      <text:p text:style-name="Text_20_body">Il s'agit d'un <text:span text:style-name="Strong_20_Emphasis">paramétrage à choisir lors de la création d'un devoir</text:span> (voir <text:a xlink:type="simple" xlink:href="https://pedagowiki.unicaen.fr/doku.php?id=moodle4:devoir:creer" text:style-name="Internet_20_link" text:visited-style-name="Visited_20_Internet_20_Link">Créer et paramétrer un devoir</text:a>), au niveau du <text:a xlink:type="simple" xlink:href="https://pedagowiki.unicaen.fr/doku.php?id=moodle4:devoir:creer#volet_notes" text:style-name="Internet_20_link" text:visited-style-name="Visited_20_Internet_20_Link">volet Notes</text:a>. </text:p>
      <text:list text:style-name="List_20_1" text:continue-numbering="false">
        <text:list-item>
          <text:p text:style-name="LastListParagraph_List_20_1_Content_First"> Dans le volet “<text:span text:style-name="Strong_20_Emphasis">Note</text:span>”, cliquer sur “<text:span text:style-name="Strong_20_Emphasis">Afficher plus</text:span>”:</text:p>
        </text:list-item>
      </text:list>
      <text:p text:style-name="Text_20_body"><draw:frame draw:style-name="mediacenter" draw:name="0" text:anchor-type="paragraph" draw:z-index="0" svg:width="16.166041666667cm" svg:height="8.6254166666667cm"><draw:image xlink:href="Pictures/56073a71459f0e24e0eaaef0882c1307.png" xlink:type="simple" xlink:show="embed" xlink:actuate="onLoad"/></draw:frame></text:p>
      <text:list text:style-name="List_20_1" text:continue-numbering="false">
        <text:list-item>
          <text:p text:style-name="LastListParagraph_List_20_1_Content_First"> Choisir “oui” pour la ligne “<text:span text:style-name="Strong_20_Emphasis">Évaluation à l'aveugle</text:span>” : </text:p>
        </text:list-item>
      </text:list>
      <text:p text:style-name="Text_20_body"><draw:frame draw:style-name="mediacenter" draw:name="1" text:anchor-type="paragraph" draw:z-index="1" svg:width="9.4191666666667cm" svg:height="4.3391666666667cm"><draw:image xlink:href="Pictures/836042083c29b2c4b5b8c455a48de11e.png" xlink:type="simple" xlink:show="embed" xlink:actuate="onLoad"/></draw:frame></text:p>
      <text:list text:style-name="List_20_1" text:continue-numbering="false">
        <text:list-item>
          <text:p text:style-name="LastListParagraph_List_20_1_Content_First"> Si vous souhaitez, vous pouvez aussi cacher le nom de l’évaluateur aux étudiants.</text:p>
        </text:list-item>
      </text:list>
      <text:h text:style-name="Heading_20_2" text:outline-level="2"><text:bookmark-start text:name="__RefHeading___modification_d_affichage_pour_l_evaluateur_durant_la_correction_3"/><text:bookmark-start text:name="modification_d_affichage_pour_l_evaluateur_durant_la_correction"/>Modification d'affichage pour l'évaluateur durant la correction<text:bookmark-end text:name="__RefHeading___modification_d_affichage_pour_l_evaluateur_durant_la_correction_3"/><text:bookmark-end text:name="modification_d_affichage_pour_l_evaluateur_durant_la_correction"/></text:h>
      <text:p text:style-name="Text_20_body">L'évaluation à l'aveugle cache aux évaluateurs l'identité des étudiants (=correction anonyme). Un numéro aléatoire est attribué à chaque étudiant (remplacement dans l'affichage de la liste des devoirs rendus).  Le réglage de l'évaluation à l'aveugle sera verrouillé dès qu'un travail aura été remis ou une note donnée pour ce devoir.</text:p>
      <text:list text:style-name="List_20_1" text:continue-numbering="false">
        <text:list-item>
          <text:p text:style-name="List_20_1_Content_First"> Accéder aux copies à corriger en ouvrant le devoir et en sélectionnant “Consulter les travaux remis” : </text:p>
          <text:list text:style-name="List_20_1">
            <text:list-item>
              <text:p text:style-name="List_20_1_Content"> Le nom de l'étudiant a été remplacé par un numéro <draw:frame draw:style-name="media" draw:name="2" text:anchor-type="as-char" draw:z-index="2" svg:width="0.52916666666667cm" svg:height="0.60854166666667cm"><draw:image xlink:href="Pictures/c3bedfc6c50a717dd84fcecba590fc96.png" xlink:type="simple" xlink:show="embed" xlink:actuate="onLoad"/></draw:frame></text:p>
            </text:list-item>
            <text:list-item>
              <text:p text:style-name="List_20_1_Content"> Le nom du fichier n'est pas modifié <draw:frame draw:style-name="media" draw:name="3" text:anchor-type="as-char" draw:z-index="3" svg:width="0.47625cm" svg:height="0.50270833333333cm"><draw:image xlink:href="Pictures/cfd2f3593df4a5f1db646a92791f33a7.png" xlink:type="simple" xlink:show="embed" xlink:actuate="onLoad"/></draw:frame></text:p>
            </text:list-item>
            <text:list-item>
              <text:p text:style-name="List_20_1_Content"> Comme pour un devoir non anonyme, vous pouvez voir si tous les étudiants ont remis leur copie mais sans savoir qui est l’étudiant qui se cache derrière le numéro <draw:frame draw:style-name="media" draw:name="4" text:anchor-type="as-char" draw:z-index="4" svg:width="0.50270833333333cm" svg:height="0.52916666666667cm"><draw:image xlink:href="Pictures/d83b0eb637e9db928184c1976d1173e6.png" xlink:type="simple" xlink:show="embed" xlink:actuate="onLoad"/></draw:frame></text:p>
            </text:list-item>
            <text:list-item>
              <text:p text:style-name="List_20_1_Content_Last"> Pour noter le premier devoir, cliquer sur “Evaluer” <draw:frame draw:style-name="media" draw:name="5" text:anchor-type="as-char" draw:z-index="5" svg:width="0.47625cm" svg:height="0.50270833333333cm"><draw:image xlink:href="Pictures/f9ba64b7e6f2cf1fb66f30d73ff40d72.png" xlink:type="simple" xlink:show="embed" xlink:actuate="onLoad"/></draw:frame></text:p>
            </text:list-item>
          </text:list>
        </text:list-item>
      </text:list>
      <text:p text:style-name="Text_20_body"><draw:frame draw:style-name="mediacenter" draw:name="6" text:anchor-type="paragraph" draw:z-index="6" svg:width="25.955625cm" style:rel-width="100%" svg:height="18.89125cm" style:rel-height="scale"><draw:image xlink:href="Pictures/3a1f91240ef3e85627d05a7a77e3428f.png" xlink:type="simple" xlink:show="embed" xlink:actuate="onLoad"/></draw:frame>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7" text:anchor-type="as-char" draw:z-index="7" svg:width="1.27cm" svg:height="1.27cm"><draw:image xlink:href="Pictures/bbb7f9223d4a2a824995982645a56637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<text:span text:style-name="Strong_20_Emphasis">Consigne aux étudiants</text:span> : il faudra spécifier aux étudiants de ne pas mettre leurs identités ni dans le nom du ou des fichier(s) qu'ils déposeront, ni à l'intérieur du ou des fichier(s) déposé(s).</text:p>
          </table:table-cell>
        </table:table-row>
      </table:table>
      <text:list text:style-name="List_20_1" text:continue-numbering="false">
        <text:list-item>
          <text:p text:style-name="LastListParagraph_List_20_1_Content_First"> Ce sont ensuite les mêmes étapes que pour une correction sans anonymat. Voir <text:a xlink:type="simple" xlink:href="https://pedagowiki.unicaen.fr/doku.php?id=moodle:devoir:noter" text:style-name="Internet_20_link" text:visited-style-name="Visited_20_Internet_20_Link">Consulter les copies et noter les étudiants</text:a>.</text:p>
        </text:list-item>
      </text:list>
      <table:table table:style-name="PluginODTAutoStyle_Table_6">
        <table:table-column table:style-name="odt_auto_style_table_column_2_1"/>
        <table:table-column table:style-name="odt_auto_style_table_column_2_2"/>
        <table:table-row>
          <table:table-cell office:value-type="string" table:style-name="PluginODTAutoStyle_TableCell_7">
            <text:p text:style-name="PluginODTAutoStyle_Paragraph_8"><draw:frame draw:style-name="media" draw:name="8" text:anchor-type="as-char" draw:z-index="8" svg:width="1.27cm" svg:height="1.27cm"><draw:image xlink:href="Pictures/3f458ace026a56ab6656343469d0c3af.png" xlink:type="simple" xlink:show="embed" xlink:actuate="onLoad"/></draw:frame></text:p>
          </table:table-cell>
          <table:table-cell office:value-type="string" table:style-name="PluginODTAutoStyle_TableCell_9">
            <text:p text:style-name="PluginODTAutoStyle_Paragraph_10">Avec la correction à l'aveugle, <text:span text:style-name="Strong_20_Emphasis">vous ne verrez pas les notes des étudiants dans le carnet de notes</text:span>. </text:p>
          </table:table-cell>
        </table:table-row>
      </table:table>
      <text:h text:style-name="Heading_20_2" text:outline-level="2"><text:bookmark-start text:name="__RefHeading___des-anonymisation_4"/><text:bookmark-start text:name="des-anonymisation"/>Dés-anonymisation<text:bookmark-end text:name="__RefHeading___des-anonymisation_4"/><text:bookmark-end text:name="des-anonymisation"/></text:h>
      <table:table table:style-name="PluginODTAutoStyle_Table_11">
        <table:table-column table:style-name="odt_auto_style_table_column_3_1"/>
        <table:table-column table:style-name="odt_auto_style_table_column_3_2"/>
        <table:table-row>
          <table:table-cell office:value-type="string" table:style-name="PluginODTAutoStyle_TableCell_12">
            <text:p text:style-name="PluginODTAutoStyle_Paragraph_13"><draw:frame draw:style-name="media" draw:name="9" text:anchor-type="as-char" draw:z-index="9" svg:width="1.27cm" svg:height="1.27cm"><draw:image xlink:href="Pictures/4b7a93005e7b6c8454ed2fda3fee80a9.png" xlink:type="simple" xlink:show="embed" xlink:actuate="onLoad"/></draw:frame></text:p>
          </table:table-cell>
          <table:table-cell office:value-type="string" table:style-name="PluginODTAutoStyle_TableCell_14">
            <text:p text:style-name="PluginODTAutoStyle_Paragraph_15">Une fois la dés-anonymisation effectuée, on ne peux plus la réactiver !</text:p>
          </table:table-cell>
        </table:table-row>
      </table:table>
      <text:p text:style-name="Text_20_body">Une fois les corrections terminées, pour dés-anonymiser les copies, il suffit de sélectionner l'onglet “Révéler les identités des étudiants” : </text:p>
      <text:p text:style-name="Text_20_body"><draw:frame draw:style-name="mediacenter" draw:name="10" text:anchor-type="paragraph" draw:z-index="10" svg:width="17.912291666667cm" style:rel-width="100%" svg:height="14.049375cm" style:rel-height="scale"><draw:image xlink:href="Pictures/e4b5d8b1ff3839badc04c39655a89c4d.png" xlink:type="simple" xlink:show="embed" xlink:actuate="onLoad"/></draw:frame></text:p>
      <text:p text:style-name="Text_20_body">Vous pouvez aussi dés-anonymiser depuis l'interface de consultation des travaux remis, en sélectionnant dans le menu déroulant “Révéler les identités des étudiants” : 
<draw:frame draw:style-name="mediacenter" draw:name="11" text:anchor-type="paragraph" draw:z-index="11" svg:width="17.700625cm" style:rel-width="100%" svg:height="6.2970833333333cm" style:rel-height="scale"><draw:image xlink:href="Pictures/43097846d32bf785da126ac6d0ee5d0e.png" xlink:type="simple" xlink:show="embed" xlink:actuate="onLoad"/></draw:frame></text:p>
      <table:table table:style-name="PluginODTAutoStyle_Table_16">
        <table:table-column table:style-name="odt_auto_style_table_column_4_1"/>
        <table:table-column table:style-name="odt_auto_style_table_column_4_2"/>
        <table:table-row>
          <table:table-cell office:value-type="string" table:style-name="PluginODTAutoStyle_TableCell_17">
            <text:p text:style-name="PluginODTAutoStyle_Paragraph_18"><draw:frame draw:style-name="media" draw:name="12" text:anchor-type="as-char" draw:z-index="12" svg:width="1.27cm" svg:height="1.27cm"><draw:image xlink:href="Pictures/3f458ace026a56ab6656343469d0c3af.png" xlink:type="simple" xlink:show="embed" xlink:actuate="onLoad"/></draw:frame></text:p>
          </table:table-cell>
          <table:table-cell office:value-type="string" table:style-name="PluginODTAutoStyle_TableCell_19">
            <text:p text:style-name="PluginODTAutoStyle_Paragraph_20">L'action “Révéler les identités des étudiants” n'est présente que si le paramètre “Évaluation à l’aveugle” a été choisi.</text:p>
          </table:table-cell>
        </table:table-row>
      </table:table>
      <text:list text:style-name="List_20_1" text:continue-numbering="false">
        <text:list-item>
          <text:p text:style-name="LastListParagraph_List_20_1_Content_First"> Une fois que vous aurez confirmé en cliquant sur “Continuer”, les identités des étudiants réapparaitront et il n'y a plus de retour en arrière possible : </text:p>
        </text:list-item>
      </text:list>
      <text:p text:style-name="Text_20_body"><draw:frame draw:style-name="mediacenter" draw:name="13" text:anchor-type="paragraph" draw:z-index="13" svg:width="10.689166666667cm" svg:height="6.429375cm"><draw:image xlink:href="Pictures/83c155e40b4a04e4ccdd8e5d3a8a91a1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table-cell-properties fo:padding="0.3cm" fo:border="0.002cm solid #000000"/>
    </style:style>
    <style:style style:name="PluginODTAutoStyle_Paragraph_10" style:family="paragraph">
      <style:paragraph-properties fo:padding="0.3cm"/>
    </style:style>
    <style:style style:name="PluginODTAutoStyle_Table_11" style:family="table">
      <style:table-properties table:align="center" style:shadow="#808080 0.18cm 0.18cm" style:rel-width="88%" style:width="425.2pt"/>
    </style:style>
    <style:style style:name="odt_auto_style_table_column_3_1" style:family="table-column">
      <style:table-column-properties style:column-width="1.5cm"/>
    </style:style>
    <style:style style:name="odt_auto_style_table_column_3_2" style:family="table-column">
      <style:table-column-properties style:column-width="13.5cm"/>
    </style:style>
    <style:style style:name="PluginODTAutoStyle_TableCell_12" style:family="table-cell">
      <style:paragraph-properties fo:text-align="center"/>
      <style:table-cell-properties fo:padding="0.1cm" fo:border="0.002cm solid #000000"/>
    </style:style>
    <style:style style:name="PluginODTAutoStyle_Paragraph_13" style:family="paragraph">
      <style:paragraph-properties fo:text-align="center" fo:padding="0.1cm"/>
    </style:style>
    <style:style style:name="PluginODTAutoStyle_TableCell_14" style:family="table-cell">
      <style:table-cell-properties fo:padding="0.3cm" fo:border="0.002cm solid #000000"/>
    </style:style>
    <style:style style:name="PluginODTAutoStyle_Paragraph_15" style:family="paragraph">
      <style:paragraph-properties fo:padding="0.3cm"/>
    </style:style>
    <style:style style:name="PluginODTAutoStyle_Table_16" style:family="table">
      <style:table-properties table:align="center" style:shadow="#808080 0.18cm 0.18cm" style:rel-width="88%" style:width="425.2pt"/>
    </style:style>
    <style:style style:name="odt_auto_style_table_column_4_1" style:family="table-column">
      <style:table-column-properties style:column-width="1.5cm"/>
    </style:style>
    <style:style style:name="odt_auto_style_table_column_4_2" style:family="table-column">
      <style:table-column-properties style:column-width="13.5cm"/>
    </style:style>
    <style:style style:name="PluginODTAutoStyle_TableCell_17" style:family="table-cell">
      <style:paragraph-properties fo:text-align="center"/>
      <style:table-cell-properties fo:padding="0.1cm" fo:border="0.002cm solid #000000"/>
    </style:style>
    <style:style style:name="PluginODTAutoStyle_Paragraph_18" style:family="paragraph">
      <style:paragraph-properties fo:text-align="center" fo:padding="0.1cm"/>
    </style:style>
    <style:style style:name="PluginODTAutoStyle_TableCell_19" style:family="table-cell">
      <style:table-cell-properties fo:padding="0.3cm" fo:border="0.002cm solid #000000"/>
    </style:style>
    <style:style style:name="PluginODTAutoStyle_Paragraph_20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7T03::20:30</meta:creation-date>
    <dc:creator>Generated</dc:creator>
    <dc:date>2026-09-17T03::20:30</dc:date>
    <dc:language>en-US</dc:language>
    <meta:editing-cycles>1</meta:editing-cycles>
    <meta:editing-duration>PT0S</meta:editing-duration>
    <dc:title>moodle4:devoir:anonyme</dc:title>
  </office:meta>
</office:document-meta>
</file>