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b97ad940a93278f3da1ac9ddcf09fc.png"/>
  <manifest:file-entry manifest:media-type="image/png" manifest:full-path="Pictures/c444a0bafc9ca3d782d31126a3148a84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prelude"/><text:bookmark-start text:name="__RefHeading___acceder_a_la_plateforme_prelude_1"/><text:bookmark-start text:name="acceder_a_la_plateforme_prelude"/>Accéder à la plateforme Prélude<text:bookmark-end text:name="__RefHeading___acceder_a_la_plateforme_prelude_1"/><text:bookmark-end text:name="acceder_a_la_plateforme_prelude"/></text:h>
      <text:p text:style-name="Text_20_body">1 - Saisissez dans votre navigateur l'adresse suivante : <text:a xlink:type="simple" xlink:href="https://prelude.unicaen.fr/" text:style-name="Internet_20_link" text:visited-style-name="Visited_20_Internet_20_Link">https://prelude.unicaen.fr/</text:a></text:p>
      <text:p text:style-name="Text_20_body">2 - Vous accédez à la page d'accueil de la plateforme Prélude Unicaen.</text:p>
      <text:h text:style-name="Heading_20_2" text:outline-level="2"><text:bookmark-start text:name="__RefHeading___creer_son_compte_sur_prelude_2"/><text:bookmark-start text:name="creer_son_compte_sur_prelude"/>Créer son compte sur Prélude<text:bookmark-end text:name="__RefHeading___creer_son_compte_sur_prelude_2"/><text:bookmark-end text:name="creer_son_compte_sur_prelude"/></text:h>
      <text:h text:style-name="Heading_20_2" text:outline-level="2"><text:bookmark-start text:name="__RefHeading___acces_avec_authentification_3"/><text:bookmark-start text:name="acces_avec_authentification"/>Accès avec authentification<text:bookmark-end text:name="__RefHeading___acces_avec_authentification_3"/><text:bookmark-end text:name="acces_avec_authentification"/></text:h>
      <text:h text:style-name="Heading_20_4" text:outline-level="4"><text:bookmark-start text:name="__RefHeading___cliquez_sur_connexion_ou_je_me_connecte_4"/><text:bookmark-start text:name="cliquez_sur_connexion_ou_je_me_connecte"/>Cliquez sur "Connexion" ou "Je me connecte"<text:bookmark-end text:name="__RefHeading___cliquez_sur_connexion_ou_je_me_connecte_4"/><text:bookmark-end text:name="cliquez_sur_connexion_ou_je_me_connecte"/></text:h>
      <text:p text:style-name="Text_20_body"><draw:frame draw:style-name="media" draw:name="0" text:anchor-type="as-char" draw:z-index="0" svg:width="31.75cm" style:rel-width="100%" svg:height="12.25cm" style:rel-height="scale"><draw:image xlink:href="Pictures/28b97ad940a93278f3da1ac9ddcf09fc.png" xlink:type="simple" xlink:show="embed" xlink:actuate="onLoad"/></draw:frame></text:p>
      <text:p text:style-name="Text_20_body"> * vous accédez à la page de connexion : </text:p>
      <text:p text:style-name="Text_20_body"><draw:frame draw:style-name="mediacenter" draw:name="1" text:anchor-type="paragraph" draw:z-index="1" svg:width="10.583333333333cm" svg:height="14.198002189381cm"><draw:image xlink:href="Pictures/c444a0bafc9ca3d782d31126a3148a84.png" xlink:type="simple" xlink:show="embed" xlink:actuate="onLoad"/></draw:frame></text:p>
      <text:h text:style-name="Heading_20_3" text:outline-level="3"><text:bookmark-start text:name="__RefHeading___vous_etes_un_futur_etudiant_ou_stagiaire_5"/><text:bookmark-start text:name="vous_etes_un_futur_etudiant_ou_stagiaire"/>Vous êtes un futur étudiant ou stagiaire<text:bookmark-end text:name="__RefHeading___vous_etes_un_futur_etudiant_ou_stagiaire_5"/><text:bookmark-end text:name="vous_etes_un_futur_etudiant_ou_stagiaire"/></text:h>
      <text:p text:style-name="Text_20_body"><text:span text:style-name="Strong_20_Emphasis">Saisissez l'identifiant et le mot de passe qui vous ont été envoyés par mail, puis modifiez votre mot de passe.</text:span></text:p>
      <text:h text:style-name="Heading_20_3" text:outline-level="3"><text:bookmark-start text:name="__RefHeading___vous_etes_un_personnel_unicaen_compte_numerique_6"/><text:bookmark-start text:name="vous_etes_un_personnel_unicaen_compte_numerique"/>Vous êtes un personnel Unicaen (Compte numérique)<text:bookmark-end text:name="__RefHeading___vous_etes_un_personnel_unicaen_compte_numerique_6"/><text:bookmark-end text:name="vous_etes_un_personnel_unicaen_compte_numerique"/></text:h>
      <text:p text:style-name="Text_20_body"><text:span text:style-name="Strong_20_Emphasis"> Uniquement disponible aux personnels UNICAEN</text:span></text:p>
      <text:p text:style-name="Text_20_body"><text:span text:style-name="Strong_20_Emphasis">Saisissez votre compte numérique : identifiant et mot de passe habituels.</text:span></text:p>
      <text:p text:style-name="Text_20_body"><text:span text:style-name="Strong_20_Emphasis">Cliquez sur “Connexion”.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plateforme prélude n'utilise pas la méthode d’authentification habituelle par CAS qui vous permet avec une seule authentification d'accéder à un ensemble de services numériques. En conséquence, même si vous êtes déjà authentifié sur un autre service (zimbra, Ecampus, etc.), vous devrez retaper vos codes pour accéder à Prélud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8:43</meta:creation-date>
    <dc:creator>Generated</dc:creator>
    <dc:date>2026-09-17T13::28:43</dc:date>
    <dc:language>en-US</dc:language>
    <meta:editing-cycles>1</meta:editing-cycles>
    <meta:editing-duration>PT0S</meta:editing-duration>
    <dc:title>moodle4:connexion_prelude</dc:title>
  </office:meta>
</office:document-meta>
</file>