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e0be6ce3701d90b6043c6d46e21bc.png"/>
  <manifest:file-entry manifest:media-type="image/png" manifest:full-path="Pictures/71e13addc95afef6e8ce9c66295e9f5a.png"/>
  <manifest:file-entry manifest:media-type="image/png" manifest:full-path="Pictures/5ad24ea9cfd131c7a217923eae44fdf2.png"/>
  <manifest:file-entry manifest:media-type="image/png" manifest:full-path="Pictures/1dce33cbdfe9f070ac1e41dc7dbeb2c7.png"/>
  <manifest:file-entry manifest:media-type="image/png" manifest:full-path="Pictures/21406b11bd8066015d8e1f829b6433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nnexion_collegium"/><text:bookmark-start text:name="__RefHeading___se_connecter_a_la_plateforme_collegium_sante_1"/><text:bookmark-start text:name="se_connecter_a_la_plateforme_collegium_sante"/>Se connecter à la plateforme Collégium Santé<text:bookmark-end text:name="__RefHeading___se_connecter_a_la_plateforme_collegium_sante_1"/><text:bookmark-end text:name="se_connecter_a_la_plateforme_collegium_sante"/></text:h>
      <text:h text:style-name="Heading_20_3" text:outline-level="3"><text:bookmark-start text:name="__RefHeading___etape_1acceder_a_la_plateforme_collegium_sante_foad2_2"/><text:bookmark-start text:name="etape_1acceder_a_la_plateforme_collegium_sante_foad2"/>Étape 1 : accéder à la plateforme Collégium Santé (FOAD2)<text:bookmark-end text:name="__RefHeading___etape_1acceder_a_la_plateforme_collegium_sante_foad2_2"/><text:bookmark-end text:name="etape_1acceder_a_la_plateforme_collegium_sante_foad2"/></text:h>
      <text:list text:style-name="List_20_1" text:continue-numbering="false">
        <text:list-item>
          <text:p text:style-name="List_20_1_Content_First"> saisissez dans votre navigateur l'adresse suivante : <text:a xlink:type="simple" xlink:href="https://collegium-sante-univ-normandie.fr/moodle/my/" text:style-name="Internet_20_link" text:visited-style-name="Visited_20_Internet_20_Link">https://collegium-sante-univ-normandie.fr/moodle/my/</text:a> ;</text:p>
        </text:list-item>
        <text:list-item>
          <text:p text:style-name="List_20_1_Content_Last"> cliquez sur “<text:span text:style-name="Strong_20_Emphasis">Connexion avec votre établissement</text:span>” ;</text:p>
        </text:list-item>
      </text:list>
      <text:p text:style-name="Text_20_body"><draw:frame draw:style-name="mediacenter" draw:name="0" text:anchor-type="paragraph" draw:z-index="0" svg:width="19.341041666667cm" style:rel-width="100%" svg:height="11.033125cm" style:rel-height="scale"><draw:image xlink:href="Pictures/196e0be6ce3701d90b6043c6d46e21bc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z votre établissement :</text:p>
        </text:list-item>
      </text:list>
      <text:p text:style-name="Text_20_body"><draw:frame draw:style-name="mediacenter" draw:name="1" text:anchor-type="paragraph" draw:z-index="1" svg:width="21.642916666667cm" style:rel-width="100%" svg:height="16.51cm" style:rel-height="scale"><draw:image xlink:href="Pictures/71e13addc95afef6e8ce9c66295e9f5a.png" xlink:type="simple" xlink:show="embed" xlink:actuate="onLoad"/></draw:frame></text:p>
      <text:h text:style-name="Heading_20_3" text:outline-level="3"><text:bookmark-start text:name="__RefHeading___etape_2s_identifier_3"/><text:bookmark-start text:name="etape_2s_identifier"/>Étape 2 : S'identifier<text:bookmark-end text:name="__RefHeading___etape_2s_identifier_3"/><text:bookmark-end text:name="etape_2s_identifier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tre compte numérique (CAEN) ou multipass (ROUEN) vous permet d'accéder à tous les services et outils numériques de l'Université.
</text:p>
            <text:list text:style-name="List_20_1" text:continue-numbering="false">
              <text:list-item>
                <text:p text:style-name="List_20_1_Content_First"> <text:a xlink:type="simple" xlink:href="https://moncomptenumerique.unicaen.fr/" text:style-name="Internet_20_link" text:visited-style-name="Visited_20_Internet_20_Link">+ d'infos sur le compte personnel</text:a></text:p>
              </text:list-item>
              <text:list-item>
                <text:p text:style-name="List_20_1_Content_Last"> <text:a xlink:type="simple" xlink:href="https://multipass.univ-rouen.fr/" text:style-name="Internet_20_link" text:visited-style-name="Visited_20_Internet_20_Link">+ d'infos sur le multipass</text:a></text:p>
              </text:list-item>
            </text:list>
          </table:table-cell>
        </table:table-row>
      </table:table>
      <text:list text:style-name="List_20_1" text:continue-numbering="false">
        <text:list-item>
          <text:p text:style-name="LastListParagraph_List_20_1_Content_First"> Pour l'université de Caen :</text:p>
        </text:list-item>
      </text:list>
      <text:p text:style-name="Text_20_body"><draw:frame draw:style-name="mediacenter" draw:name="3" text:anchor-type="paragraph" draw:z-index="3" svg:width="31.247291666667cm" style:rel-width="100%" svg:height="20.028958333333cm" style:rel-height="scale"><draw:image xlink:href="Pictures/1dce33cbdfe9f070ac1e41dc7dbeb2c7.png" xlink:type="simple" xlink:show="embed" xlink:actuate="onLoad"/></draw:frame></text:p>
      <text:list text:style-name="List_20_1" text:continue-numbering="false">
        <text:list-item>
          <text:p text:style-name="LastListParagraph_List_20_1_Content_First"> Pour l'université de Rouen :</text:p>
        </text:list-item>
      </text:list>
      <text:p text:style-name="Text_20_body"><draw:frame draw:style-name="mediacenter" draw:name="4" text:anchor-type="paragraph" draw:z-index="4" svg:width="17.568333333333cm" style:rel-width="100%" svg:height="17.753541666667cm" style:rel-height="scale"><draw:image xlink:href="Pictures/21406b11bd8066015d8e1f829b6433c4.png" xlink:type="simple" xlink:show="embed" xlink:actuate="onLoad"/></draw:frame></text:p>
      <text:list text:style-name="List_20_1" text:continue-numbering="false">
        <text:list-item>
          <text:p text:style-name="LastListParagraph_List_20_1_Content_First"> Vous accédez à votre page personnelle appelée “Tableau de bord”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43:26</meta:creation-date>
    <dc:creator>Generated</dc:creator>
    <dc:date>2026-09-16T08::43:26</dc:date>
    <dc:language>en-US</dc:language>
    <meta:editing-cycles>1</meta:editing-cycles>
    <meta:editing-duration>PT0S</meta:editing-duration>
    <dc:title>moodle4:connexion_collegium</dc:title>
  </office:meta>
</office:document-meta>
</file>