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4b7a93005e7b6c8454ed2fda3fee80a9.png"/>
  <manifest:file-entry manifest:media-type="image/png" manifest:full-path="Pictures/bffdd5324fcbb8a6317a2efff59e59f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cohortes"/><text:bookmark-start text:name="__RefHeading___synchronisation_des_cohortes_d_inscription_administrative_1"/><text:bookmark-start text:name="synchronisation_des_cohortes_d_inscription_administrative"/>Synchronisation des cohortes d'inscription administrative<text:bookmark-end text:name="__RefHeading___synchronisation_des_cohortes_d_inscription_administrative_1"/><text:bookmark-end text:name="synchronisation_des_cohortes_d_inscription_administrative"/></text:h>
      <text:p text:style-name="Text_20_body"><text:span text:style-name="Strong_20_Emphasis">Les cohortes sont des groupes d'étudiants partageant la même inscription administrative</text:span> (à une étape d'un diplôme). Leur existence peut être une solution pour des inscriptions en lot, par exemple.</text:p>
      <text:p text:style-name="Text_20_body">Sur <text:span text:style-name="Strong_20_Emphasis">Ecampus</text:span> et <text:span text:style-name="Strong_20_Emphasis">Collegium Santé</text:span>, les membres sont actualisés automatiquement à partir de l'annuaire de l'Université et d'APOGÉE en fonction des inscriptions administratives des étudiants. Elles sont nommées sur la base du <text:span text:style-name="Strong_20_Emphasis">code étape</text:span> (année du diplôme préparé) pour les <text:span text:style-name="Strong_20_Emphasis">cohortes générales</text:span>.</text:p>
      <text:p text:style-name="Text_20_body">Il est possible sur toutes les plateformes Moodle de créer manuellement des cohortes et les rendre  disponibles (ex: Tuteurs L2 pharma). Celles-ci ne sont pas mises à jour automatiquement. </text:p>
      <text:p text:style-name="Text_20_body">Sur Prelude, toutes les cohortes sont créées manuellement. </text:p>
      <text:h text:style-name="Heading_20_2" text:outline-level="2"><text:bookmark-start text:name="__RefHeading___precautions_2"/><text:bookmark-start text:name="precautions"/>Précautions<text:bookmark-end text:name="__RefHeading___precautions_2"/><text:bookmark-end text:name="precautions"/></text:h>
      <text:p text:style-name="Text_20_body">L'usage des cohortes pose un certains nombre de problèmes (pour ceux qui y ont accès : <text:a xlink:type="simple" xlink:href="https://pedagowiki.unicaen.fr/doku.php?id=cemu:plateformes:moodle:administration:raison_deviter_les_cohortes" text:style-name="Internet_20_link" text:visited-style-name="Visited_20_Internet_20_Link">Pourquoi éviter d'utiliser les cohortes et le script de synchronisation de celles-ci</text:a>).</text:p>
      <text:p text:style-name="Text_20_body">L'usage de cette méthode d'inscription doit donc être limité à la situation suivante :</text:p>
      <text:list text:style-name="List_20_1" text:continue-numbering="false">
        <text:list-item>
          <text:p text:style-name="LastListParagraph_List_20_1_Content_First"> inscriptions massives des étudiants d'une promotion dans les espaces complémentaires ou dans les cours de Collegium Santé.</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Les cohortes disponibles sur Ecampus et Collegium sont actualisées toutes les nuits avec l'annuaire de l'université. Il peut y avoir un délai entre l'inscription administrative d'un étudiant et son inscription dans la cohorte (maximum 24 h). Un étudiant désinscrit de son diplôme ou de l'université est automatiquement désinscrit de la cohorte et donc de l'espace de cours.
</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Sur Ecampus, dans les espaces créés automatiquement (voir <text:a xlink:type="simple" xlink:href="https://pedagowiki.unicaen.fr/doku.php?id=moodle4:faq_ecampus" text:style-name="Internet_20_link" text:visited-style-name="Visited_20_Internet_20_Link">les spécificités Ecampus</text:a>), la <text:span text:style-name="Strong_20_Emphasis">synchronisation des cohortes n'est pas recommandée</text:span>, même en cas de retard ou de dysfonctionnement dans la création des inscriptions pédagogiques. Dans ce cas, il est préférable :</text:p>
            <text:list text:style-name="List_20_1" text:continue-numbering="false">
              <text:list-item>
                <text:p text:style-name="List_20_1_Content_First"> de corriger à la source d'éventuelles soucis avec les inscriptions pédagogiques des étudiants (jusqu'aux groupes, etc) ;</text:p>
              </text:list-item>
              <text:list-item>
                <text:p text:style-name="List_20_1_Content_Last"> de faire une inscription manuelle des utilisateurs de la cohorte (ce qui n'est pas une synchronisation) avec une inscription limitée dans le temps (voir <text:a xlink:type="simple" xlink:href="https://pedagowiki.unicaen.fr/doku.php?id=moodle4:inscriptions_manuelles" text:style-name="Internet_20_link" text:visited-style-name="Visited_20_Internet_20_Link">inscriptions manuelles</text:a>).</text:p>
              </text:list-item>
            </text:list>
          </table:table-cell>
        </table:table-row>
      </table:table>
      <text:h text:style-name="Heading_20_2" text:outline-level="2"><text:bookmark-start text:name="__RefHeading___usage_3"/><text:bookmark-start text:name="usage"/>Usage<text:bookmark-end text:name="__RefHeading___usage_3"/><text:bookmark-end text:name="usage"/></text:h>
      <text:h text:style-name="Heading_20_3" text:outline-level="3"><text:bookmark-start text:name="__RefHeading___pour_utiliser_une_cohorte_4"/><text:bookmark-start text:name="pour_utiliser_une_cohorte"/>Pour utiliser une cohorte<text:bookmark-end text:name="__RefHeading___pour_utiliser_une_cohorte_4"/><text:bookmark-end text:name="pour_utiliser_une_cohorte"/></text:h>
      <text:p text:style-name="Text_20_body">Pour inscrire les membres d'une cohorte dans un espace cours :</text:p>
      <text:p text:style-name="Text_20_body">Depuis la liste des participants de celui-ci,</text:p>
      <text:list text:style-name="Numbering_20_1" text:continue-numbering="false">
        <text:list-item>
          <text:p text:style-name="Numbering_20_1_Content_First"> voir le menu “Ajouter méthode”, </text:p>
        </text:list-item>
        <text:list-item>
          <text:p text:style-name="Numbering_20_1_Content_Last"> sélectionner la méthode “Synchronisation des cohortes”.</text:p>
        </text:list-item>
      </text:list>
      <text:p text:style-name="Text_20_body"><draw:frame draw:style-name="mediacenter" draw:name="2" text:anchor-type="paragraph" draw:z-index="2" svg:width="17.118541666667cm" style:rel-width="100%" svg:height="8.0697916666667cm" style:rel-height="scale"><draw:image xlink:href="Pictures/bffdd5324fcbb8a6317a2efff59e59f9.png" xlink:type="simple" xlink:show="embed" xlink:actuate="onLoad"/></draw:frame></text:p>
      <text:p text:style-name="Text_20_body">Il vous suffit de faire une recherche sur le type de diplôme et d'identifier la cohorte souhaitée.</text:p>
      <text:p text:style-name="Text_20_body"><text:span text:style-name="Strong_20_Emphasis">Vérifier le rôle attribué aux membres de la cohorte</text:span> et cliquer sur “Ajouter méthode”.</text:p>
      <text:p text:style-name="Text_20_body">Vous retrouvez automatiquement tous les utilisateurs de la cohorte inscrits sur votre cours en cliquant sur “Participants”.</text:p>
      <text:h text:style-name="Heading_20_3" text:outline-level="3"><text:bookmark-start text:name="__RefHeading___pour_supprimer_cette_methode_d_inscription_5"/><text:bookmark-start text:name="pour_supprimer_cette_methode_d_inscription"/>Pour supprimer cette méthode d'inscription<text:bookmark-end text:name="__RefHeading___pour_supprimer_cette_methode_d_inscription_5"/><text:bookmark-end text:name="pour_supprimer_cette_methode_d_inscription"/></text:h>
      <text:list text:style-name="Numbering_20_1" text:continue-numbering="false">
        <text:list-item>
          <text:p text:style-name="Numbering_20_1_Content_First"> Retourner sur “Méthodes d'inscription” </text:p>
        </text:list-item>
        <text:list-item>
          <text:p text:style-name="Numbering_20_1_Content_Last"> et cliquer sur l'icône de corbeille à côté de la méthod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43:43</meta:creation-date>
    <dc:creator>Generated</dc:creator>
    <dc:date>2026-09-17T14::43:43</dc:date>
    <dc:language>en-US</dc:language>
    <meta:editing-cycles>1</meta:editing-cycles>
    <meta:editing-duration>PT0S</meta:editing-duration>
    <dc:title>moodle4:cohortes</dc:title>
  </office:meta>
</office:document-meta>
</file>