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111d68c94cab273a942bb0baa3eba38.png"/>
  <manifest:file-entry manifest:media-type="image/png" manifest:full-path="Pictures/d261fc0d082953b691cfc0c612d3610c.png"/>
  <manifest:file-entry manifest:media-type="image/png" manifest:full-path="Pictures/5ad24ea9cfd131c7a217923eae44fdf2.png"/>
  <manifest:file-entry manifest:media-type="image/png" manifest:full-path="Pictures/3f458ace026a56ab6656343469d0c3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carnet_de_notes"/><text:bookmark-start text:name="__RefHeading___carnet_de_notes_1"/><text:bookmark-start text:name="carnet_de_notes"/>Carnet de notes<text:bookmark-end text:name="__RefHeading___carnet_de_notes_1"/><text:bookmark-end text:name="carnet_de_notes"/></text:h>
      <text:p text:style-name="Text_20_body">Le carnet de notes est constitué d'éléments de note ayant été recueillies depuis le résultat des différentes évaluations dans un espace de cours. </text:p>
      <text:p text:style-name="Text_20_body">Il permet de les visualiser, les modifier mais également de les organiser en catégories, en enfin d’effectuer les calculs totaux de diverses manières. </text:p>
      <text:p text:style-name="Text_20_body">Pour y accéder depuis l'affichage de son espace de cours, il suffit de cliquer dans le menu horizontal en haut de l'espace de cours sur <text:span text:style-name="Strong_20_Emphasis">notes</text:span>.</text:p>
      <text:p text:style-name="Horizontal_20_Line"/>
      <text:p text:style-name="Text_20_body"><draw:frame draw:style-name="media" draw:name="0" text:anchor-type="as-char" draw:z-index="0" svg:width="39.158333333333cm" style:rel-width="100%" svg:height="16.271875cm" style:rel-height="scale"><draw:image xlink:href="Pictures/b111d68c94cab273a942bb0baa3eba38.png" xlink:type="simple" xlink:show="embed" xlink:actuate="onLoad"/></draw:frame></text:p>
      <text:p text:style-name="Horizontal_20_Line"/>
      <text:h text:style-name="Heading_20_2" text:outline-level="2"><text:bookmark-start text:name="__RefHeading___affichage_2"/><text:bookmark-start text:name="affichage"/>Affichage<text:bookmark-end text:name="__RefHeading___affichage_2"/><text:bookmark-end text:name="affichage"/></text:h>
      <text:p text:style-name="Text_20_body">L'affichage dans le “rapport de l’évaluateur” est organisé en différentes colonnes :</text:p>
      <text:list text:style-name="Numbering_20_1" text:continue-numbering="false">
        <text:list-item>
          <text:p text:style-name="Numbering_20_1_Content_First"> une colonne pour chaque activité notée</text:p>
        </text:list-item>
        <text:list-item>
          <text:p text:style-name="Numbering_20_1_Content_Last"> une colonne pour la note globale du cours</text:p>
        </text:list-item>
      </text:list>
      <text:p text:style-name="Text_20_body">Ces colonnes peuvent être triées (en cliquant sur les flèches en haut de la colonne). </text:p>
      <text:p text:style-name="Text_20_body">On peut choisir les activités qui entrent en compte dans le calcul de la note globale du cours : voir <text:a xlink:type="simple" xlink:href="https://pedagowiki.unicaen.fr/doku.php?id=moodle4:modifier_le_calcul_de_la_note_du_cours" text:style-name="Internet_20_link" text:visited-style-name="Visited_20_Internet_20_Link">Modifier le calcul de la note du cours</text:a><text:a xlink:type="simple" xlink:href="https://pedagowiki.unicaen.fr/doku.php?id=moodle4:modifier_le_calcul_de_la_note_du_cours" text:style-name="Internet_20_link" text:visited-style-name="Visited_20_Internet_20_Link">Configurer le calcul de la note du cours</text:a>
L'affichage des notes de chaque activité est tributaire des réglages réalisés dans les activités concernées.</text:p>
      <text:list text:style-name="List_20_1" text:continue-numbering="false">
        <text:list-item>
          <text:p text:style-name="List_20_1_Content_First"> Si par exemple une activité est réglée pour la que la note obtenue soit la moyenne des tentatives, ce sera la moyenne qui sera affichée pour cette activité. </text:p>
        </text:list-item>
        <text:list-item>
          <text:p text:style-name="List_20_1_Content_Last"> Si l'activité est réglée pour ne prendre en compte que la note la plus haute des tentatives, seule la note la plus haute remontera dans le carnet de notes</text:p>
        </text:list-item>
      </text:list>
      <text:p text:style-name="Text_20_body">Voir le tutoriel <text:a xlink:type="simple" xlink:href="https://pedagowiki.unicaen.fr/doku.php?id=moodle:test:parametrages#volet_notes" text:style-name="Internet_20_link" text:visited-style-name="Visited_20_Internet_20_Link">Découvrir les principaux paramétrages avancés d'un test</text:a>.</text:p>
      <text:p text:style-name="Text_20_body">Plusieurs options d'affichage sont disponibles :</text:p>
      <text:p text:style-name="Text_20_body"><draw:frame draw:style-name="media" draw:name="1" text:anchor-type="as-char" draw:z-index="1" svg:width="15.875cm" style:rel-width="100%" svg:height="13.365276035132cm" style:rel-height="scale"><draw:image xlink:href="Pictures/d261fc0d082953b691cfc0c612d3610c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2" text:anchor-type="as-char" draw:z-index="2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utoriel vidéo “Prise en main du carnet de notes”  <text:a xlink:type="simple" xlink:href="https://www.youtube.com/watch?v=ZR4AvpD3bVA" text:style-name="Internet_20_link" text:visited-style-name="Visited_20_Internet_20_Link">https://www.youtube.com/watch?v=ZR4AvpD3bVA</text:a>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3" text:anchor-type="as-char" draw:z-index="3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Pour plus de détails sur le carnet de notes, visiter la documentation Moodle à ce sujet : <text:a xlink:type="simple" xlink:href="https://docs.moodle.org/3x/fr/Carnet_de_notes" text:style-name="Internet_20_link" text:visited-style-name="Visited_20_Internet_20_Link">https://docs.moodle.org/3x/fr/Carnet_de_notes</text:a>  </text:p>
          </table:table-cell>
        </table:table-row>
      </table:table>
      <text:h text:style-name="Heading_20_3" text:outline-level="3"><text:bookmark-start text:name="__RefHeading___non_remontee_d_une_note_dans_le_carnet_de_notes_3"/><text:bookmark-start text:name="non_remontee_d_une_note_dans_le_carnet_de_notes"/>Non remontée d'une note dans le carnet de notes<text:bookmark-end text:name="__RefHeading___non_remontee_d_une_note_dans_le_carnet_de_notes_3"/><text:bookmark-end text:name="non_remontee_d_une_note_dans_le_carnet_de_notes"/></text:h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4" text:anchor-type="as-char" draw:z-index="4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Au cas où les notes d'un étudiant ne seraient pas remontées dans le carnet de notes (alors qu'il a bien reçu une note dans une activité donnée), il faut d’abord :</text:p>
            <text:list text:style-name="Numbering_20_1" text:continue-numbering="false">
              <text:list-item>
                <text:p text:style-name="Numbering_20_1_Content_First"> Vérifier la cause (par exemple le compte de l'étudiant pourrait avoir été désactivé puis réactivé…etc)</text:p>
              </text:list-item>
              <text:list-item>
                <text:p text:style-name="Numbering_20_1_Content_Last"> Effectuer un recalcul global pour l'activité en question, ce qui aura pour conséquence de faire remonter la note.</text:p>
              </text:list-item>
            </text:list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26:39</meta:creation-date>
    <dc:creator>Generated</dc:creator>
    <dc:date>2026-09-17T14::26:39</dc:date>
    <dc:language>en-US</dc:language>
    <meta:editing-cycles>1</meta:editing-cycles>
    <meta:editing-duration>PT0S</meta:editing-duration>
    <dc:title>moodle4:carnet_de_notes</dc:title>
  </office:meta>
</office:document-meta>
</file>