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400644710b50c75a33e1176ad80df43.png"/>
  <manifest:file-entry manifest:media-type="image/png" manifest:full-path="Pictures/5ad24ea9cfd131c7a217923eae44fdf2.png"/>
  <manifest:file-entry manifest:media-type="image/png" manifest:full-path="Pictures/2ea1e01e19d8f700aab10df7438e238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4:cacher_notes"/><text:bookmark-start text:name="__RefHeading___cacher_les_notes_aux_etudiants_1"/><text:bookmark-start text:name="cacher_les_notes_aux_etudiants"/>Cacher  les notes aux étudiants<text:bookmark-end text:name="__RefHeading___cacher_les_notes_aux_etudiants_1"/><text:bookmark-end text:name="cacher_les_notes_aux_etudiants"/></text:h>
      <text:p text:style-name="Text_20_body">Il est possible si on souhaite par exemple cacher temporairement aux étudiants, les notes obtenues pour une activité pour laquelle une note est attendue (devoir ou test par exemple), de les désactiver dans le carnet de notes.</text:p>
      <text:p text:style-name="Text_20_body">Pour ce faire on peut s'y prendre de deux manières.</text:p>
      <text:h text:style-name="Heading_20_2" text:outline-level="2"><text:bookmark-start text:name="__RefHeading___premiere_methode_2"/><text:bookmark-start text:name="premiere_methode"/>Première méthode<text:bookmark-end text:name="__RefHeading___premiere_methode_2"/><text:bookmark-end text:name="premiere_methode"/></text:h>
      <text:p text:style-name="Text_20_body">La première méthode consiste à aller masquer ces notes directement dans le carnet de notes. </text:p>
      <text:p text:style-name="Text_20_body">Pour ce faire, il faut:</text:p>
      <text:list text:style-name="Numbering_20_1" text:continue-numbering="false">
        <text:list-item>
          <text:p text:style-name="Numbering_20_1_Content_First"> Se placer au niveau du menu de navigation secondaire et cliquer sur notes.</text:p>
        </text:list-item>
        <text:list-item>
          <text:p text:style-name="Numbering_20_1_Content"> Ensuite dans rapport de l'évaluateur, cliquer sur configuration du carnet de notes.</text:p>
        </text:list-item>
        <text:list-item>
          <text:p text:style-name="Numbering_20_1_Content_Last"> Enfin sélectionner l'activité dont on souhaite cacher la note et puis cliquer dans le menu déroulant, sur cacher.</text:p>
        </text:list-item>
      </text:list>
      <text:p text:style-name="Text_20_body"><draw:frame draw:style-name="mediacenter" draw:name="0" text:anchor-type="paragraph" draw:z-index="0" svg:width="50.694166666667cm" style:rel-width="100%" svg:height="24.526875cm" style:rel-height="scale"><draw:image xlink:href="Pictures/7400644710b50c75a33e1176ad80df43.png" xlink:type="simple" xlink:show="embed" xlink:actuate="onLoad"/></draw:frame></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1" text:anchor-type="as-char" draw:z-index="1"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On utilise cette méthode quand on souhaite cacher définitivement la note d’une activité; par exemple une activité dont na note ne rentre pas en compte dans l’évaluation de l'ensemble du cours .</text:p>
          </table:table-cell>
        </table:table-row>
      </table:table>
      <text:h text:style-name="Heading_20_2" text:outline-level="2"><text:bookmark-start text:name="__RefHeading___seconde_methode_3"/><text:bookmark-start text:name="seconde_methode"/>Seconde méthode<text:bookmark-end text:name="__RefHeading___seconde_methode_3"/><text:bookmark-end text:name="seconde_methode"/></text:h>
      <text:p text:style-name="Text_20_body">La seconde méthode consiste à cacher le devoir aux étudiants</text:p>
      <text:p text:style-name="Text_20_body">Pur ce faire, il faut, après avoir activé le mode édition :</text:p>
      <text:list text:style-name="Numbering_20_1" text:continue-numbering="false">
        <text:list-item>
          <text:p text:style-name="Numbering_20_1_Content_First"> Cliquer à droite de l'activité dont on souhaite cacher la note, sur modifier.</text:p>
        </text:list-item>
        <text:list-item>
          <text:p text:style-name="Numbering_20_1_Content_Last"> Cliquer ensuite dans le menu déroulant, sur cacher.</text:p>
        </text:list-item>
      </text:list>
      <text:p text:style-name="Text_20_body"><draw:frame draw:style-name="mediacenter" draw:name="2" text:anchor-type="paragraph" draw:z-index="2" svg:width="40.772291666667cm" style:rel-width="100%" svg:height="21.378333333333cm" style:rel-height="scale"><draw:image xlink:href="Pictures/2ea1e01e19d8f700aab10df7438e238e.png" xlink:type="simple" xlink:show="embed" xlink:actuate="onLoad"/></draw:frame></text:p>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3" text:anchor-type="as-char" draw:z-index="3" svg:width="1.27cm" svg:height="1.27cm"><draw:image xlink:href="Pictures/5ad24ea9cfd131c7a217923eae44fdf2.png" xlink:type="simple" xlink:show="embed" xlink:actuate="onLoad"/></draw:frame></text:p>
          </table:table-cell>
          <table:table-cell office:value-type="string" table:style-name="PluginODTAutoStyle_TableCell_9">
            <text:p text:style-name="PluginODTAutoStyle_Paragraph_10">On utilise cette seconde méthode quand on souhaite cacher temporairement la note d’une activité; par exemple pendant la correction du travail des étudiants, on cache l'activité, ce qui a pour conséquence de cacher les notes pendant leur saisie ou leur calcul. Une fois le devoir rendu accessible, les notes s'afficheront bien dans le carnet de notes.</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2::35:20</meta:creation-date>
    <dc:creator>Generated</dc:creator>
    <dc:date>2026-09-16T02::35:20</dc:date>
    <dc:language>en-US</dc:language>
    <meta:editing-cycles>1</meta:editing-cycles>
    <meta:editing-duration>PT0S</meta:editing-duration>
    <dc:title>moodle4:cacher_notes</dc:title>
  </office:meta>
</office:document-meta>
</file>