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78842d350972447bea001f0c495ded9.png"/>
  <manifest:file-entry manifest:media-type="image/png" manifest:full-path="Pictures/3270eaec5ab57027ea99df270bc318b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blocs"/><text:bookmark-start text:name="__RefHeading___reinitialiser_manuellement_une_activite_1"/><text:bookmark-start text:name="reinitialiser_manuellement_une_activite"/>Réinitialiser manuellement une activité<text:bookmark-end text:name="__RefHeading___reinitialiser_manuellement_une_activite_1"/><text:bookmark-end text:name="reinitialiser_manuellement_une_activite"/></text:h>
      <text:p text:style-name="Text_20_body">Si vous souhaitez réutiliser une activité non réinitialisée, deux méthodes sont possibles :</text:p>
      <text:p text:style-name="Text_20_body">Vous pouvez dupliquer l'activité elle-même, en modifiant ensuite ses paramètres :</text:p>
      <text:p text:style-name="Horizontal_20_Line"/>
      <text:p text:style-name="Text_20_body">Vous pouvez également réinitialiser toutes les activités de même types en une seule manipulation. Tout en haut de l'espace cours, cliquez sur “plus”, “réutilisation de cours”, puis sur “réinitialiser” /</text:p>
      <text:p text:style-name="Preformatted_20_Text">{{:moodle4:pasted:20240301-150605.png}}</text:p>
      <text:p text:style-name="Text_20_body"><draw:frame draw:style-name="medialeft" draw:name="0" text:anchor-type="paragraph" draw:z-index="0" svg:width="6.3235416666667cm" svg:height="7.2760416666667cm"><draw:image xlink:href="Pictures/a78842d350972447bea001f0c495ded9.png" xlink:type="simple" xlink:show="embed" xlink:actuate="onLoad"/></draw:frame></text:p>
      <text:p text:style-name="Horizontal_20_Line"/>
      <text:p text:style-name="Text_20_body">Vous pourrez alors sélectionner les activités que vous souhaitez réinitialiser, par exemple : tous les devoirs, ou tous les groupes, etc. 
Cette option est idéale pour une réinitialisation “en lot” d'un type même d'activité. </text:p>
      <text:p text:style-name="Text_20_body"><draw:frame draw:style-name="medialeft" draw:name="1" text:anchor-type="paragraph" draw:z-index="1" svg:width="25.479375cm" style:rel-width="100%" svg:height="18.25625cm" style:rel-height="scale"><draw:image xlink:href="Pictures/3270eaec5ab57027ea99df270bc318b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9::32:26</meta:creation-date>
    <dc:creator>Generated</dc:creator>
    <dc:date>2026-09-17T09::32:26</dc:date>
    <dc:language>en-US</dc:language>
    <meta:editing-cycles>1</meta:editing-cycles>
    <meta:editing-duration>PT0S</meta:editing-duration>
    <dc:title>moodle4:blocs</dc:title>
  </office:meta>
</office:document-meta>
</file>