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521c66d9c3e6a02aee8ac05accd1ccc.png"/>
  <manifest:file-entry manifest:media-type="image/png" manifest:full-path="Pictures/cadc200d162b0303bb29d6daa987db4a.png"/>
  <manifest:file-entry manifest:media-type="image/png" manifest:full-path="Pictures/eb71d37a9b915be56766be9d2d914fd1.png"/>
  <manifest:file-entry manifest:media-type="image/png" manifest:full-path="Pictures/2713dba92cd323e74694940cbfa72f80.png"/>
  <manifest:file-entry manifest:media-type="image/png" manifest:full-path="Pictures/9ddb091c403655014e647015114d4e25.png"/>
  <manifest:file-entry manifest:media-type="image/png" manifest:full-path="Pictures/b41e3653a1764df5e4bebfbf1be48e7a.png"/>
  <manifest:file-entry manifest:media-type="image/png" manifest:full-path="Pictures/6f499ee57006f3d35ee6b5c5a07a2693.png"/>
  <manifest:file-entry manifest:media-type="image/png" manifest:full-path="Pictures/451147cbab1ab28f073c5a163e854aeb.png"/>
  <manifest:file-entry manifest:media-type="image/png" manifest:full-path="Pictures/db01a876b0336c626ff8595f82bc840a.png"/>
  <manifest:file-entry manifest:media-type="image/png" manifest:full-path="Pictures/7d99aa20d629ccb539ad617ff94bd7e6.png"/>
  <manifest:file-entry manifest:media-type="image/png" manifest:full-path="Pictures/9d98df93c060e7741f31d866f0b00504.png"/>
  <manifest:file-entry manifest:media-type="image/png" manifest:full-path="Pictures/fc61bacaeebbe041c43390bbd3b5a90b.png"/>
  <manifest:file-entry manifest:media-type="image/png" manifest:full-path="Pictures/0e712d7d55d412913428b51edbac0381.png"/>
  <manifest:file-entry manifest:media-type="image/png" manifest:full-path="Pictures/65dff44f94b08bf14a5452a6a744ac47.png"/>
  <manifest:file-entry manifest:media-type="image/png" manifest:full-path="Pictures/73ff800ee42c1a375a6ff21954d18774.png"/>
  <manifest:file-entry manifest:media-type="image/png" manifest:full-path="Pictures/0f5b5f6124202cdaa52e5c3a1375e980.png"/>
  <manifest:file-entry manifest:media-type="image/png" manifest:full-path="Pictures/10dcec2cd1e752625721e257ccd5b984.png"/>
  <manifest:file-entry manifest:media-type="image/png" manifest:full-path="Pictures/39b08789dea6b70670411ab565f970a5.png"/>
  <manifest:file-entry manifest:media-type="image/png" manifest:full-path="Pictures/c3d5a623fb78784a51e4d1e49958e2ba.png"/>
  <manifest:file-entry manifest:media-type="image/png" manifest:full-path="Pictures/6be45808f99580dacce5bd0138485518.png"/>
  <manifest:file-entry manifest:media-type="image/png" manifest:full-path="Pictures/342d78dc39d55018f279bc2494ccea18.png"/>
  <manifest:file-entry manifest:media-type="image/png" manifest:full-path="Pictures/d6253366b82577367325700bbf711b2f.png"/>
  <manifest:file-entry manifest:media-type="image/png" manifest:full-path="Pictures/603b26824be0be97c28cb200ce4b7f12.png"/>
  <manifest:file-entry manifest:media-type="image/png" manifest:full-path="Pictures/e43433f345bec392d9d96164cacf1ad5.png"/>
  <manifest:file-entry manifest:media-type="image/png" manifest:full-path="Pictures/17a8427890aa69fb898d412a1019f294.png"/>
  <manifest:file-entry manifest:media-type="image/png" manifest:full-path="Pictures/37973cfef3f9c8fc80df606e954a4dd0.png"/>
  <manifest:file-entry manifest:media-type="image/png" manifest:full-path="Pictures/482c7188e5d592500f6b69653404d687.png"/>
  <manifest:file-entry manifest:media-type="image/png" manifest:full-path="Pictures/cd039ac638e9f198833edf8d9219e130.png"/>
  <manifest:file-entry manifest:media-type="image/png" manifest:full-path="Pictures/f407204f3806a78d6493cf1a2c7ce597.png"/>
  <manifest:file-entry manifest:media-type="image/png" manifest:full-path="Pictures/8e066ec83a2a35f038b3a19fbb047a2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atelier:atelier_phase_remise"/><text:bookmark-start text:name="__RefHeading___phase_de_remise_1"/><text:bookmark-start text:name="phase_de_remise"/>Phase de remise<text:bookmark-end text:name="__RefHeading___phase_de_remise_1"/><text:bookmark-end text:name="phase_de_remise"/></text:h>
      <text:p text:style-name="Text_20_body">Au début de la phase de remise, voici comment s’affiche le tableau des phases :
<draw:frame draw:style-name="mediacenter" draw:name="0" text:anchor-type="paragraph" draw:z-index="0" svg:width="10.054166666667cm" svg:height="9.0752083333333cm"><draw:image xlink:href="Pictures/6521c66d9c3e6a02aee8ac05accd1ccc.png" xlink:type="simple" xlink:show="embed" xlink:actuate="onLoad"/></draw:frame></text:p>
      <text:p text:style-name="Text_20_body">Vous constatez que la colonne « Phase de remise » est maintenant sur fond vert. 
La ligne « Attribuer les travaux » vous indique :</text:p>
      <text:list text:style-name="List_20_1" text:continue-numbering="false">
        <text:list-item>
          <text:p text:style-name="List_20_1_Content_First"> <draw:frame draw:style-name="media" draw:name="1" text:anchor-type="as-char" draw:z-index="1" svg:width="0.60854166666667cm" svg:height="0.60854166666667cm"><draw:image xlink:href="Pictures/cadc200d162b0303bb29d6daa987db4a.png" xlink:type="simple" xlink:show="embed" xlink:actuate="onLoad"/></draw:frame> Le nombre de travaux attendus, c’est-à-dire le nombre d’étudiants devant déposer un travail.</text:p>
        </text:list-item>
        <text:list-item>
          <text:p text:style-name="List_20_1_Content"> <draw:frame draw:style-name="media" draw:name="2" text:anchor-type="as-char" draw:z-index="2" svg:width="0.60854166666667cm" svg:height="0.60854166666667cm"><draw:image xlink:href="Pictures/eb71d37a9b915be56766be9d2d914fd1.png" xlink:type="simple" xlink:show="embed" xlink:actuate="onLoad"/></draw:frame> Le nombre de travaux remis, en d’autres termes le nombre d’étudiants ayant déjà remis leur travail.</text:p>
        </text:list-item>
        <text:list-item>
          <text:p text:style-name="List_20_1_Content_Last"> <draw:frame draw:style-name="media" draw:name="3" text:anchor-type="as-char" draw:z-index="3" svg:width="0.60854166666667cm" svg:height="0.60854166666667cm"><draw:image xlink:href="Pictures/2713dba92cd323e74694940cbfa72f80.png" xlink:type="simple" xlink:show="embed" xlink:actuate="onLoad"/></draw:frame> Le nombre de travaux à attribuer avant de passer à la phase d’évaluation des travaux.</text:p>
        </text:list-item>
      </text:list>
      <text:p text:style-name="Text_20_body">Quatre icônes représentant &lt;i&gt; encerclée vous renseignent ou vous alertent sur :</text:p>
      <text:list text:style-name="List_20_1" text:continue-numbering="false">
        <text:list-item>
          <text:p text:style-name="List_20_1_Content_First"> <draw:frame draw:style-name="media" draw:name="4" text:anchor-type="as-char" draw:z-index="4" svg:width="0.60854166666667cm" svg:height="0.60854166666667cm"><draw:image xlink:href="Pictures/9ddb091c403655014e647015114d4e25.png" xlink:type="simple" xlink:show="embed" xlink:actuate="onLoad"/></draw:frame> Le fait que tous les étudiants n’ont pas encore remis leur travail – « Au moins un participant n’a pas encore remis son travail ». Il faut éviter de passer à la phase d’évaluation si vous attendez que certains étudiants déposent leur travail.</text:p>
        </text:list-item>
        <text:list-item>
          <text:p text:style-name="List_20_1_Content"> <draw:frame draw:style-name="media" draw:name="5" text:anchor-type="as-char" draw:z-index="5" svg:width="0.60854166666667cm" svg:height="0.62952586206897cm"><draw:image xlink:href="Pictures/b41e3653a1764df5e4bebfbf1be48e7a.png" xlink:type="simple" xlink:show="embed" xlink:actuate="onLoad"/></draw:frame> La date et l’heure à partir de laquelle les étudiants sont autorisés à remettre leur travail – « Ouvert pour la remise des travaux dès le X, X ».</text:p>
        </text:list-item>
        <text:list-item>
          <text:p text:style-name="List_20_1_Content"> <draw:frame draw:style-name="media" draw:name="6" text:anchor-type="as-char" draw:z-index="6" svg:width="0.60854166666667cm" svg:height="0.60854166666667cm"><draw:image xlink:href="Pictures/6f499ee57006f3d35ee6b5c5a07a2693.png" xlink:type="simple" xlink:show="embed" xlink:actuate="onLoad"/></draw:frame> La date et l’heure jusqu’à laquelle les étudiants sont autorisés à remettre leur travail – « Délai de remise des travaux : X, X ».</text:p>
        </text:list-item>
        <text:list-item>
          <text:p text:style-name="List_20_1_Content_Last"> <draw:frame draw:style-name="media" draw:name="7" text:anchor-type="as-char" draw:z-index="7" svg:width="0.60854166666667cm" svg:height="0.60854166666667cm"><draw:image xlink:href="Pictures/451147cbab1ab28f073c5a163e854aeb.png" xlink:type="simple" xlink:show="embed" xlink:actuate="onLoad"/></draw:frame> Le fait que vous n’êtes pas concerné par les échéances de remise des travaux – « Les restrictions de temps ne s’appliquent pas à vous ».</text:p>
        </text:list-item>
      </text:list>
      <text:p text:style-name="Text_20_body"> 
En bas de la page se trouve le « Rapport de remise de l’atelier » avec la liste des étudiants qui doivent remettre un travail. Ce tableau s’actualise tout au long de la phase de remise et vous permet de repérer quels étudiants ont remis leur travail et ceux qui ne l’ont pas encore fait.
<draw:frame draw:style-name="mediacenter" draw:name="8" text:anchor-type="paragraph" draw:z-index="8" svg:width="33.284583333333cm" style:rel-width="100%" svg:height="12.250208333333cm" style:rel-height="scale"><draw:image xlink:href="Pictures/db01a876b0336c626ff8595f82bc840a.png" xlink:type="simple" xlink:show="embed" xlink:actuate="onLoad"/></draw:frame></text:p>
      <text:h text:style-name="Heading_20_2" text:outline-level="2"><text:bookmark-start text:name="__RefHeading___attribuer_les_travaux_2"/><text:bookmark-start text:name="attribuer_les_travaux"/>Attribuer les travaux<text:bookmark-end text:name="__RefHeading___attribuer_les_travaux_2"/><text:bookmark-end text:name="attribuer_les_travaux"/></text:h>
      <text:p text:style-name="Text_20_body">Lorsque la date et l’heure de remise des travaux sont dépassées ou que tous les étudiants ont déposé leur travail, cliquez sur « Attribuer les travaux ».
<draw:frame draw:style-name="mediacenter" draw:name="9" text:anchor-type="paragraph" draw:z-index="9" svg:width="18.785416666667cm" style:rel-width="100%" svg:height="8.493125cm" style:rel-height="scale"><draw:image xlink:href="Pictures/7d99aa20d629ccb539ad617ff94bd7e6.png" xlink:type="simple" xlink:show="embed" xlink:actuate="onLoad"/></draw:frame></text:p>
      <text:h text:style-name="Heading_20_2" text:outline-level="2"><text:bookmark-start text:name="__RefHeading___proceder_a_une_attribution_aleatoire_3"/><text:bookmark-start text:name="proceder_a_une_attribution_aleatoire"/>Procéder à une attribution aléatoire<text:bookmark-end text:name="__RefHeading___proceder_a_une_attribution_aleatoire_3"/><text:bookmark-end text:name="proceder_a_une_attribution_aleatoire"/></text:h>
      <text:p text:style-name="Text_20_body">Sur la nouvelle page, sélectionnez “Attribution aléatoire” dans la liste déroulante située sous “Choisir un élément”.
<draw:frame draw:style-name="mediacenter" draw:name="10" text:anchor-type="paragraph" draw:z-index="10" svg:width="20.452291666667cm" style:rel-width="100%" svg:height="4.8947916666667cm" style:rel-height="scale"><draw:image xlink:href="Pictures/9d98df93c060e7741f31d866f0b00504.png" xlink:type="simple" xlink:show="embed" xlink:actuate="onLoad"/></draw:frame></text:p>
      <text:p text:style-name="Horizontal_20_Line"/>
      <text:p text:style-name="Text_20_body">Pour le paramètre « Nombre d’évaluations », sélectionnez le nombre de travaux que devra évaluer chaque étudiant – « par travail remis » – ou combien de fois chaque travail sera évalué – « par évaluateur » – dans les menus déroulants prévus à cet effet.
<draw:frame draw:style-name="mediacenter" draw:name="11" text:anchor-type="paragraph" draw:z-index="11" svg:width="25.24125cm" style:rel-width="100%" svg:height="10.265833333333cm" style:rel-height="scale"><draw:image xlink:href="Pictures/fc61bacaeebbe041c43390bbd3b5a90b.png" xlink:type="simple" xlink:show="embed" xlink:actuate="onLoad"/></draw:frame></text:p>
      <text:p text:style-name="Horizontal_20_Line"/>
      <text:p text:style-name="Text_20_body">Pour permettre aux étudiants qui n’ont pas participé à la phase de remise d’évaluer les travaux de leurs pairs, cochez la case « Les participants peuvent évaluer sans avoir remis de travail ». Attention : afin d’éviter que des étudiants ne soient pas évalués, il vaut mieux laisser cette option décochée.</text:p>
      <text:p text:style-name="Text_20_body">Cochez la case « Ajouter les auto-évaluations » pour que chaque étudiant évalue son travail en plus de ceux de ses pairs.</text:p>
      <text:p text:style-name="Text_20_body">Validez l’attribution des travaux en cliquant sur le bouton gris « Enregister ».
<draw:frame draw:style-name="mediacenter" draw:name="12" text:anchor-type="paragraph" draw:z-index="12" svg:width="25.135416666667cm" style:rel-width="100%" svg:height="10.689166666667cm" style:rel-height="scale"><draw:image xlink:href="Pictures/0e712d7d55d412913428b51edbac0381.png" xlink:type="simple" xlink:show="embed" xlink:actuate="onLoad"/></draw:frame></text:p>
      <text:p text:style-name="Horizontal_20_Line"/>
      <text:p text:style-name="Text_20_body">Constatez que les travaux ont bien été distribués aux étudiants en regardant le bandeau vert « Attribution effectuée ». Le bandeau bleu indique quant à lui combien de travaux ont été attribués pour chaque étudiant : « X relecture(s) par X ».
<draw:frame draw:style-name="mediacenter" draw:name="13" text:anchor-type="paragraph" draw:z-index="13" svg:width="8.2020833333333cm" svg:height="2.9633333333333cm"><draw:image xlink:href="Pictures/65dff44f94b08bf14a5452a6a744ac47.png" xlink:type="simple" xlink:show="embed" xlink:actuate="onLoad"/></draw:frame></text:p>
      <text:p text:style-name="Horizontal_20_Line"/>
      <text:p text:style-name="Text_20_body">Faites défiler la page et cliquez sur le bouton gris « Continuer ».
<draw:frame draw:style-name="mediacenter" draw:name="14" text:anchor-type="paragraph" draw:z-index="14" svg:width="24.950208333333cm" style:rel-width="100%" svg:height="9.68375cm" style:rel-height="scale"><draw:image xlink:href="Pictures/73ff800ee42c1a375a6ff21954d18774.png" xlink:type="simple" xlink:show="embed" xlink:actuate="onLoad"/></draw:frame></text:p>
      <text:p text:style-name="Horizontal_20_Line"/>
      <text:p text:style-name="Text_20_body">Pour revenir au tableau des phases, défilez vers le haut la page, jusqu'au fil d'Ariane et cliquez sur l’intitulé de votre activité « atelier ».
<draw:frame draw:style-name="mediacenter" draw:name="15" text:anchor-type="paragraph" draw:z-index="15" svg:width="11.059583333333cm" svg:height="1.3229166666667cm"><draw:image xlink:href="Pictures/0f5b5f6124202cdaa52e5c3a1375e980.png" xlink:type="simple" xlink:show="embed" xlink:actuate="onLoad"/></draw:frame></text:p>
      <text:p text:style-name="Horizontal_20_Line"/>
      <text:p text:style-name="Text_20_body">De retour à la page sur laquelle se trouve le tableau des phases, constatez que le nombre de nombre de travaux « à attribuer » est « 0 ».
<draw:frame draw:style-name="mediacenter" draw:name="16" text:anchor-type="paragraph" draw:z-index="16" svg:width="18.57375cm" style:rel-width="100%" svg:height="8.3872916666667cm" style:rel-height="scale"><draw:image xlink:href="Pictures/10dcec2cd1e752625721e257ccd5b984.png" xlink:type="simple" xlink:show="embed" xlink:actuate="onLoad"/></draw:frame></text:p>
      <text:h text:style-name="Heading_20_2" text:outline-level="2"><text:bookmark-start text:name="__RefHeading___proceder_a_une_attribution_programmee_4"/><text:bookmark-start text:name="proceder_a_une_attribution_programmee"/>Procéder à une attribution programmée<text:bookmark-end text:name="__RefHeading___proceder_a_une_attribution_programmee_4"/><text:bookmark-end text:name="proceder_a_une_attribution_programmee"/></text:h>
      <text:p text:style-name="Text_20_body"><draw:frame draw:style-name="mediacenter" draw:name="17" text:anchor-type="paragraph" draw:z-index="17" svg:width="26.299583333333cm" style:rel-width="100%" svg:height="19.711458333333cm" style:rel-height="scale"><draw:image xlink:href="Pictures/39b08789dea6b70670411ab565f970a5.png" xlink:type="simple" xlink:show="embed" xlink:actuate="onLoad"/></draw:frame>
La différence entre l'attribution aléatoire et l'attribution programmée réside seulement dans le fait que cette dernière s'effectue automatiquement une fois arrivée la date limite de remise des travaux (il est possible de différer le début des évaluations afin de laisser un intervalle après la fin de la remise.). <text:line-break/>
<text:line-break/>
Elle dispose de deux paramètres supplémentaires :</text:p>
      <text:list text:style-name="List_20_1" text:continue-numbering="false">
        <text:list-item>
          <text:p text:style-name="List_20_1_Content_First"> <text:span text:style-name="Strong_20_Emphasis">Réglages d'attribution programmée</text:span> : La case <text:span text:style-name="Emphasis">Attribuer automatiquement les travaux à la fin de la phase de remise</text:span> doit être cochée pour que l'attribution programmée soit activée. <text:line-break/>
<draw:frame draw:style-name="mediacenter" draw:name="18" text:anchor-type="paragraph" draw:z-index="18" svg:width="13.308541666667cm" svg:height="0.82020833333333cm"><draw:image xlink:href="Pictures/c3d5a623fb78784a51e4d1e49958e2ba.png" xlink:type="simple" xlink:show="embed" xlink:actuate="onLoad"/></draw:frame>
</text:p>
        </text:list-item>
        <text:list-item>
          <text:p text:style-name="List_20_1_Content_Last"> <text:span text:style-name="Strong_20_Emphasis">Statut actuel</text:span> : Après avoir activé l'attribution programmée, le statut de celle-ci apparaîtra en lien avec le paramètre <text:span text:style-name="Strong_20_Emphasis">Disponibilité</text:span> de l'atelier (c'est ce dernier paramètre qui permettra de définir éventuellementun intervalle entre la fin de remise et l'attribution des travaux). <text:line-break/>
<draw:frame draw:style-name="mediacenter" draw:name="19" text:anchor-type="paragraph" draw:z-index="19" svg:width="27.701875cm" style:rel-width="100%" svg:height="8.7577083333333cm" style:rel-height="scale"><draw:image xlink:href="Pictures/6be45808f99580dacce5bd0138485518.png" xlink:type="simple" xlink:show="embed" xlink:actuate="onLoad"/></draw:frame>
<draw:frame draw:style-name="mediacenter" draw:name="20" text:anchor-type="paragraph" draw:z-index="20" svg:width="23.151041666667cm" style:rel-width="100%" svg:height="2.4341666666667cm" style:rel-height="scale"><draw:image xlink:href="Pictures/342d78dc39d55018f279bc2494ccea18.png" xlink:type="simple" xlink:show="embed" xlink:actuate="onLoad"/></draw:frame>
</text:p>
        </text:list-item>
      </text:list>
      <text:h text:style-name="Heading_20_2" text:outline-level="2"><text:bookmark-start text:name="__RefHeading___vue_etudiant_lors_de_la_phase_de_remise_5"/><text:bookmark-start text:name="vue_etudiant_lors_de_la_phase_de_remise"/>Vue étudiant lors de la phase de remise<text:bookmark-end text:name="__RefHeading___vue_etudiant_lors_de_la_phase_de_remise_5"/><text:bookmark-end text:name="vue_etudiant_lors_de_la_phase_de_remise"/></text:h>
      <text:p text:style-name="Text_20_body">Comme l'enseignant, l'étudiant voit le tableau des phases et la phase active. Lors de la phase de remise des travaux, l'étudiant voit également les “Instructions pour la remise du travail” ainsi que les travaux exemplaires à évaluer :</text:p>
      <text:p text:style-name="Text_20_body"><draw:frame draw:style-name="mediacenter" draw:name="21" text:anchor-type="paragraph" draw:z-index="21" svg:width="50.00625cm" style:rel-width="100%" svg:height="38.391041666667cm" style:rel-height="scale"><draw:image xlink:href="Pictures/d6253366b82577367325700bbf711b2f.png" xlink:type="simple" xlink:show="embed" xlink:actuate="onLoad"/></draw:frame></text:p>
      <text:h text:style-name="Heading_20_3" text:outline-level="3"><text:bookmark-start text:name="__RefHeading___evaluation_des_exemples_de_travail_6"/><text:bookmark-start text:name="evaluation_des_exemples_de_travail"/>Évaluation des exemples de travail<text:bookmark-end text:name="__RefHeading___evaluation_des_exemples_de_travail_6"/><text:bookmark-end text:name="evaluation_des_exemples_de_travail"/></text:h>
      <text:p text:style-name="Text_20_body">Pour évaluer les exemples de travail, l'étudiant clique sur le bouton gris <text:span text:style-name="Strong_20_Emphasis">“Évaluer”</text:span>, associé à chacun des travaux exemplaires à évaluer.
<draw:frame draw:style-name="mediacenter" draw:name="22" text:anchor-type="paragraph" draw:z-index="22" svg:width="9.9483333333333cm" svg:height="14.9225cm"><draw:image xlink:href="Pictures/603b26824be0be97c28cb200ce4b7f12.png" xlink:type="simple" xlink:show="embed" xlink:actuate="onLoad"/></draw:frame></text:p>
      <text:p text:style-name="Text_20_body">Quand les travaux exemplaires ont été évalués, la ligne “Évaluer les exemples de travail” du tableau des phases est précédée par une icône représentant une <text:span text:style-name="Strong_20_Emphasis">coche verte</text:span>.
<draw:frame draw:style-name="mediacenter" draw:name="23" text:anchor-type="paragraph" draw:z-index="23" svg:width="18.57375cm" style:rel-width="100%" svg:height="6.270625cm" style:rel-height="scale"><draw:image xlink:href="Pictures/e43433f345bec392d9d96164cacf1ad5.png" xlink:type="simple" xlink:show="embed" xlink:actuate="onLoad"/></draw:frame></text:p>
      <text:p text:style-name="Text_20_body">Tant que la phase suivante n'est pas enclenchée, l'étudiant peut <text:span text:style-name="Strong_20_Emphasis">ré-évaluer</text:span> les exemples de travail.
<draw:frame draw:style-name="mediacenter" draw:name="24" text:anchor-type="paragraph" draw:z-index="24" svg:width="9.525cm" svg:height="11.853333333333cm"><draw:image xlink:href="Pictures/17a8427890aa69fb898d412a1019f294.png" xlink:type="simple" xlink:show="embed" xlink:actuate="onLoad"/></draw:frame></text:p>
      <text:h text:style-name="Heading_20_3" text:outline-level="3"><text:bookmark-start text:name="__RefHeading___remise_du_travail_7"/><text:bookmark-start text:name="remise_du_travail"/>Remise du travail<text:bookmark-end text:name="__RefHeading___remise_du_travail_7"/><text:bookmark-end text:name="remise_du_travail"/></text:h>
      <text:p text:style-name="Text_20_body">L'étudiant clique sur le bouton <text:span text:style-name="Strong_20_Emphasis">“Ajouter un travail”</text:span> pour déposer sa production : 
<draw:frame draw:style-name="mediacenter" draw:name="25" text:anchor-type="paragraph" draw:z-index="25" svg:width="9.8425cm" svg:height="12.408958333333cm"><draw:image xlink:href="Pictures/37973cfef3f9c8fc80df606e954a4dd0.png" xlink:type="simple" xlink:show="embed" xlink:actuate="onLoad"/></draw:frame></text:p>
      <text:p text:style-name="Text_20_body">Il peut aussi ajouter son travail en cliquant sur la ligne “Remettre votre travail” du tableau des phases. Il doit ensuite cliquer sur le bouton “Ajouter un travail” pour déposer sa production :</text:p>
      <text:p text:style-name="Text_20_body"><draw:frame draw:style-name="mediacenter" draw:name="26" text:anchor-type="paragraph" draw:z-index="26" svg:width="9.4191666666667cm" svg:height="2.6458333333333cm"><draw:image xlink:href="Pictures/482c7188e5d592500f6b69653404d687.png" xlink:type="simple" xlink:show="embed" xlink:actuate="onLoad"/></draw:frame>
<draw:frame draw:style-name="mediacenter" draw:name="27" text:anchor-type="paragraph" draw:z-index="27" svg:width="39.026041666667cm" style:rel-width="100%" svg:height="15.875cm" style:rel-height="scale"><draw:image xlink:href="Pictures/cd039ac638e9f198833edf8d9219e130.png" xlink:type="simple" xlink:show="embed" xlink:actuate="onLoad"/></draw:frame>
</text:p>
      <text:p text:style-name="Horizontal_20_Line"/>
      <text:p text:style-name="Text_20_body">Sur la nouvelle page, il donne un titre à son travail et le dépose sur la plateforme de formation en ligne en effectuant un glisser-déposer du fichier à ajouter. Il valide la remise en cliquant sur le bouton <text:span text:style-name="Strong_20_Emphasis">“Enregistrer”</text:span> :
<draw:frame draw:style-name="mediacenter" draw:name="28" text:anchor-type="paragraph" draw:z-index="28" svg:width="47.889583333333cm" style:rel-width="100%" svg:height="16.66875cm" style:rel-height="scale"><draw:image xlink:href="Pictures/f407204f3806a78d6493cf1a2c7ce597.png" xlink:type="simple" xlink:show="embed" xlink:actuate="onLoad"/></draw:frame></text:p>
      <text:p text:style-name="Horizontal_20_Line"/>
      <text:p text:style-name="Text_20_body">De retour sur le tableau des phases, l'étudiant constate que la ligne “Remettre votre travail” est maintenant précédée d'une <text:span text:style-name="Strong_20_Emphasis">coche verte</text:span>. Tant que la phase de remise est active, l'étudiant a la possibilité de <text:span text:style-name="Strong_20_Emphasis">“Modifier le travail remis”</text:span> :
<draw:frame draw:style-name="mediacenter" draw:name="29" text:anchor-type="paragraph" draw:z-index="29" svg:width="19.102916666667cm" style:rel-width="100%" svg:height="13.255625cm" style:rel-height="scale"><draw:image xlink:href="Pictures/8e066ec83a2a35f038b3a19fbb047a27.png" xlink:type="simple" xlink:show="embed" xlink:actuate="onLoad"/></draw:frame></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59:44</meta:creation-date>
    <dc:creator>Generated</dc:creator>
    <dc:date>2026-09-17T14::59:44</dc:date>
    <dc:language>en-US</dc:language>
    <meta:editing-cycles>1</meta:editing-cycles>
    <meta:editing-duration>PT0S</meta:editing-duration>
    <dc:title>moodle4:atelier:atelier_phase_remise</dc:title>
  </office:meta>
</office:document-meta>
</file>