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199f095fa83f1174fb71cfe9a2d8f3e.png"/>
  <manifest:file-entry manifest:media-type="image/png" manifest:full-path="Pictures/cadc200d162b0303bb29d6daa987db4a.png"/>
  <manifest:file-entry manifest:media-type="image/png" manifest:full-path="Pictures/eb71d37a9b915be56766be9d2d914fd1.png"/>
  <manifest:file-entry manifest:media-type="image/png" manifest:full-path="Pictures/2713dba92cd323e74694940cbfa72f80.png"/>
  <manifest:file-entry manifest:media-type="image/png" manifest:full-path="Pictures/9ddb091c403655014e647015114d4e25.png"/>
  <manifest:file-entry manifest:media-type="image/png" manifest:full-path="Pictures/b41e3653a1764df5e4bebfbf1be48e7a.png"/>
  <manifest:file-entry manifest:media-type="image/png" manifest:full-path="Pictures/6f499ee57006f3d35ee6b5c5a07a2693.png"/>
  <manifest:file-entry manifest:media-type="image/png" manifest:full-path="Pictures/451147cbab1ab28f073c5a163e854aeb.png"/>
  <manifest:file-entry manifest:media-type="image/png" manifest:full-path="Pictures/8f7d97c2954e1db4a0943f5ffbb94abd.png"/>
  <manifest:file-entry manifest:media-type="image/png" manifest:full-path="Pictures/1f1397a2ca8b6af5ca88a3f2c1919de9.png"/>
  <manifest:file-entry manifest:media-type="image/png" manifest:full-path="Pictures/b75dfd3d97a03da94d30490e2bda40fe.png"/>
  <manifest:file-entry manifest:media-type="image/png" manifest:full-path="Pictures/e70890294e42cb21c16735f5af59994c.png"/>
  <manifest:file-entry manifest:media-type="image/png" manifest:full-path="Pictures/bb884a12ceffb61b568d5cc5cc6e878b.png"/>
  <manifest:file-entry manifest:media-type="image/png" manifest:full-path="Pictures/8041eed06622f56a4ffe8cff8b49baca.png"/>
  <manifest:file-entry manifest:media-type="image/png" manifest:full-path="Pictures/8cffdd2768baa01d4bb83c99351c085d.png"/>
  <manifest:file-entry manifest:media-type="image/png" manifest:full-path="Pictures/c632cad374b725c57b8987f90340ce3b.png"/>
  <manifest:file-entry manifest:media-type="image/png" manifest:full-path="Pictures/68c78056ec612186298cdd39182028fd.png"/>
  <manifest:file-entry manifest:media-type="image/png" manifest:full-path="Pictures/a0ede5c251410d69133966989e27006b.png"/>
  <manifest:file-entry manifest:media-type="image/png" manifest:full-path="Pictures/c69e9e04b11a68c196cc3f97b4e4c489.png"/>
  <manifest:file-entry manifest:media-type="image/png" manifest:full-path="Pictures/6114c8f7c2c66691cd881fae85247b38.png"/>
  <manifest:file-entry manifest:media-type="image/png" manifest:full-path="Pictures/75014e81afa56a04361c7704c8517040.png"/>
  <manifest:file-entry manifest:media-type="image/png" manifest:full-path="Pictures/f03719604c68e6bbafd861fbc1c70a8c.png"/>
  <manifest:file-entry manifest:media-type="image/png" manifest:full-path="Pictures/acdb118406c379010bd3f4ec6ae048e3.png"/>
  <manifest:file-entry manifest:media-type="image/png" manifest:full-path="Pictures/7c7d29280e93d5edfcc70c58fb3ad7b8.png"/>
  <manifest:file-entry manifest:media-type="image/png" manifest:full-path="Pictures/e9689744000fc1b0a1fb138b4992d244.png"/>
  <manifest:file-entry manifest:media-type="image/png" manifest:full-path="Pictures/7a58cf24bdc8f9d38a18e9eea115a0d5.png"/>
  <manifest:file-entry manifest:media-type="image/png" manifest:full-path="Pictures/426242141ec14f84a630edf33c73b873.png"/>
  <manifest:file-entry manifest:media-type="image/png" manifest:full-path="Pictures/5a455b2d1d516a4f6711807741e17f8c.png"/>
  <manifest:file-entry manifest:media-type="image/png" manifest:full-path="Pictures/66740e49bc399a7ebe3752d8025e7dda.png"/>
  <manifest:file-entry manifest:media-type="image/png" manifest:full-path="Pictures/525172ce59e43b9e45eec1e987fb60c6.png"/>
  <manifest:file-entry manifest:media-type="image/png" manifest:full-path="Pictures/c6d7b5eb64cd0179b6b9a3f906ebece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4:atelier:atelier_phase_evaluation"/><text:bookmark-start text:name="__RefHeading___phase_d_evaluation_1"/><text:bookmark-start text:name="phase_d_evaluation"/>Phase d'évaluation<text:bookmark-end text:name="__RefHeading___phase_d_evaluation_1"/><text:bookmark-end text:name="phase_d_evaluation"/></text:h>
      <text:p text:style-name="Text_20_body">Au début de la phase d’évaluation, voici comment s’affiche le tableau des phases :
<draw:frame draw:style-name="mediacenter" draw:name="0" text:anchor-type="paragraph" draw:z-index="0" svg:width="8.4666666666667cm" svg:height="7.14375cm"><draw:image xlink:href="Pictures/d199f095fa83f1174fb71cfe9a2d8f3e.png" xlink:type="simple" xlink:show="embed" xlink:actuate="onLoad"/></draw:frame>
Vous constatez que la colonne <text:span text:style-name="Strong_20_Emphasis">« Phase d’évaluation »</text:span> est maintenant sur fond vert. 
Trois icônes représentant &lt;i&gt; encerclée vous renseignent sur :</text:p>
      <text:list text:style-name="List_20_1" text:continue-numbering="false">
        <text:list-item>
          <text:p text:style-name="List_20_1_Content_First"> <draw:frame draw:style-name="media" draw:name="1" text:anchor-type="as-char" draw:z-index="1" svg:width="0.60854166666667cm" svg:height="0.60854166666667cm"><draw:image xlink:href="Pictures/cadc200d162b0303bb29d6daa987db4a.png" xlink:type="simple" xlink:show="embed" xlink:actuate="onLoad"/></draw:frame> La date et l’heure à partir de laquelle les étudiants sont autorisés à évaluer le travail de leurs pairs – « Ouvert pour évaluation dès le X, X ».</text:p>
        </text:list-item>
        <text:list-item>
          <text:p text:style-name="List_20_1_Content"> <draw:frame draw:style-name="media" draw:name="2" text:anchor-type="as-char" draw:z-index="2" svg:width="0.60854166666667cm" svg:height="0.60854166666667cm"><draw:image xlink:href="Pictures/eb71d37a9b915be56766be9d2d914fd1.png" xlink:type="simple" xlink:show="embed" xlink:actuate="onLoad"/></draw:frame> La date et l’heure jusqu’à laquelle les étudiants sont autorisés à évaluer le travail de leurs pairs – « Délai d’évaluation : X, X ».</text:p>
        </text:list-item>
        <text:list-item>
          <text:p text:style-name="List_20_1_Content_Last"> <draw:frame draw:style-name="media" draw:name="3" text:anchor-type="as-char" draw:z-index="3" svg:width="0.60854166666667cm" svg:height="0.60854166666667cm"><draw:image xlink:href="Pictures/2713dba92cd323e74694940cbfa72f80.png" xlink:type="simple" xlink:show="embed" xlink:actuate="onLoad"/></draw:frame> Le fait que vous n’êtes pas concerné par les échéances d’évaluation – « Les restrictions de temps ne s’appliquent pas à vous ».</text:p>
        </text:list-item>
      </text:list>
      <text:p text:style-name="Text_20_body">En bas de la page se trouve le <text:span text:style-name="Strong_20_Emphasis">« Rapport d’évaluation de l’atelier »</text:span> qui contient quatre colonnes :</text:p>
      <text:list text:style-name="List_20_1" text:continue-numbering="false">
        <text:list-item>
          <text:p text:style-name="List_20_1_Content_First"> <draw:frame draw:style-name="media" draw:name="4" text:anchor-type="as-char" draw:z-index="4" svg:width="0.60854166666667cm" svg:height="0.60854166666667cm"><draw:image xlink:href="Pictures/9ddb091c403655014e647015114d4e25.png" xlink:type="simple" xlink:show="embed" xlink:actuate="onLoad"/></draw:frame> <text:span text:style-name="Strong_20_Emphasis">« Prénom / Nom »</text:span> liste l’ensemble des étudiants devant participer à l’activité « atelier ».</text:p>
        </text:list-item>
        <text:list-item>
          <text:p text:style-name="List_20_1_Content"> <draw:frame draw:style-name="media" draw:name="5" text:anchor-type="as-char" draw:z-index="5" svg:width="0.60854166666667cm" svg:height="0.62952586206897cm"><draw:image xlink:href="Pictures/b41e3653a1764df5e4bebfbf1be48e7a.png" xlink:type="simple" xlink:show="embed" xlink:actuate="onLoad"/></draw:frame> <text:span text:style-name="Strong_20_Emphasis">« Travail remis / Dernière modification »</text:span> : indique si et quand les étudiants ont remis leur travail.</text:p>
        </text:list-item>
        <text:list-item>
          <text:p text:style-name="List_20_1_Content"> <draw:frame draw:style-name="media" draw:name="6" text:anchor-type="as-char" draw:z-index="6" svg:width="0.60854166666667cm" svg:height="0.60854166666667cm"><draw:image xlink:href="Pictures/6f499ee57006f3d35ee6b5c5a07a2693.png" xlink:type="simple" xlink:show="embed" xlink:actuate="onLoad"/></draw:frame> <text:span text:style-name="Strong_20_Emphasis">« Notes reçues »</text:span> : indique la note reçue par l’étudiant – note inscrite à gauche de la colonne – et qui a attribué cette note – le nom de l’évaluateur se trouve à droite de la flèche pointant vers la gauche.</text:p>
        </text:list-item>
        <text:list-item>
          <text:p text:style-name="List_20_1_Content_Last"> <draw:frame draw:style-name="media" draw:name="7" text:anchor-type="as-char" draw:z-index="7" svg:width="0.60854166666667cm" svg:height="0.60854166666667cm"><draw:image xlink:href="Pictures/451147cbab1ab28f073c5a163e854aeb.png" xlink:type="simple" xlink:show="embed" xlink:actuate="onLoad"/></draw:frame> <text:span text:style-name="Strong_20_Emphasis">« Notes données »</text:span> : indique la note donnée par l’étudiant – note inscrite à gauche de la colonne – et à qui il a attribué cette note – le nom de l’étudiant évalué se trouve à droite de la flèche pointant vers la droite.</text:p>
        </text:list-item>
      </text:list>
      <text:p text:style-name="Text_20_body">Ce tableau s’actualise tout au long de la phase d’évaluation et vous permet de repérer quels étudiants ont évalué les travaux de leurs pairs et ceux qui ne l’ont pas encore fait.</text:p>
      <text:p text:style-name="Text_20_body"><draw:frame draw:style-name="mediacenter" draw:name="8" text:anchor-type="paragraph" draw:z-index="8" svg:width="47.095833333333cm" style:rel-width="100%" svg:height="19.05cm" style:rel-height="scale"><draw:image xlink:href="Pictures/8f7d97c2954e1db4a0943f5ffbb94abd.png" xlink:type="simple" xlink:show="embed" xlink:actuate="onLoad"/></draw:frame></text:p>
      <text:h text:style-name="Heading_20_2" text:outline-level="2"><text:bookmark-start text:name="__RefHeading___consulter_les_evaluations_2"/><text:bookmark-start text:name="consulter_les_evaluations"/>Consulter les évaluations<text:bookmark-end text:name="__RefHeading___consulter_les_evaluations_2"/><text:bookmark-end text:name="consulter_les_evaluations"/></text:h>
      <text:p text:style-name="Text_20_body"><text:span text:style-name="Strong_20_Emphasis">1.</text:span>	Cliquez sur une note de la colonne « Notes reçues » ou « Notes données » pour accéder à l’évaluation correspondante.</text:p>
      <text:p text:style-name="Text_20_body"><draw:frame draw:style-name="mediacenter" draw:name="9" text:anchor-type="paragraph" draw:z-index="9" svg:width="46.275625cm" style:rel-width="100%" svg:height="9.68375cm" style:rel-height="scale"><draw:image xlink:href="Pictures/1f1397a2ca8b6af5ca88a3f2c1919de9.png" xlink:type="simple" xlink:show="embed" xlink:actuate="onLoad"/></draw:frame></text:p>
      <text:p text:style-name="Horizontal_20_Line"/>
      <text:p text:style-name="Text_20_body"><text:span text:style-name="Strong_20_Emphasis">2.</text:span>	Sur la nouvelle page, vous voyez quel est le travail concerné par l’évaluation consultée.</text:p>
      <text:p text:style-name="Text_20_body"><draw:frame draw:style-name="mediacenter" draw:name="10" text:anchor-type="paragraph" draw:z-index="10" svg:width="47.598541666667cm" style:rel-width="100%" svg:height="5.23875cm" style:rel-height="scale"><draw:image xlink:href="Pictures/b75dfd3d97a03da94d30490e2bda40fe.png" xlink:type="simple" xlink:show="embed" xlink:actuate="onLoad"/></draw:frame></text:p>
      <text:p text:style-name="Horizontal_20_Line"/>
      <text:p text:style-name="Text_20_body"><text:span text:style-name="Strong_20_Emphasis">3.</text:span>	Tout en haut du « Formulaire d’évaluation », vous voyez qui a évalué ce travail ainsi que la note donnée.
<draw:frame draw:style-name="mediacenter" draw:name="11" text:anchor-type="paragraph" draw:z-index="11" svg:width="8.6783333333333cm" svg:height="4.524375cm"><draw:image xlink:href="Pictures/e70890294e42cb21c16735f5af59994c.png" xlink:type="simple" xlink:show="embed" xlink:actuate="onLoad"/></draw:frame></text:p>
      <text:p text:style-name="Horizontal_20_Line"/>
      <text:p text:style-name="Text_20_body"><text:span text:style-name="Strong_20_Emphasis">4.</text:span>	Lorsque vous faites défiler le « Formulaire d’évaluation, vous voyez la note attribuée à chaque critère et le commentaire associé, s’il y en a un. Vous ne pouvez modifier ni les notes, ni les commentaires du « Formulaire d’évaluation ».</text:p>
      <text:p text:style-name="Text_20_body"><draw:frame draw:style-name="mediacenter" draw:name="12" text:anchor-type="paragraph" draw:z-index="12" svg:width="34.475208333333cm" style:rel-width="100%" svg:height="8.6783333333333cm" style:rel-height="scale"><draw:image xlink:href="Pictures/bb884a12ceffb61b568d5cc5cc6e878b.png" xlink:type="simple" xlink:show="embed" xlink:actuate="onLoad"/></draw:frame></text:p>
      <text:p text:style-name="Horizontal_20_Line"/>
      <text:p text:style-name="Text_20_body"><text:span text:style-name="Strong_20_Emphasis">5.</text:span>	Sous le « Formulaire d’évaluation » vous voyez le “Feedback général” rédigé par l’étudiant évaluateur.</text:p>
      <text:p text:style-name="Text_20_body"><draw:frame draw:style-name="mediacenter" draw:name="13" text:anchor-type="paragraph" draw:z-index="13" svg:width="38.179375cm" style:rel-width="100%" svg:height="3.96875cm" style:rel-height="scale"><draw:image xlink:href="Pictures/8041eed06622f56a4ffe8cff8b49baca.png" xlink:type="simple" xlink:show="embed" xlink:actuate="onLoad"/></draw:frame></text:p>
      <text:p text:style-name="Horizontal_20_Line"/>
      <text:p text:style-name="Text_20_body"><text:span text:style-name="Strong_20_Emphasis">6.</text:span>	Faites défiler la page vers le bas et cliquez sur le bouton gris « Enregistrer et fermer » pour terminer la consultation de l’évaluation.</text:p>
      <text:p text:style-name="Text_20_body"><draw:frame draw:style-name="mediacenter" draw:name="14" text:anchor-type="paragraph" draw:z-index="14" svg:width="5.953125cm" svg:height="1.6933333333333cm"><draw:image xlink:href="Pictures/8cffdd2768baa01d4bb83c99351c085d.png" xlink:type="simple" xlink:show="embed" xlink:actuate="onLoad"/></draw:frame></text:p>
      <text:h text:style-name="Heading_20_2" text:outline-level="2"><text:bookmark-start text:name="__RefHeading___modifier_ponderer_les_notes_3"/><text:bookmark-start text:name="modifier_ponderer_les_notes"/>Modifier, pondérer les notes<text:bookmark-end text:name="__RefHeading___modifier_ponderer_les_notes_3"/><text:bookmark-end text:name="modifier_ponderer_les_notes"/></text:h>
      <text:p text:style-name="Text_20_body"><text:span text:style-name="Strong_20_Emphasis">7.</text:span>	Pour modifier une note donnée par un étudiant, cliquez sur la note correspondante dans la colonne « Notes reçues » ou « Notes données ».</text:p>
      <text:p text:style-name="Text_20_body"><draw:frame draw:style-name="mediacenter" draw:name="15" text:anchor-type="paragraph" draw:z-index="15" svg:width="19.155833333333cm" style:rel-width="100%" svg:height="9.6572916666667cm" style:rel-height="scale"><draw:image xlink:href="Pictures/c632cad374b725c57b8987f90340ce3b.png" xlink:type="simple" xlink:show="embed" xlink:actuate="onLoad"/></draw:frame></text:p>
      <text:p text:style-name="Horizontal_20_Line"/>
      <text:p text:style-name="Text_20_body"><text:span text:style-name="Strong_20_Emphasis">8.</text:span>	Faites défiler la page de l’évaluation jusqu’à atteindre les <text:span text:style-name="Strong_20_Emphasis">« Modalités d’évaluation »</text:span>. Pondérez la modification de la note en sélectionnant un nombre dans le menu déroulant du paramètre <text:span text:style-name="Strong_20_Emphasis">« Pondération de l’évaluation »</text:span>.</text:p>
      <text:p text:style-name="Text_20_body"><draw:frame draw:style-name="mediacenter" draw:name="16" text:anchor-type="paragraph" draw:z-index="16" svg:width="16.562916666667cm" svg:height="2.8310416666667cm"><draw:image xlink:href="Pictures/68c78056ec612186298cdd39182028fd.png" xlink:type="simple" xlink:show="embed" xlink:actuate="onLoad"/></draw:frame></text:p>
      <text:p text:style-name="Horizontal_20_Line"/>
      <text:p text:style-name="Text_20_body"><text:span text:style-name="Strong_20_Emphasis">9.</text:span>	<text:span text:style-name="Strong_20_Emphasis">« Modifier la note de l’évaluation »</text:span> en sélectionnant la note souhaitée dans le menu déroulant.</text:p>
      <text:p text:style-name="Text_20_body"><draw:frame draw:style-name="mediacenter" draw:name="17" text:anchor-type="paragraph" draw:z-index="17" svg:width="17.727083333333cm" style:rel-width="100%" svg:height="2.8310416666667cm" style:rel-height="scale"><draw:image xlink:href="Pictures/a0ede5c251410d69133966989e27006b.png" xlink:type="simple" xlink:show="embed" xlink:actuate="onLoad"/></draw:frame></text:p>
      <text:p text:style-name="Horizontal_20_Line"/>
      <text:p text:style-name="Text_20_body"><text:span text:style-name="Strong_20_Emphasis">10.</text:span>	Complétez le champ <text:span text:style-name="Strong_20_Emphasis">« Feedback pour l’évaluateur »</text:span> afin d’expliquer à l’étudiant évaluateur pourquoi vous avez modifié la note qu’il avait attribué précédemment.</text:p>
      <text:p text:style-name="Text_20_body"><draw:frame draw:style-name="mediacenter" draw:name="18" text:anchor-type="paragraph" draw:z-index="18" svg:width="47.14875cm" style:rel-width="100%" svg:height="9.9483333333333cm" style:rel-height="scale"><draw:image xlink:href="Pictures/c69e9e04b11a68c196cc3f97b4e4c489.png" xlink:type="simple" xlink:show="embed" xlink:actuate="onLoad"/></draw:frame></text:p>
      <text:p text:style-name="Horizontal_20_Line"/>
      <text:p text:style-name="Text_20_body"><text:span text:style-name="Strong_20_Emphasis">11.</text:span>	Cliquez sur le bouton gris <text:span text:style-name="Strong_20_Emphasis">« Enregistrer et fermer »</text:span> pour valider la modification et la pondération de la note.</text:p>
      <text:p text:style-name="Text_20_body"><draw:frame draw:style-name="mediacenter" draw:name="19" text:anchor-type="paragraph" draw:z-index="19" svg:width="5.953125cm" svg:height="1.6933333333333cm"><draw:image xlink:href="Pictures/6114c8f7c2c66691cd881fae85247b38.png" xlink:type="simple" xlink:show="embed" xlink:actuate="onLoad"/></draw:frame></text:p>
      <text:p text:style-name="Horizontal_20_Line"/>
      <text:p text:style-name="Text_20_body"><text:span text:style-name="Strong_20_Emphasis">12.</text:span>	De retour au tableau « Rapport d’évaluation de l’atelier », <text:span text:style-name="Strong_20_Emphasis">chaque note modifiée apparaît en vert</text:span> dans les colonnes « Notes reçues » et « Notes données ». La pondération est visible sur les mêmes lignes, précédée du signe @.</text:p>
      <text:p text:style-name="Text_20_body"><draw:frame draw:style-name="mediacenter" draw:name="20" text:anchor-type="paragraph" draw:z-index="20" svg:width="46.275625cm" style:rel-width="100%" svg:height="9.68375cm" style:rel-height="scale"><draw:image xlink:href="Pictures/75014e81afa56a04361c7704c8517040.png" xlink:type="simple" xlink:show="embed" xlink:actuate="onLoad"/></draw:frame></text:p>
      <text:h text:style-name="Heading_20_2" text:outline-level="2"><text:bookmark-start text:name="__RefHeading___passer_a_la_phase_de_notation_des_evaluations_4"/><text:bookmark-start text:name="passer_a_la_phase_de_notation_des_evaluations"/>Passer à la phase de notation des évaluations<text:bookmark-end text:name="__RefHeading___passer_a_la_phase_de_notation_des_evaluations_4"/><text:bookmark-end text:name="passer_a_la_phase_de_notation_des_evaluations"/></text:h>
      <text:p text:style-name="Text_20_body"><text:span text:style-name="Strong_20_Emphasis">13.</text:span>	Au fur et à mesure des évaluations, constatez que le <text:span text:style-name="Strong_20_Emphasis">« Rapport d’évaluation de l’atelier »</text:span> contient de plus en plus de notes.
 
<draw:frame draw:style-name="mediacenter" draw:name="21" text:anchor-type="paragraph" draw:z-index="21" svg:width="47.598541666667cm" style:rel-width="100%" svg:height="23.65375cm" style:rel-height="scale"><draw:image xlink:href="Pictures/f03719604c68e6bbafd861fbc1c70a8c.png" xlink:type="simple" xlink:show="embed" xlink:actuate="onLoad"/></draw:frame></text:p>
      <text:p text:style-name="Horizontal_20_Line"/>
      <text:p text:style-name="Text_20_body"><text:span text:style-name="Strong_20_Emphasis">14.</text:span>	Lorsque tous les étudiants ont évalué leurs pairs ou que le délai d’évaluation est dépassé, passez à la phase de notation des évaluations. Pour passer à la phase de notation des travaux cliquez sur <text:span text:style-name="Strong_20_Emphasis">« Passez à la phase suivante »</text:span> en bas de la colonne « Phase d’évaluation » ou sur « Passer à la phase de notation des évaluations » en haut de la colonne <text:span text:style-name="Strong_20_Emphasis">« Phase de notation des évaluations »</text:span>.</text:p>
      <text:p text:style-name="Text_20_body"><draw:frame draw:style-name="mediacenter" draw:name="22" text:anchor-type="paragraph" draw:z-index="22" svg:width="17.065625cm" style:rel-width="100%" svg:height="8.255cm" style:rel-height="scale"><draw:image xlink:href="Pictures/acdb118406c379010bd3f4ec6ae048e3.png" xlink:type="simple" xlink:show="embed" xlink:actuate="onLoad"/></draw:frame></text:p>
      <text:p text:style-name="Horizontal_20_Line"/>
      <text:p text:style-name="Text_20_body"><text:span text:style-name="Strong_20_Emphasis">15.</text:span>	Une nouvelle page s’ouvre, confirmez le passage à la phase de notation des évaluations en cliquant sur le bouton gris <text:span text:style-name="Strong_20_Emphasis">« Continuer »</text:span>.
<draw:frame draw:style-name="mediacenter" draw:name="23" text:anchor-type="paragraph" draw:z-index="23" svg:width="13.678958333333cm" svg:height="9.8425cm"><draw:image xlink:href="Pictures/7c7d29280e93d5edfcc70c58fb3ad7b8.png" xlink:type="simple" xlink:show="embed" xlink:actuate="onLoad"/></draw:frame></text:p>
      <text:h text:style-name="Heading_20_2" text:outline-level="2"><text:bookmark-start text:name="__RefHeading___vue_etudiant_lors_de_la_phase_d_evaluation_5"/><text:bookmark-start text:name="vue_etudiant_lors_de_la_phase_d_evaluation"/>Vue étudiant lors de la phase d'évaluation<text:bookmark-end text:name="__RefHeading___vue_etudiant_lors_de_la_phase_d_evaluation_5"/><text:bookmark-end text:name="vue_etudiant_lors_de_la_phase_d_evaluation"/></text:h>
      <text:p text:style-name="Text_20_body">Comme l'enseignant, l'étudiant voit le tableau des phases et la phase active. Lors de la phase d'évaluation, l'étudiant voit également le travail qu'il a remis (son titre et la date de dépôt) <draw:frame draw:style-name="media" draw:name="24" text:anchor-type="as-char" draw:z-index="24" svg:width="0.60854166666667cm" svg:height="0.60854166666667cm"><draw:image xlink:href="Pictures/cadc200d162b0303bb29d6daa987db4a.png" xlink:type="simple" xlink:show="embed" xlink:actuate="onLoad"/></draw:frame>, les “Instructions pour l'évaluation” (la rubrique est ici repliée) <draw:frame draw:style-name="media" draw:name="25" text:anchor-type="as-char" draw:z-index="25" svg:width="0.60854166666667cm" svg:height="0.60854166666667cm"><draw:image xlink:href="Pictures/eb71d37a9b915be56766be9d2d914fd1.png" xlink:type="simple" xlink:show="embed" xlink:actuate="onLoad"/></draw:frame> ainsi que la <text:span text:style-name="Strong_20_Emphasis">liste des travaux à évaluer</text:span> <draw:frame draw:style-name="media" draw:name="26" text:anchor-type="as-char" draw:z-index="26" svg:width="0.60854166666667cm" svg:height="0.60854166666667cm"><draw:image xlink:href="Pictures/2713dba92cd323e74694940cbfa72f80.png" xlink:type="simple" xlink:show="embed" xlink:actuate="onLoad"/></draw:frame> :</text:p>
      <text:p text:style-name="Text_20_body"><draw:frame draw:style-name="mediacenter" draw:name="27" text:anchor-type="paragraph" draw:z-index="27" svg:width="48.41875cm" style:rel-width="100%" svg:height="23.1775cm" style:rel-height="scale"><draw:image xlink:href="Pictures/e9689744000fc1b0a1fb138b4992d244.png" xlink:type="simple" xlink:show="embed" xlink:actuate="onLoad"/></draw:frame></text:p>
      <text:p text:style-name="Horizontal_20_Line"/>
      <text:p text:style-name="Text_20_body">Lorsqu'il clique sur un bouton gris <text:span text:style-name="Strong_20_Emphasis">“Évaluer”</text:span>, l'étudiant accède à la page d'évaluation d'un travail. En cliquant sur le titre donné au devoir en cours d'évaluation, l'étudiant télécharge le fichier remis par son pair.</text:p>
      <text:p text:style-name="Text_20_body">Ensuite, l'étudiant <text:span text:style-name="Strong_20_Emphasis">complète le formulaire d'évaluation</text:span>. Il sélectionne une note (obligatoire) et saisit un commentaire (facultatif) pour chacun des “Aspects”, des critères d'évaluation :</text:p>
      <text:p text:style-name="Text_20_body"><draw:frame draw:style-name="mediacenter" draw:name="28" text:anchor-type="paragraph" draw:z-index="28" svg:width="45.481875cm" style:rel-width="100%" svg:height="18.679583333333cm" style:rel-height="scale"><draw:image xlink:href="Pictures/7a58cf24bdc8f9d38a18e9eea115a0d5.png" xlink:type="simple" xlink:show="embed" xlink:actuate="onLoad"/></draw:frame></text:p>
      <text:p text:style-name="Horizontal_20_Line"/>
      <text:p text:style-name="Text_20_body">À la fin du formulaire d'évaluation, l'étudiant complète le champ <text:span text:style-name="Strong_20_Emphasis">“Feedback général”</text:span> :</text:p>
      <text:p text:style-name="Text_20_body"><draw:frame draw:style-name="mediacenter" draw:name="29" text:anchor-type="paragraph" draw:z-index="29" svg:width="45.667083333333cm" style:rel-width="100%" svg:height="11.800416666667cm" style:rel-height="scale"><draw:image xlink:href="Pictures/426242141ec14f84a630edf33c73b873.png" xlink:type="simple" xlink:show="embed" xlink:actuate="onLoad"/></draw:frame></text:p>
      <text:p text:style-name="Horizontal_20_Line"/>
      <text:p text:style-name="Text_20_body">Pour passer au travail à évaluer suivant, l'étudiant clique sur le bouton gris “Enregistrer et afficher la suite”. Pour terminer l'évaluation et revenir au tableau des phases, l'étudiant clique sur le bouton rouge <text:span text:style-name="Strong_20_Emphasis">“Enregistrer et fermer”</text:span>.</text:p>
      <text:p text:style-name="Text_20_body"><draw:frame draw:style-name="mediacenter" draw:name="30" text:anchor-type="paragraph" draw:z-index="30" svg:width="23.891875cm" style:rel-width="100%" svg:height="3.1220833333333cm" style:rel-height="scale"><draw:image xlink:href="Pictures/5a455b2d1d516a4f6711807741e17f8c.png" xlink:type="simple" xlink:show="embed" xlink:actuate="onLoad"/></draw:frame></text:p>
      <text:p text:style-name="Horizontal_20_Line"/>
      <text:p text:style-name="Text_20_body">Aussi longtemps que la phase d'évaluation est active, l'étudiant a la possibilité de revenir sur ses évaluations. Il clique sur l'un des boutons gris <text:span text:style-name="Strong_20_Emphasis">“Ré-évaluer”</text:span> pour modifier les notes, commentaires et feedbacks déjà donnés.</text:p>
      <text:p text:style-name="Text_20_body"><draw:frame draw:style-name="mediacenter" draw:name="31" text:anchor-type="paragraph" draw:z-index="31" svg:width="11.932708333333cm" svg:height="8.2285416666667cm"><draw:image xlink:href="Pictures/66740e49bc399a7ebe3752d8025e7dda.png" xlink:type="simple" xlink:show="embed" xlink:actuate="onLoad"/></draw:frame>
<draw:frame draw:style-name="media" draw:name="32" text:anchor-type="as-char" draw:z-index="32" svg:width="10.768541666667cm" svg:height="15.742708333333cm"><draw:image xlink:href="Pictures/525172ce59e43b9e45eec1e987fb60c6.png" xlink:type="simple" xlink:show="embed" xlink:actuate="onLoad"/></draw:frame></text:p>
      <text:p text:style-name="Horizontal_20_Line"/>
      <text:p text:style-name="Text_20_body">Une coche verte apparaît à gauche de la ligne “Évaluer vos pairs” lorsque tous les travaux attribués à l'étudiant ont été évalués.</text:p>
      <text:p text:style-name="Text_20_body">Une coche verte apparaît à gauche de la ligne “Vous évaluer vous-même” quand l'étudiant a évalué son propre travail.
<draw:frame draw:style-name="mediacenter" draw:name="33" text:anchor-type="paragraph" draw:z-index="33" svg:width="9.5514583333333cm" svg:height="8.1227083333333cm"><draw:image xlink:href="Pictures/c6d7b5eb64cd0179b6b9a3f906ebece1.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08::19:45</meta:creation-date>
    <dc:creator>Generated</dc:creator>
    <dc:date>2026-09-16T08::19:45</dc:date>
    <dc:language>en-US</dc:language>
    <meta:editing-cycles>1</meta:editing-cycles>
    <meta:editing-duration>PT0S</meta:editing-duration>
    <dc:title>moodle4:atelier:atelier_phase_evaluation</dc:title>
  </office:meta>
</office:document-meta>
</file>