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ae99cb14533cf57f5b451d03403db6.png"/>
  <manifest:file-entry manifest:media-type="image/png" manifest:full-path="Pictures/22b704a1cf75ca7556d5b4c708b18134.png"/>
  <manifest:file-entry manifest:media-type="image/png" manifest:full-path="Pictures/30db8b33cbbf2f51877e846ee7fb9575.png"/>
  <manifest:file-entry manifest:media-type="image/png" manifest:full-path="Pictures/b12071ffc641ff5e71ad5eabe995423e.png"/>
  <manifest:file-entry manifest:media-type="image/png" manifest:full-path="Pictures/a9fc81f32583fe761ef77c2254dc93d8.png"/>
  <manifest:file-entry manifest:media-type="image/png" manifest:full-path="Pictures/e65330690fa41391821e61cbfcd40ab5.png"/>
  <manifest:file-entry manifest:media-type="image/png" manifest:full-path="Pictures/dc94d79916afc18acb2ace28fa714716.png"/>
  <manifest:file-entry manifest:media-type="image/png" manifest:full-path="Pictures/96d673b46f5e3386318a4c3ddbf52878.png"/>
  <manifest:file-entry manifest:media-type="image/png" manifest:full-path="Pictures/8eb37754a25c0394a7e87dd37f3989ab.png"/>
  <manifest:file-entry manifest:media-type="image/png" manifest:full-path="Pictures/aeb5c34160b6f291da6f8fda045f6b6e.png"/>
  <manifest:file-entry manifest:media-type="image/png" manifest:full-path="Pictures/1f7c022a27ec2c0b04ad4914df5e823f.png"/>
  <manifest:file-entry manifest:media-type="image/png" manifest:full-path="Pictures/91b335be7c9d89bdde8f9fb178ea02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10.583333333333cm" svg:height="4.2546063651591cm"><draw:image xlink:href="Pictures/38ae99cb14533cf57f5b451d03403db6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29.421666666667cm" style:rel-width="100%" svg:height="6.270625cm" style:rel-height="scale"><draw:image xlink:href="Pictures/22b704a1cf75ca7556d5b4c708b18134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.
<draw:frame draw:style-name="mediacenter" draw:name="2" text:anchor-type="paragraph" draw:z-index="2" svg:width="15.875cm" style:rel-width="100%" svg:height="16.776988636364cm" style:rel-height="scale"><draw:image xlink:href="Pictures/30db8b33cbbf2f51877e846ee7fb9575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« Phase de mise en place », avant qu’ils puissent remettre leur travail.
<draw:frame draw:style-name="mediacenter" draw:name="3" text:anchor-type="paragraph" draw:z-index="3" svg:width="26.246666666667cm" style:rel-width="100%" svg:height="12.911666666667cm" style:rel-height="scale"><draw:image xlink:href="Pictures/b12071ffc641ff5e71ad5eabe995423e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z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5.08125cm" svg:height="12.038541666667cm"><draw:image xlink:href="Pictures/a9fc81f32583fe761ef77c2254dc93d8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s à remettre.</text:p>
      <text:p text:style-name="Text_20_body"><text:span text:style-name="Strong_20_Emphasis">9.</text:span>	Renseignez le·s type·s de fichiers que les étudiants sont autorisés à remettre. Pour sélectionner un ensemble de formats, cliquez sur le bouton gris « Choisir », puis sélectionnez les formats souhaités.</text:p>
      <text:p text:style-name="Text_20_body"><text:span text:style-name="Strong_20_Emphasis">10.</text:span>	Par défaut,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27.490208333333cm" style:rel-width="100%" svg:height="21.510625cm" style:rel-height="scale"><draw:image xlink:href="Pictures/e65330690fa41391821e61cbfcd40ab5.png" xlink:type="simple" xlink:show="embed" xlink:actuate="onLoad"/></draw:frame>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évaluent leur propre travail en plus de ceux de leurs pairs, cochez la case « Les étudiants peuvent évaluer leur propre travail » pour le paramètre « Utiliser les auto-évaluations ».
<draw:frame draw:style-name="mediacenter" draw:name="6" text:anchor-type="paragraph" draw:z-index="6" svg:width="26.484791666667cm" style:rel-width="100%" svg:height="13.414375cm" style:rel-height="scale"><draw:image xlink:href="Pictures/dc94d79916afc18acb2ace28fa714716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-travailler en priorité.
<draw:frame draw:style-name="mediacenter" draw:name="7" text:anchor-type="paragraph" draw:z-index="7" svg:width="26.061458333333cm" style:rel-width="100%" svg:height="11.826875cm" style:rel-height="scale"><draw:image xlink:href="Pictures/96d673b46f5e3386318a4c3ddbf5287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26.775833333333cm" style:rel-width="100%" svg:height="4.8947916666667cm" style:rel-height="scale"><draw:image xlink:href="Pictures/8eb37754a25c0394a7e87dd37f3989ab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s de remise du travail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0.769791666667cm" style:rel-width="100%" svg:height="8.6254166666667cm" style:rel-height="scale"><draw:image xlink:href="Pictures/aeb5c34160b6f291da6f8fda045f6b6e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 </text:p>
      <text:p text:style-name="Text_20_body">Reportez-vous aux pages <text:a xlink:type="simple" xlink:href="https://pedagowiki.unicaen.fr/doku.php?id=moodle:atelier:ateliers_groupes_separes" text:style-name="Internet_20_link" text:visited-style-name="Visited_20_Internet_20_Link">Paramétrer une activité "atelier" en groupes séparés</text:a> et <text:a xlink:type="simple" xlink:href="https://pedagowiki.unicaen.fr/doku.php?id=moodle:atelier:atelier_groupes_visibles" text:style-name="Internet_20_link" text:visited-style-name="Visited_20_Internet_20_Link">Paramétrer une activité "atelier" en groupes visibles</text:a> pour organiser une activité d'évaluation par les pairs à destination de plusieurs groupes d'étudiants.
<draw:frame draw:style-name="mediacenter" draw:name="10" text:anchor-type="paragraph" draw:z-index="10" svg:width="21.298958333333cm" style:rel-width="100%" svg:height="10.503958333333cm" style:rel-height="scale"><draw:image xlink:href="Pictures/1f7c022a27ec2c0b04ad4914df5e823f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24cm" svg:height="2.5929166666667cm"><draw:image xlink:href="Pictures/91b335be7c9d89bdde8f9fb178ea02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6:59</meta:creation-date>
    <dc:creator>Generated</dc:creator>
    <dc:date>2026-09-17T10::16:59</dc:date>
    <dc:language>en-US</dc:language>
    <meta:editing-cycles>1</meta:editing-cycles>
    <meta:editing-duration>PT0S</meta:editing-duration>
    <dc:title>moodle4:atelier:atelier_parametrage_general</dc:title>
  </office:meta>
</office:document-meta>
</file>