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jpeg" manifest:full-path="Pictures/8c6b931697ca1eae356e3bcdb310081f.jpg"/>
  <manifest:file-entry manifest:media-type="image/png" manifest:full-path="Pictures/5ad24ea9cfd131c7a217923eae44fdf2.png"/>
  <manifest:file-entry manifest:media-type="image/png" manifest:full-path="Pictures/4e426563b4e1f2ef0d0dc2a305322628.png"/>
  <manifest:file-entry manifest:media-type="image/jpeg" manifest:full-path="Pictures/bd9151dffe7fe7fa14c9b7a86264a6a6.jpg"/>
  <manifest:file-entry manifest:media-type="image/png" manifest:full-path="Pictures/c5ea72b5a1f1d02bcd015f40becd1b74.png"/>
  <manifest:file-entry manifest:media-type="image/png" manifest:full-path="Pictures/4f7606a692365c04d0bfc568207f10bc.png"/>
  <manifest:file-entry manifest:media-type="image/jpeg" manifest:full-path="Pictures/4ecc3e90f2477df5aa0131a818e6e031.jpg"/>
  <manifest:file-entry manifest:media-type="image/jpeg" manifest:full-path="Pictures/442330fb469e277db2fae76352a5d88c.jpg"/>
  <manifest:file-entry manifest:media-type="image/png" manifest:full-path="Pictures/e93d6db878cf741c0814f7456fa85fc7.png"/>
  <manifest:file-entry manifest:media-type="image/png" manifest:full-path="Pictures/4fb38bf7e0b8bd9a5c89d05f4a6c42bb.png"/>
  <manifest:file-entry manifest:media-type="image/png" manifest:full-path="Pictures/bce81c2c0772d1bfe8d0f481b975dd17.png"/>
  <manifest:file-entry manifest:media-type="image/png" manifest:full-path="Pictures/9ac3a338e18d2dcd46a6bd069f81d8e9.png"/>
  <manifest:file-entry manifest:media-type="image/png" manifest:full-path="Pictures/ba58b450d03409b471e3d21f46c04f91.png"/>
  <manifest:file-entry manifest:media-type="image/png" manifest:full-path="Pictures/cc06f3d0dbe41c8966dd0dd09cf296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assistance_epreuve_examen_connexion"/>Une épreuve peut se dérouler <text:span text:style-name="Strong_20_Emphasis">en ligne et à distance</text:span> ou <text:span text:style-name="Strong_20_Emphasis">en ligne et en présentiel (en salle d'examen).</text:span></text:p>
      <text:h text:style-name="Heading_20_1" text:outline-level="1"><text:bookmark-start text:name="__RefHeading___cas_de_l_epreuve_en_ligne_en_presentiel_1"/><text:bookmark-start text:name="cas_de_l_epreuve_en_ligne_en_presentiel"/>Cas de l'épreuve en ligne en présentiel<text:bookmark-end text:name="__RefHeading___cas_de_l_epreuve_en_ligne_en_presentiel_1"/><text:bookmark-end text:name="cas_de_l_epreuve_en_ligne_en_presentiel"/></text:h>
      <text:p text:style-name="Text_20_body">Lorsque l'épreuve se déroule en salle d'examen et qu'un étudiant rencontre des problèmes de connexion à son examen il y a un certain nombre de points à vérifier.</text:p>
      <text:h text:style-name="Heading_20_2" text:outline-level="2"><text:bookmark-start text:name="__RefHeading___cas_1_-_personne_ne_parvient_a_acceder_a_l_examen_2"/><text:bookmark-start text:name="cas_1_-_personne_ne_parvient_a_acceder_a_l_examen"/>Cas 1 - Personne ne parvient à accéder à l'examen<text:bookmark-end text:name="__RefHeading___cas_1_-_personne_ne_parvient_a_acceder_a_l_examen_2"/><text:bookmark-end text:name="cas_1_-_personne_ne_parvient_a_acceder_a_l_examen"/></text:h>
      <text:h text:style-name="Heading_20_4" text:outline-level="4"><text:bookmark-start text:name="__RefHeading___verifier_que_la_section_contenant_l_examen_soit_affichee_3"/><text:bookmark-start text:name="verifier_que_la_section_contenant_l_examen_soit_affichee"/>1. Vérifier que la section contenant l'examen soit affichée<text:bookmark-end text:name="__RefHeading___verifier_que_la_section_contenant_l_examen_soit_affichee_3"/><text:bookmark-end text:name="verifier_que_la_section_contenant_l_examen_soit_affiche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Vue étudiant :</text:span> l'étudiant ne voit pas de section “Examen”.</text:p>
          </table:table-cell>
        </table:table-row>
      </table:table>
      <text:p text:style-name="Text_20_body"><text:span text:style-name="Strong_20_Emphasis">Vue enseignant :</text:span>
l'enseignant se connecte au cours.
<text:span text:style-name="Strong_20_Emphasis">Le statut d'enseignant</text:span> permet d'activer le <text:span text:style-name="Strong_20_Emphasis">Mode d'édition</text:span> et de voir des éléments <text:span text:style-name="Strong_20_Emphasis">Cachés</text:span> ou non visibles des étudiants.</text:p>
      <text:p text:style-name="Text_20_body"><draw:frame draw:style-name="mediacenter" draw:name="1" text:anchor-type="paragraph" draw:z-index="1" svg:width="10.583333333333cm" svg:height="6.8922325102881cm"><draw:image xlink:href="Pictures/8c6b931697ca1eae356e3bcdb310081f.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Que faire ?</text:span></text:p>
          </table:table-cell>
        </table:table-row>
      </table:table>
      <text:p text:style-name="Text_20_body">Passer en <text:span text:style-name="Strong_20_Emphasis">Mode d'édition</text:span> (bouton en haut à droite de la page ecampus) : <draw:frame draw:style-name="media" draw:name="3" text:anchor-type="as-char" draw:z-index="3" svg:width="5.2916666666667cm" svg:height="1.3823129251701cm"><draw:image xlink:href="Pictures/4e426563b4e1f2ef0d0dc2a305322628.png" xlink:type="simple" xlink:show="embed" xlink:actuate="onLoad"/></draw:frame></text:p>
      <text:p text:style-name="Text_20_body">et <text:span text:style-name="Strong_20_Emphasis">Afficher la section</text:span> en ouvrant le menu à l'aide des 3 points à droite de la section :</text:p>
      <text:p text:style-name="Text_20_body"><draw:frame draw:style-name="mediacenter" draw:name="4" text:anchor-type="paragraph" draw:z-index="4" svg:width="15.875cm" svg:height="4.7571548821549cm"><draw:image xlink:href="Pictures/bd9151dffe7fe7fa14c9b7a86264a6a6.jpg" xlink:type="simple" xlink:show="embed" xlink:actuate="onLoad"/></draw:frame></text:p>
      <text:p text:style-name="Text_20_body">La section apparaît et est désormais visible par l'étudiant.</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Attention !</text:span>La section doit être en mode <text:span text:style-name="Strong_20_Emphasis">Affichée,</text:span> même si une restriction d’affichage par date est paramétrée. Dans ce cas la section s’affichera automatiquement à la date et l’horaire définis.</text:p>
          </table:table-cell>
        </table:table-row>
      </table:table>
      <text:h text:style-name="Heading_20_4" text:outline-level="4"><text:bookmark-start text:name="__RefHeading___verifier_que_l_activite_contenant_le_sujet_d_examen_soit_affichee_4"/><text:bookmark-start text:name="verifier_que_l_activite_contenant_le_sujet_d_examen_soit_affichee"/>2. Vérifier que l'activité contenant le sujet d'examen soit affichée<text:bookmark-end text:name="__RefHeading___verifier_que_l_activite_contenant_le_sujet_d_examen_soit_affichee_4"/><text:bookmark-end text:name="verifier_que_l_activite_contenant_le_sujet_d_examen_soit_affichee"/></text:h>
      <text:p text:style-name="Text_20_body">Si la section contenant l’examen est affichée, vérifier que l’activité d’examen est également affichée : sur la droite de la ressource cliquez sur <text:span text:style-name="Strong_20_Emphasis">Afficher.</text:span></text:p>
      <text:p text:style-name="Text_20_body"><draw:frame draw:style-name="mediacenter" draw:name="6" text:anchor-type="paragraph" draw:z-index="6" svg:width="15.875cm" style:rel-width="100%" svg:height="6.196293494705cm" style:rel-height="scale"><draw:image xlink:href="Pictures/c5ea72b5a1f1d02bcd015f40becd1b74.png" xlink:type="simple" xlink:show="embed" xlink:actuate="onLoad"/></draw:frame></text:p>
      <text:p text:style-name="Text_20_body">Faire de même pour toutes les activités ou ressources que comprend l'épreuv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text:span text:style-name="Strong_20_Emphasis">Attention !</text:span>En plus de l’affichage il peut y avoir des restrictions d’accès.</text:p>
          </table:table-cell>
        </table:table-row>
      </table:table>
      <text:h text:style-name="Heading_20_4" text:outline-level="4"><text:bookmark-start text:name="__RefHeading___verifier_les_restrictions_d_acces_et_les_parametres_de_disponibilite_5"/><text:bookmark-start text:name="verifier_les_restrictions_d_acces_et_les_parametres_de_disponibilite"/>3. Vérifier les restrictions d'accès et les paramètres de disponibilité<text:bookmark-end text:name="__RefHeading___verifier_les_restrictions_d_acces_et_les_parametres_de_disponibilite_5"/><text:bookmark-end text:name="verifier_les_restrictions_d_acces_et_les_parametres_de_disponibilite"/></text:h>
      <text:p text:style-name="Text_20_body">En <text:span text:style-name="Strong_20_Emphasis">Mode d’édition,</text:span> ouvrir la ressource de l’examen.</text:p>
      <text:p text:style-name="Text_20_body"><draw:frame draw:style-name="mediacenter" draw:name="8" text:anchor-type="paragraph" draw:z-index="8" svg:width="15.875cm" style:rel-width="100%" svg:height="3.915037593985cm" style:rel-height="scale"><draw:image xlink:href="Pictures/4f7606a692365c04d0bfc568207f10bc.png" xlink:type="simple" xlink:show="embed" xlink:actuate="onLoad"/></draw:frame></text:p>
      <text:p text:style-name="Text_20_body">L’accès aux paramètres permet d’ajuster les restrictions notamment au niveau des rubriques <text:span text:style-name="Strong_20_Emphasis">Temps</text:span> pour un test ou <text:span text:style-name="Strong_20_Emphasis">Disponibilité</text:span> pour un devoir, <text:span text:style-name="Strong_20_Emphasis">Réglages courants</text:span> et <text:span text:style-name="Strong_20_Emphasis">Restrictions d’accès :</text:span></text:p>
      <text:p text:style-name="Text_20_body"><draw:frame draw:style-name="mediacenter" draw:name="9" text:anchor-type="paragraph" draw:z-index="9" svg:width="5.2916666666667cm" svg:height="7.4666313559322cm"><draw:image xlink:href="Pictures/4ecc3e90f2477df5aa0131a818e6e031.jpg" xlink:type="simple" xlink:show="embed" xlink:actuate="onLoad"/></draw:frame> OU <draw:frame draw:style-name="mediacenter" draw:name="10" text:anchor-type="paragraph" draw:z-index="10" svg:width="5.2916666666667cm" svg:height="8.2342289719626cm"><draw:image xlink:href="Pictures/442330fb469e277db2fae76352a5d88c.jpg" xlink:type="simple" xlink:show="embed" xlink:actuate="onLoad"/></draw:frame></text:p>
      <text:list text:style-name="List_20_1" text:continue-numbering="false">
        <text:list-item>
          <text:p text:style-name="LastListParagraph_List_20_1_Content_First">  Vérification de la <text:span text:style-name="Strong_20_Emphasis">Disponibilité</text:span> ou du <text:span text:style-name="Strong_20_Emphasis">Temps</text:span></text:p>
        </text:list-item>
      </text:list>
      <text:p text:style-name="Text_20_body">Vérifier les restrictions d’accès par date dans <text:span text:style-name="Strong_20_Emphasis">Disponibilité</text:span> (pour un devoir) ou <text:span text:style-name="Strong_20_Emphasis">Temps</text:span> (pour un test) et corriger si nécessaire avec cohérence :
<draw:frame draw:style-name="mediacenter" draw:name="11" text:anchor-type="paragraph" draw:z-index="11" svg:width="15.875cm" style:rel-width="100%" svg:height="4.3037084398977cm" style:rel-height="scale"><draw:image xlink:href="Pictures/e93d6db878cf741c0814f7456fa85fc7.png" xlink:type="simple" xlink:show="embed" xlink:actuate="onLoad"/></draw:frame></text:p>
      <text:list text:style-name="List_20_1" text:continue-numbering="false">
        <text:list-item>
          <text:p text:style-name="LastListParagraph_List_20_1_Content_First">  Vérification de l'affichage dans <text:span text:style-name="Strong_20_Emphasis">Réglages courants</text:span></text:p>
        </text:list-item>
      </text:list>
      <text:p text:style-name="Text_20_body">La ressource doit être <text:span text:style-name="Strong_20_Emphasis">Affichée sur la page de cours</text:span> pour être accessible.
<draw:frame draw:style-name="mediacenter" draw:name="12" text:anchor-type="paragraph" draw:z-index="12" svg:width="15.875cm" style:rel-width="100%" svg:height="7.8662050898204cm" style:rel-height="scale"><draw:image xlink:href="Pictures/4fb38bf7e0b8bd9a5c89d05f4a6c42bb.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
Si l’examen concerne l’ensemble des étudiants inscrits il faut laisser le réglage du <text:span text:style-name="Strong_20_Emphasis">Mode de groupe</text:span> sur <text:span text:style-name="Strong_20_Emphasis">Aucun groupe.</text:span>
Si l’examen ne doit être accessible qu’à un groupe d’étudiants, il faut vérifier et régler le <text:span text:style-name="Strong_20_Emphasis">Mode de groupe</text:span> sur <text:span text:style-name="Strong_20_Emphasis">Groupes séparés.
</text:span></text:p>
          </table:table-cell>
        </table:table-row>
      </table:table>
      <text:list text:style-name="List_20_1" text:continue-numbering="false">
        <text:list-item>
          <text:p text:style-name="LastListParagraph_List_20_1_Content_First">  Vérification des  <text:span text:style-name="Strong_20_Emphasis">Restrictions d'accès</text:span></text:p>
        </text:list-item>
      </text:list>
      <text:p text:style-name="Text_20_body">Vérifier les restrictions d’accès par date, achèvement d’activité, groupe ou autre.
<draw:frame draw:style-name="mediacenter" draw:name="14" text:anchor-type="paragraph" draw:z-index="14" svg:width="15.875cm" style:rel-width="100%" svg:height="8.6366580310881cm" style:rel-height="scale"><draw:image xlink:href="Pictures/bce81c2c0772d1bfe8d0f481b975dd17.png" xlink:type="simple" xlink:show="embed" xlink:actuate="onLoad"/></draw:frame></text:p>
      <text:p text:style-name="Text_20_body">Modifier si nécessaire en supprimant une restriction en cliquant sur la croix à droite de la restriction si celle-ci n’est pas pertinente et bloque l’affichage de l’examen.
La restriction peut être modifiée ou supprimée. 
<text:span text:style-name="Strong_20_Emphasis">Enregistrer</text:span> la modification en bas de la page des paramètres.
Si une restriction par groupe est présente, vérifier la cohérence avec le ou les étudiants concernés (doit être présent dans le groupe).
S’il y a présence de restrictions d'accès par groupe + par date, vérifier les opérateurs <text:span text:style-name="Strong_20_Emphasis">Toutes les conditions/L'une des conditions + ET/OU</text:span></text:p>
      <text:p text:style-name="Text_20_body"><draw:frame draw:style-name="mediacenter" draw:name="15" text:anchor-type="paragraph" draw:z-index="15" svg:width="15.875cm" style:rel-width="100%" svg:height="8.8708376690947cm" style:rel-height="scale"><draw:image xlink:href="Pictures/9ac3a338e18d2dcd46a6bd069f81d8e9.png" xlink:type="simple" xlink:show="embed" xlink:actuate="onLoad"/></draw:frame></text:p>
      <text:h text:style-name="Heading_20_4" text:outline-level="4"><text:bookmark-start text:name="__RefHeading___verifier_que_les_etudiants_soient_inscrits_dans_l_espace_de_cours_6"/><text:bookmark-start text:name="verifier_que_les_etudiants_soient_inscrits_dans_l_espace_de_cours"/>4. Vérifier que les étudiants soient inscrits dans l'espace de cours<text:bookmark-end text:name="__RefHeading___verifier_que_les_etudiants_soient_inscrits_dans_l_espace_de_cours_6"/><text:bookmark-end text:name="verifier_que_les_etudiants_soient_inscrits_dans_l_espace_de_cours"/></text:h>
      <text:p text:style-name="Text_20_body">Consultez le menu <text:span text:style-name="Strong_20_Emphasis">Participants</text:span> tout en haut de la page du cours pour vérifier que les étudiants sont inscrits :</text:p>
      <text:p text:style-name="Text_20_body"><draw:frame draw:style-name="mediacenter" draw:name="16" text:anchor-type="paragraph" draw:z-index="16" svg:width="18.520833333333cm" style:rel-width="100%" svg:height="11.845998349835cm" style:rel-height="scale"><draw:image xlink:href="Pictures/ba58b450d03409b471e3d21f46c04f91.png" xlink:type="simple" xlink:show="embed" xlink:actuate="onLoad"/></draw:frame></text:p>
      <text:h text:style-name="Heading_20_4" text:outline-level="4"><text:bookmark-start text:name="__RefHeading___verifier_le_cas_echeant_que_les_etudiants_soient_inscrits_dans_le_bon_groupe_7"/><text:bookmark-start text:name="verifier_le_cas_echeant_que_les_etudiants_soient_inscrits_dans_le_bon_groupe"/>5. Vérifier, le cas échéant, que les étudiants soient inscrits dans le bon groupe<text:bookmark-end text:name="__RefHeading___verifier_le_cas_echeant_que_les_etudiants_soient_inscrits_dans_le_bon_groupe_7"/><text:bookmark-end text:name="verifier_le_cas_echeant_que_les_etudiants_soient_inscrits_dans_le_bon_groupe"/></text:h>
      <text:p text:style-name="Text_20_body"><draw:frame draw:style-name="mediacenter" draw:name="17" text:anchor-type="paragraph" draw:z-index="17" svg:width="18.520833333333cm" style:rel-width="100%" svg:height="1.4388695219124cm" style:rel-height="scale"><draw:image xlink:href="Pictures/cc06f3d0dbe41c8966dd0dd09cf29612.png" xlink:type="simple" xlink:show="embed" xlink:actuate="onLoad"/></draw:frame></text:p>
      <text:h text:style-name="Heading_20_2" text:outline-level="2"><text:bookmark-start text:name="__RefHeading___cas_2_-_un_etudiant_isole_n_arrive_pas_a_acceder_a_son_examen_8"/><text:bookmark-start text:name="cas_2_-_un_etudiant_isole_n_arrive_pas_a_acceder_a_son_examen"/>Cas 2 - Un étudiant isolé n'arrive pas à accéder à son examen<text:bookmark-end text:name="__RefHeading___cas_2_-_un_etudiant_isole_n_arrive_pas_a_acceder_a_son_examen_8"/><text:bookmark-end text:name="cas_2_-_un_etudiant_isole_n_arrive_pas_a_acceder_a_son_exam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2:19</meta:creation-date>
    <dc:creator>Generated</dc:creator>
    <dc:date>2026-09-17T02::12:19</dc:date>
    <dc:language>en-US</dc:language>
    <meta:editing-cycles>1</meta:editing-cycles>
    <meta:editing-duration>PT0S</meta:editing-duration>
    <dc:title>moodle4:assistance_epreuve_examen_connexion</dc:title>
  </office:meta>
</office:document-meta>
</file>