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96fe591fc742718713642fc3aada3d.png"/>
  <manifest:file-entry manifest:media-type="image/png" manifest:full-path="Pictures/b578d22da65d4dfe9a54637a604babab.png"/>
  <manifest:file-entry manifest:media-type="image/png" manifest:full-path="Pictures/2fcf1aaeec14572e5e05097b8e0ffdb1.png"/>
  <manifest:file-entry manifest:media-type="image/png" manifest:full-path="Pictures/c57879f86d77d56ff41443a119d2ec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jouter_section"/><text:bookmark-start text:name="__RefHeading___ajouter_une_section_1"/><text:bookmark-start text:name="ajouter_une_section"/>Ajouter une section<text:bookmark-end text:name="__RefHeading___ajouter_une_section_1"/><text:bookmark-end text:name="ajouter_une_section"/></text:h>
      <text:p text:style-name="Text_20_body">Après avoir activé le <text:a xlink:type="simple" xlink:href="https://pedagowiki.unicaen.fr/doku.php?id=moodle4:mode_edition" text:style-name="Internet_20_link" text:visited-style-name="Visited_20_Internet_20_Link">mode édition</text:a> dans l'espace de cours, des liens rouges sont affichés. <text:line-break/>
L'un d'entre eux permet d'ajouter une section (ou une tuile, si le <text:a xlink:type="simple" xlink:href="https://webcemu.unicaen.fr/dokuwiki/doku.php?id=moodle4:format-de-cours#le_format_tuiles" text:style-name="Internet_20_link" text:visited-style-name="Visited_20_Internet_20_Link">format Tuiles</text:a> a été appliqué).</text:p>
      <text:p text:style-name="Text_20_body"><draw:frame draw:style-name="mediacenter" draw:name="0" text:anchor-type="paragraph" draw:z-index="0" svg:width="23.098125cm" style:rel-width="100%" svg:height="1.825625cm" style:rel-height="scale"><draw:image xlink:href="Pictures/9c96fe591fc742718713642fc3aada3d.png" xlink:type="simple" xlink:show="embed" xlink:actuate="onLoad"/></draw:frame>

<text:span text:style-name="Emphasis"> Sous le <text:span text:style-name="Strong_20_Emphasis">format Thématique</text:span>, déplier une section en cliquant sur le chevron.</text:span>
<draw:frame draw:style-name="mediacenter" draw:name="1" text:anchor-type="paragraph" draw:z-index="1" svg:width="23.468541666667cm" style:rel-width="100%" svg:height="4.60375cm" style:rel-height="scale"><draw:image xlink:href="Pictures/b578d22da65d4dfe9a54637a604babab.png" xlink:type="simple" xlink:show="embed" xlink:actuate="onLoad"/></draw:frame>

<text:span text:style-name="Emphasis"> Le lien vous permettant d'ajouter une section apparaît.</text:span>
&lt;col xs=“6” md=“6”&gt;</text:p>
      <text:p text:style-name="Text_20_body"><draw:frame draw:style-name="mediacenter" draw:name="2" text:anchor-type="paragraph" draw:z-index="2" svg:width="19.711458333333cm" style:rel-width="100%" svg:height="2.0902083333333cm" style:rel-height="scale"><draw:image xlink:href="Pictures/2fcf1aaeec14572e5e05097b8e0ffdb1.png" xlink:type="simple" xlink:show="embed" xlink:actuate="onLoad"/></draw:frame>

<text:span text:style-name="Emphasis"> Sous le <text:span text:style-name="Strong_20_Emphasis">format Tuiles</text:span>, déplier une tuile en cliquant sur le chevron.</text:span>
<draw:frame draw:style-name="mediacenter" draw:name="3" text:anchor-type="paragraph" draw:z-index="3" svg:width="20.902083333333cm" style:rel-width="100%" svg:height="5.3975cm" style:rel-height="scale"><draw:image xlink:href="Pictures/c57879f86d77d56ff41443a119d2ecea.png" xlink:type="simple" xlink:show="embed" xlink:actuate="onLoad"/></draw:frame>

<text:span text:style-name="Emphasis"> Le lien vous permettant d'ajouter une tuile apparaît.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13:56</meta:creation-date>
    <dc:creator>Generated</dc:creator>
    <dc:date>2026-09-16T14::13:56</dc:date>
    <dc:language>en-US</dc:language>
    <meta:editing-cycles>1</meta:editing-cycles>
    <meta:editing-duration>PT0S</meta:editing-duration>
    <dc:title>moodle4:ajouter_section</dc:title>
  </office:meta>
</office:document-meta>
</file>