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a1471d9d7fd903c41b2511c5231f2c5.png"/>
  <manifest:file-entry manifest:media-type="image/png" manifest:full-path="Pictures/ff924be6a5d309f5934532233af8a11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actions_en_lot"/><text:bookmark-start text:name="__RefHeading___gerer_son_cours_avec_le_bloc_actions_en_lot_1"/><text:bookmark-start text:name="gerer_son_cours_avec_le_bloc_actions_en_lot"/>Gérer son cours avec le bloc "Actions en lot"<text:bookmark-end text:name="__RefHeading___gerer_son_cours_avec_le_bloc_actions_en_lot_1"/><text:bookmark-end text:name="gerer_son_cours_avec_le_bloc_actions_en_lot"/></text:h>
      <text:p text:style-name="Text_20_body">Ce bloc vous permet de gérer en lot les ressources et activité de votre cours, plutôt que d'avoir à effectuer des actions répétées sur des éléments individuels.
Pour ajouter ce bloc sur votre cours, il vous suffit d'activer le mode édition (<text:span text:style-name="Strong_20_Emphasis">1</text:span>), puis ajouter le bloc “<text:span text:style-name="Strong_20_Emphasis">Action en lot</text:span>” (<text:span text:style-name="Strong_20_Emphasis">2</text:span>) à l'aide du bloc “<text:span text:style-name="Strong_20_Emphasis">Ajouter un bloc</text:span>”(<text:span text:style-name="Strong_20_Emphasis">3</text:span>).
Il s'agit d'un bloc d'administration, il ne sera donc pas visible par vos étudiants. Pour l'enseignant, il ne sera visible qu'en mode édition.</text:p>
      <text:p text:style-name="Text_20_body"><draw:frame draw:style-name="media" draw:name="0" text:anchor-type="as-char" draw:z-index="0" svg:width="51.143958333333cm" style:rel-width="100%" svg:height="25.029583333333cm" style:rel-height="scale"><draw:image xlink:href="Pictures/2a1471d9d7fd903c41b2511c5231f2c5.png" xlink:type="simple" xlink:show="embed" xlink:actuate="onLoad"/></draw:frame></text:p>
      <text:p text:style-name="Text_20_body">Il est possible de sélectionner un ou plusieurs éléments (<text:span text:style-name="Strong_20_Emphasis">4</text:span>), tous les éléments du cours ou tous les éléments d'une section.
Avec votre sélection, vous pouvez gérer les retraits, masquer (<text:span text:style-name="Strong_20_Emphasis">5</text:span>) ou montrer les éléments, supprimer massivement ou les déplacer dans une autre section.</text:p>
      <text:p text:style-name="Text_20_body"><draw:frame draw:style-name="media" draw:name="1" text:anchor-type="as-char" draw:z-index="1" svg:width="50.138541666667cm" style:rel-width="100%" svg:height="19.446875cm" style:rel-height="scale"><draw:image xlink:href="Pictures/ff924be6a5d309f5934532233af8a11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5::37:14</meta:creation-date>
    <dc:creator>Generated</dc:creator>
    <dc:date>2026-09-17T05::37:14</dc:date>
    <dc:language>en-US</dc:language>
    <meta:editing-cycles>1</meta:editing-cycles>
    <meta:editing-duration>PT0S</meta:editing-duration>
    <dc:title>moodle4:actions_en_lot</dc:title>
  </office:meta>
</office:document-meta>
</file>