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26d9b11ec69e9777fdc105962bf92f.png"/>
  <manifest:file-entry manifest:media-type="image/png" manifest:full-path="Pictures/f246627778f313063a224a2bf8222871.png"/>
  <manifest:file-entry manifest:media-type="image/png" manifest:full-path="Pictures/800932ca0a2fe58ef131f852ae92918c.png"/>
  <manifest:file-entry manifest:media-type="image/png" manifest:full-path="Pictures/6b8f7ca9db4ec190aa129bccb519ba61.png"/>
  <manifest:file-entry manifest:media-type="image/png" manifest:full-path="Pictures/5ad24ea9cfd131c7a217923eae44f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zip"/><text:bookmark-start text:name="__RefHeading___faire_une_archive_zip_1"/><text:bookmark-start text:name="faire_une_archive_zip"/>Faire une archive ZIP<text:bookmark-end text:name="__RefHeading___faire_une_archive_zip_1"/><text:bookmark-end text:name="faire_une_archive_zip"/></text:h>
      <text:h text:style-name="Heading_20_2" text:outline-level="2"><text:bookmark-start text:name="__RefHeading___a_propos_2"/><text:bookmark-start text:name="a_propos"/>À propos<text:bookmark-end text:name="__RefHeading___a_propos_2"/><text:bookmark-end text:name="a_propos"/></text:h>
      <text:h text:style-name="Heading_20_3" text:outline-level="3"><text:bookmark-start text:name="__RefHeading___compression_de_donnees_3"/><text:bookmark-start text:name="compression_de_donnees"/>Compression de données<text:bookmark-end text:name="__RefHeading___compression_de_donnees_3"/><text:bookmark-end text:name="compression_de_donnees"/></text:h>
      <text:p text:style-name="Text_20_body">Les techniques de compression de données visent à réduire le volume des données pour gagner de l'espace mémoire (sur disque) ou faciliter les transmissions (envoi par mail).</text:p>
      <text:h text:style-name="Heading_20_3" text:outline-level="3"><text:bookmark-start text:name="__RefHeading___qu_est-ce_qu_une_archive_4"/><text:bookmark-start text:name="qu_est-ce_qu_une_archive"/>Qu'est-ce qu'une archive ?<text:bookmark-end text:name="__RefHeading___qu_est-ce_qu_une_archive_4"/><text:bookmark-end text:name="qu_est-ce_qu_une_archive"/></text:h>
      <text:p text:style-name="Text_20_body">Une archive est un ensemble de fichiers réunis dans un seul fichier (l'archive) pour pouvoir les sauvegarder ou les transmettre plus facilement.</text:p>
      <text:p text:style-name="Text_20_body">Plusieurs outils répondent aux problèmes de compression et ou d'archivage ; sous Windows plusieurs utilitaires existent qui généralement conjuguent les deux fonctionnalités l'archivage et la compression tel que Winzip, 7-zip,….</text:p>
      <text:h text:style-name="Heading_20_2" text:outline-level="2"><text:bookmark-start text:name="__RefHeading___creation_d_une_archive_zip_sous_windows_5"/><text:bookmark-start text:name="creation_d_une_archive_zip_sous_windows"/>Création d'une archive ZIP sous Windows<text:bookmark-end text:name="__RefHeading___creation_d_une_archive_zip_sous_windows_5"/><text:bookmark-end text:name="creation_d_une_archive_zip_sous_windows"/></text:h>
      <text:p text:style-name="Text_20_body">Pour créer une archive avec Windows, suivez les étapes suivantes :</text:p>
      <text:list text:style-name="Numbering_20_1" text:continue-numbering="false">
        <text:list-item>
          <text:p text:style-name="Numbering_20_1_Content_First">  Dans l'explorateur Windows, sélectionnez les fichiers ou les dossiers à compresser : <draw:frame draw:style-name="mediacenter" draw:name="0" text:anchor-type="paragraph" draw:z-index="0" svg:width="10.583333333333cm" svg:height="7.5141666666667cm"><draw:image xlink:href="Pictures/de26d9b11ec69e9777fdc105962bf92f.png" xlink:type="simple" xlink:show="embed" xlink:actuate="onLoad"/></draw:frame></text:p>
        </text:list-item>
        <text:list-item>
          <text:p text:style-name="Numbering_20_1_Content">  Cliquez sur la sélection avec le bouton droit de la souris. Dans le menu qui apparaît, cliquez sur Envoyer vers puis sur Dossier compressé.  <draw:frame draw:style-name="mediacenter" draw:name="1" text:anchor-type="paragraph" draw:z-index="1" svg:width="10.768541666667cm" svg:height="6.5352083333333cm"><draw:image xlink:href="Pictures/f246627778f313063a224a2bf8222871.png" xlink:type="simple" xlink:show="embed" xlink:actuate="onLoad"/></draw:frame></text:p>
        </text:list-item>
        <text:list-item>
          <text:p text:style-name="Numbering_20_1_Content">  Les fichiers et dossiers sont alors compressés dans une archive ZIP. Le nouveau fichier ZIP est placé dans le dossier à partir duquel vous avez effectué la sélection. L'archive ZIP prend le nom d'un des fichiers ou des dossiers compressés. <draw:frame draw:style-name="mediacenter" draw:name="2" text:anchor-type="paragraph" draw:z-index="2" svg:width="7.9375cm" svg:height="6.429375cm"><draw:image xlink:href="Pictures/800932ca0a2fe58ef131f852ae92918c.png" xlink:type="simple" xlink:show="embed" xlink:actuate="onLoad"/></draw:frame></text:p>
        </text:list-item>
        <text:list-item>
          <text:p text:style-name="Numbering_20_1_Content_Last">  Vous pouvez la renommer en cliquant dessus, en pressant la touche F2, en saisissant le nouveau nom, en veillant à conserver l'extension .ZIP puis en appuyant sur la touche Entrée. <draw:frame draw:style-name="mediacenter" draw:name="3" text:anchor-type="paragraph" draw:z-index="3" svg:width="7.9375cm" svg:height="6.0060416666667cm"><draw:image xlink:href="Pictures/6b8f7ca9db4ec190aa129bccb519ba61.png" xlink:type="simple" xlink:show="embed" xlink:actuate="onLoad"/></draw:frame></text:p>
        </text:list-item>
      </text:list>
      <text:h text:style-name="Heading_20_2" text:outline-level="2"><text:bookmark-start text:name="__RefHeading___creation_d_une_archive_zip_avec_7-zip_6"/><text:bookmark-start text:name="creation_d_une_archive_zip_avec_7-zip"/>Création d'une archive ZIP avec 7-zip<text:bookmark-end text:name="__RefHeading___creation_d_une_archive_zip_avec_7-zip_6"/><text:bookmark-end text:name="creation_d_une_archive_zip_avec_7-zip"/></text:h>
      <text:p text:style-name="Text_20_body">L'outil gratuit 7-zip permet également de produire des archives ZIP. Cet outil est disponible pour tous les systèmes d'exploitation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4" text:anchor-type="as-char" draw:z-index="4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pouvez télécharger cet outil gratuitement depuis de nombreux sites (exemple : <text:a xlink:type="simple" xlink:href="https://www.01net.com/telecharger/windows/Utilitaire/compression_et_decompression/fiches/4035.html" text:style-name="Internet_20_link" text:visited-style-name="Visited_20_Internet_20_Link">https://www.01net.com/telecharger/windows/Utilitaire/compression_et_decompression/fiches/4035.html</text:a>)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3::21:50</meta:creation-date>
    <dc:creator>Generated</dc:creator>
    <dc:date>2026-09-16T23::21:50</dc:date>
    <dc:language>en-US</dc:language>
    <meta:editing-cycles>1</meta:editing-cycles>
    <meta:editing-duration>PT0S</meta:editing-duration>
    <dc:title>moodle:zip</dc:title>
  </office:meta>
</office:document-meta>
</file>