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83af1765389dbdc78086b2308447b69.png"/>
  <manifest:file-entry manifest:media-type="image/png" manifest:full-path="Pictures/962a750db402e28bb11ffd6b3f1e0976.png"/>
  <manifest:file-entry manifest:media-type="image/png" manifest:full-path="Pictures/38d2e54a56c6074f5a3f53a35d98e9a5.png"/>
  <manifest:file-entry manifest:media-type="image/png" manifest:full-path="Pictures/7a76067358a64a4aad64373bf13ba523.png"/>
  <manifest:file-entry manifest:media-type="image/png" manifest:full-path="Pictures/fe1c5e9eb1810a97fbe0cbf55d489a2a.png"/>
  <manifest:file-entry manifest:media-type="image/png" manifest:full-path="Pictures/bddd6d303737b7c1c900c50c37da7deb.png"/>
  <manifest:file-entry manifest:media-type="image/png" manifest:full-path="Pictures/858b020b93bdb82d67b958e11ad92fa3.png"/>
  <manifest:file-entry manifest:media-type="image/png" manifest:full-path="Pictures/9cb305acdb11d3327074ca8a9d530d67.png"/>
  <manifest:file-entry manifest:media-type="image/png" manifest:full-path="Pictures/b85afcd240acfd28773c509bf12b3f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wysiwyg_copier_coller"/><text:bookmark-start text:name="__RefHeading___j_ai_un_probleme_de_copier-coller_dans_l_editeur_wysiwyg_1"/><text:bookmark-start text:name="j_ai_un_probleme_de_copier-coller_dans_l_editeur_wysiwyg"/>J'ai un problème de copier-coller dans l'éditeur Wysiwyg<text:bookmark-end text:name="__RefHeading___j_ai_un_probleme_de_copier-coller_dans_l_editeur_wysiwyg_1"/><text:bookmark-end text:name="j_ai_un_probleme_de_copier-coller_dans_l_editeur_wysiwyg"/></text:h>
      <text:p text:style-name="Text_20_body">Lorsque vous réaliser un copier-coller depuis un traitement de texte comme Word vers la plateforme Moodle, il arrive régulièrement qu'une partie de la mise en forme soit collée avec et ne rende pas ce que vous souhaitez. 
Nous vous recommandons en règle générale de passer par un logiciel de texte simple qui ne permet pas de mise en forme comme le <text:span text:style-name="Strong_20_Emphasis">Bloc-note</text:span> (Microsoft) ou <text:span text:style-name="Strong_20_Emphasis">Textedit</text:span> (Mac). De cette manière, vos copier-coller ne souffrirons plus les reliquats de mise en forme.</text:p>
      <text:p text:style-name="Text_20_body">Cependant, si votre copier-coller est déjà réaliser, vous pouvez corriger la mise en forme excessive de la manière suivante.</text:p>
      <text:p text:style-name="Text_20_body">Exemple : les propositions n°3 et 4 de cette questions sont décalées. Il s'agit d'un problème typique de mise en forme liée à un copier-coller.</text:p>
      <text:p text:style-name="Text_20_body"><draw:frame draw:style-name="mediacenter" draw:name="0" text:anchor-type="paragraph" draw:z-index="0" svg:width="16.853958333333cm" svg:height="6.8527083333333cm"><draw:image xlink:href="Pictures/f83af1765389dbdc78086b2308447b69.png" xlink:type="simple" xlink:show="embed" xlink:actuate="onLoad"/></draw:frame></text:p>
      <text:list text:style-name="List_20_1" text:continue-numbering="false">
        <text:list-item>
          <text:p text:style-name="LastListParagraph_List_20_1_Content_First"> Cliquer sur “<text:span text:style-name="Strong_20_Emphasis">Modifier la question</text:span>” :</text:p>
        </text:list-item>
      </text:list>
      <text:p text:style-name="Text_20_body"><draw:frame draw:style-name="mediacenter" draw:name="1" text:anchor-type="paragraph" draw:z-index="1" svg:width="2.460625cm" svg:height="4.5508333333333cm"><draw:image xlink:href="Pictures/962a750db402e28bb11ffd6b3f1e0976.png" xlink:type="simple" xlink:show="embed" xlink:actuate="onLoad"/></draw:frame></text:p>
      <text:list text:style-name="List_20_1" text:continue-numbering="false">
        <text:list-item>
          <text:p text:style-name="LastListParagraph_List_20_1_Content_First"> Agrandir au besoin la zone de texte pour bien voir en positionnant votre souris sur les coins et en tirant vers le bas :</text:p>
        </text:list-item>
      </text:list>
      <text:p text:style-name="Text_20_body"><draw:frame draw:style-name="mediacenter" draw:name="2" text:anchor-type="paragraph" draw:z-index="2" svg:width="17.145cm" style:rel-width="100%" svg:height="6.5616666666667cm" style:rel-height="scale"><draw:image xlink:href="Pictures/38d2e54a56c6074f5a3f53a35d98e9a5.png" xlink:type="simple" xlink:show="embed" xlink:actuate="onLoad"/></draw:frame></text:p>
      <text:list text:style-name="List_20_1" text:continue-numbering="false">
        <text:list-item>
          <text:p text:style-name="LastListParagraph_List_20_1_Content_First"> Cliquer sur le bouton pour “<text:span text:style-name="Strong_20_Emphasis">afficher plus de boutons</text:span>” :</text:p>
        </text:list-item>
      </text:list>
      <text:p text:style-name="Text_20_body"> <draw:frame draw:style-name="mediacenter" draw:name="3" text:anchor-type="paragraph" draw:z-index="3" svg:width="17.092083333333cm" style:rel-width="100%" svg:height="8.6783333333333cm" style:rel-height="scale"><draw:image xlink:href="Pictures/7a76067358a64a4aad64373bf13ba523.png" xlink:type="simple" xlink:show="embed" xlink:actuate="onLoad"/></draw:frame></text:p>
      <text:list text:style-name="List_20_1" text:continue-numbering="false">
        <text:list-item>
          <text:p text:style-name="LastListParagraph_List_20_1_Content_First"> Cliquer sur le bouton “<text:span text:style-name="Strong_20_Emphasis">&lt;&gt;</text:span>” : </text:p>
        </text:list-item>
      </text:list>
      <text:p text:style-name="Text_20_body"><draw:frame draw:style-name="mediacenter" draw:name="4" text:anchor-type="paragraph" draw:z-index="4" svg:width="16.880416666667cm" svg:height="9.4191666666667cm"><draw:image xlink:href="Pictures/fe1c5e9eb1810a97fbe0cbf55d489a2a.png" xlink:type="simple" xlink:show="embed" xlink:actuate="onLoad"/></draw:frame></text:p>
      <text:list text:style-name="List_20_1" text:continue-numbering="false">
        <text:list-item>
          <text:p text:style-name="LastListParagraph_List_20_1_Content_First"> Effacer tout les symboles sauf votre texte : </text:p>
        </text:list-item>
      </text:list>
      <text:p text:style-name="Text_20_body"><draw:frame draw:style-name="mediacenter" draw:name="5" text:anchor-type="paragraph" draw:z-index="5" svg:width="6.5352083333333cm" svg:height="1.825625cm"><draw:image xlink:href="Pictures/bddd6d303737b7c1c900c50c37da7deb.png" xlink:type="simple" xlink:show="embed" xlink:actuate="onLoad"/></draw:frame></text:p>
      <text:list text:style-name="List_20_1" text:continue-numbering="false">
        <text:list-item>
          <text:p text:style-name="LastListParagraph_List_20_1_Content_First"> Une fois qu'il ne reste plus que le texte “brut”, cliquer de nouveau sur le bouton “<text:span text:style-name="Strong_20_Emphasis">&lt;&gt;</text:span>” : </text:p>
        </text:list-item>
      </text:list>
      <text:p text:style-name="Text_20_body"><draw:frame draw:style-name="mediacenter" draw:name="6" text:anchor-type="paragraph" draw:z-index="6" svg:width="16.880416666667cm" svg:height="8.5460416666667cm"><draw:image xlink:href="Pictures/858b020b93bdb82d67b958e11ad92fa3.png" xlink:type="simple" xlink:show="embed" xlink:actuate="onLoad"/></draw:frame></text:p>
      <text:list text:style-name="List_20_1" text:continue-numbering="false">
        <text:list-item>
          <text:p text:style-name="LastListParagraph_List_20_1_Content_First"> Cliquer sur “<text:span text:style-name="Strong_20_Emphasis">Enregister</text:span>” :</text:p>
        </text:list-item>
      </text:list>
      <text:p text:style-name="Text_20_body"><draw:frame draw:style-name="mediacenter" draw:name="7" text:anchor-type="paragraph" draw:z-index="7" svg:width="7.77875cm" svg:height="2.5664583333333cm"><draw:image xlink:href="Pictures/9cb305acdb11d3327074ca8a9d530d67.png" xlink:type="simple" xlink:show="embed" xlink:actuate="onLoad"/></draw:frame></text:p>
      <text:list text:style-name="List_20_1" text:continue-numbering="false">
        <text:list-item>
          <text:p text:style-name="LastListParagraph_List_20_1_Content_First"> Vérifier que la mise en forme correspond à votre attendu : </text:p>
        </text:list-item>
      </text:list>
      <text:p text:style-name="Text_20_body"><draw:frame draw:style-name="mediacenter" draw:name="8" text:anchor-type="paragraph" draw:z-index="8" svg:width="10.212916666667cm" svg:height="5.7679166666667cm"><draw:image xlink:href="Pictures/b85afcd240acfd28773c509bf12b3f8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3::19:47</meta:creation-date>
    <dc:creator>Generated</dc:creator>
    <dc:date>2026-09-14T23::19:47</dc:date>
    <dc:language>en-US</dc:language>
    <meta:editing-cycles>1</meta:editing-cycles>
    <meta:editing-duration>PT0S</meta:editing-duration>
    <dc:title>moodle:wysiwyg_copier_coller</dc:title>
  </office:meta>
</office:document-meta>
</file>