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458ace026a56ab6656343469d0c3af.png"/>
  <manifest:file-entry manifest:media-type="image/png" manifest:full-path="Pictures/5fc63e8477c60e5b00ad0f165b244a61.png"/>
  <manifest:file-entry manifest:media-type="image/png" manifest:full-path="Pictures/4a4ecac0cb427fe32f8cf6dd31371003.png"/>
  <manifest:file-entry manifest:media-type="image/png" manifest:full-path="Pictures/a1aab145cca8eb86be20a50f0d4fec95.png"/>
  <manifest:file-entry manifest:media-type="image/png" manifest:full-path="Pictures/2f3e6ad316ec410933ca322bf6381972.png"/>
  <manifest:file-entry manifest:media-type="image/png" manifest:full-path="Pictures/8f5d59799fcb501689c1ebb837f8fd1b.png"/>
  <manifest:file-entry manifest:media-type="image/png" manifest:full-path="Pictures/a7e3a3dbcf52ed5a6f3f0fe4a6add096.png"/>
  <manifest:file-entry manifest:media-type="image/png" manifest:full-path="Pictures/60088c2ad95475662cc4deadbcc16145.png"/>
  <manifest:file-entry manifest:media-type="image/png" manifest:full-path="Pictures/c8012eab982631042a12f5ed16851c1e.png"/>
  <manifest:file-entry manifest:media-type="image/png" manifest:full-path="Pictures/b2adb0cb87c7063870d1fde5908c2d9c.png"/>
  <manifest:file-entry manifest:media-type="image/png" manifest:full-path="Pictures/a61138895183fbaf70e36ba52d256dd6.png"/>
  <manifest:file-entry manifest:media-type="image/png" manifest:full-path="Pictures/5ad24ea9cfd131c7a217923eae44fdf2.png"/>
  <manifest:file-entry manifest:media-type="image/png" manifest:full-path="Pictures/75507d58e6ac7bf6752d4f7f944898fe.png"/>
  <manifest:file-entry manifest:media-type="image/png" manifest:full-path="Pictures/081ce6b262afa5f1bcfa7d15a45e99dc.png"/>
  <manifest:file-entry manifest:media-type="image/png" manifest:full-path="Pictures/dc4a1218255b34c4bf3d2857ffb03d5b.png"/>
  <manifest:file-entry manifest:media-type="image/png" manifest:full-path="Pictures/b46a8a82a6b8d615ef308bdaa648c361.png"/>
  <manifest:file-entry manifest:media-type="image/png" manifest:full-path="Pictures/7053c65054f18642ca9a90cf0f4d7686.png"/>
  <manifest:file-entry manifest:media-type="image/png" manifest:full-path="Pictures/48f666eb151fc46306e8603500011a0a.png"/>
  <manifest:file-entry manifest:media-type="image/png" manifest:full-path="Pictures/7911ef68237d3586dd20b6a110f37b2e.png"/>
  <manifest:file-entry manifest:media-type="image/png" manifest:full-path="Pictures/a933d039bef43f9301ae3246d1430b5f.png"/>
  <manifest:file-entry manifest:media-type="image/png" manifest:full-path="Pictures/e22ef071da6405eec11434423cbd53e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wysiwyg"/><text:bookmark-start text:name="__RefHeading___utiliser_l_editeur_de_texte_wysiwyg_1"/><text:bookmark-start text:name="utiliser_l_editeur_de_texte_wysiwyg"/>Utiliser l'éditeur de texte WYSIWYG<text:bookmark-end text:name="__RefHeading___utiliser_l_editeur_de_texte_wysiwyg_1"/><text:bookmark-end text:name="utiliser_l_editeur_de_texte_wysiwyg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Un WYSIWYG (prononcé [wɪziwig] ou [wiziwig]) est une interface utilisateur qui permet de composer visuellement le résultat voulu. C'est une interface « intuitive » : vous voyez directement à l'écran à quoi ressemblera le résultat final.« WYSIWYG » est l'acronyme de la locution anglaise « What you see is what you get », signifiant littéralement en français « ce que vous voyez est ce que vous obtenez » ou de façon plus concise « tel affichage, tel résultat » ou encore plus simplement tel quel.</text:p>
          </table:table-cell>
        </table:table-row>
      </table:table>
      <text:p text:style-name="Text_20_body">L'éditeur WYSIWYG de Moodle vous permet de mettre en forme votre texte, d'insérer des éléments (image, tableau, liens…). Vous créez du contenu au format html sans connaître le langage HTML.</text:p>
      <text:p text:style-name="Text_20_body">Vous retrouverez fréquemment cet éditeur dès lors que vous ajoutez du contenu de type texte : description du cours, d'un devoir, ressource de type étiquette, page, etc.</text:p>
      <text:p text:style-name="Text_20_body">L'affichage de l'éditeur propose par défaut des options limitées. Pour afficher l'ensemble des options de mise en page, cliquez sur l'icône<draw:frame draw:style-name="media" draw:name="1" text:anchor-type="as-char" draw:z-index="1" svg:width="1.825625cm" svg:height="1.42875cm"><draw:image xlink:href="Pictures/5fc63e8477c60e5b00ad0f165b244a61.png" xlink:type="simple" xlink:show="embed" xlink:actuate="onLoad"/></draw:frame>  qui permet d'afficher/masquer la barre d'outils.</text:p>
      <text:p text:style-name="Text_20_body"><draw:frame draw:style-name="media" draw:name="2" text:anchor-type="as-char" draw:z-index="2" svg:width="27.992916666667cm" style:rel-width="100%" svg:height="5.8472916666667cm" style:rel-height="scale"><draw:image xlink:href="Pictures/4a4ecac0cb427fe32f8cf6dd31371003.png" xlink:type="simple" xlink:show="embed" xlink:actuate="onLoad"/></draw:frame></text:p>
      <text:list text:style-name="List_20_1" text:continue-numbering="false">
        <text:list-item>
          <text:p text:style-name="List_20_1_Content_First"> Styles de paragraphes <draw:frame draw:style-name="media" draw:name="3" text:anchor-type="as-char" draw:z-index="3" svg:width="1.3229166666667cm" svg:height="1.031875cm"><draw:image xlink:href="Pictures/a1aab145cca8eb86be20a50f0d4fec95.png" xlink:type="simple" xlink:show="embed" xlink:actuate="onLoad"/></draw:frame> </text:p>
        </text:list-item>
        <text:list-item>
          <text:p text:style-name="List_20_1_Content"> Styles de caractère <draw:frame draw:style-name="media" draw:name="4" text:anchor-type="as-char" draw:z-index="4" svg:width="1.7991666666667cm" svg:height="0.97895833333333cm"><draw:image xlink:href="Pictures/2f3e6ad316ec410933ca322bf6381972.png" xlink:type="simple" xlink:show="embed" xlink:actuate="onLoad"/></draw:frame> et <draw:frame draw:style-name="media" draw:name="5" text:anchor-type="as-char" draw:z-index="5" svg:width="3.6777083333333cm" svg:height="1.031875cm"><draw:image xlink:href="Pictures/8f5d59799fcb501689c1ebb837f8fd1b.png" xlink:type="simple" xlink:show="embed" xlink:actuate="onLoad"/></draw:frame> </text:p>
        </text:list-item>
        <text:list-item>
          <text:p text:style-name="List_20_1_Content"> Type et taille de police <draw:frame draw:style-name="media" draw:name="6" text:anchor-type="as-char" draw:z-index="6" svg:width="2.5664583333333cm" svg:height="1.0583333333333cm"><draw:image xlink:href="Pictures/a7e3a3dbcf52ed5a6f3f0fe4a6add096.png" xlink:type="simple" xlink:show="embed" xlink:actuate="onLoad"/></draw:frame> </text:p>
        </text:list-item>
        <text:list-item>
          <text:p text:style-name="List_20_1_Content"> Couleur de police et de l'arrière-plan <draw:frame draw:style-name="media" draw:name="7" text:anchor-type="as-char" draw:z-index="7" svg:width="2.69875cm" svg:height="0.97895833333333cm"><draw:image xlink:href="Pictures/60088c2ad95475662cc4deadbcc16145.png" xlink:type="simple" xlink:show="embed" xlink:actuate="onLoad"/></draw:frame> </text:p>
        </text:list-item>
        <text:list-item>
          <text:p text:style-name="List_20_1_Content"> Listes à puces et numérotée <draw:frame draw:style-name="media" draw:name="8" text:anchor-type="as-char" draw:z-index="8" svg:width="1.9579166666667cm" svg:height="0.92604166666667cm"><draw:image xlink:href="Pictures/c8012eab982631042a12f5ed16851c1e.png" xlink:type="simple" xlink:show="embed" xlink:actuate="onLoad"/></draw:frame> </text:p>
        </text:list-item>
        <text:list-item>
          <text:p text:style-name="List_20_1_Content"> Création/suppression de liens <draw:frame draw:style-name="media" draw:name="9" text:anchor-type="as-char" draw:z-index="9" svg:width="1.8520833333333cm" svg:height="0.92604166666667cm"><draw:image xlink:href="Pictures/b2adb0cb87c7063870d1fde5908c2d9c.png" xlink:type="simple" xlink:show="embed" xlink:actuate="onLoad"/></draw:frame></text:p>
        </text:list-item>
        <text:list-item>
          <text:p text:style-name="List_20_1_Content_Last"> Insertion/enregistrement de médias (images, vidéos, sons) et gestion des fichiers présents dans l'éditeur <draw:frame draw:style-name="media" draw:name="10" text:anchor-type="as-char" draw:z-index="10" svg:width="4.5508333333333cm" svg:height="0.873125cm"><draw:image xlink:href="Pictures/a61138895183fbaf70e36ba52d256dd6.png" xlink:type="simple" xlink:show="embed" xlink:actuate="onLoad"/></draw:frame></text:p>
        </text:list-item>
      </text:list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1" text:anchor-type="as-char" draw:z-index="11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ces outils vous permettent de vous enregistrer (2mn) à l'aide d'un micro ou d'une webcam intégré à votre ordinateur</text:p>
          </table:table-cell>
        </table:table-row>
      </table:table>
      <text:list text:style-name="List_20_1" text:continue-numbering="false">
        <text:list-item>
          <text:p text:style-name="List_20_1_Content_First"> Options d'alignement et d'indentation <draw:frame draw:style-name="media" draw:name="12" text:anchor-type="as-char" draw:z-index="12" svg:width="2.7516666666667cm" svg:height="1.0054166666667cm"><draw:image xlink:href="Pictures/75507d58e6ac7bf6752d4f7f944898fe.png" xlink:type="simple" xlink:show="embed" xlink:actuate="onLoad"/></draw:frame> <draw:frame draw:style-name="media" draw:name="13" text:anchor-type="as-char" draw:z-index="13" svg:width="1.8785416666667cm" svg:height="0.84666666666667cm"><draw:image xlink:href="Pictures/081ce6b262afa5f1bcfa7d15a45e99dc.png" xlink:type="simple" xlink:show="embed" xlink:actuate="onLoad"/></draw:frame></text:p>
        </text:list-item>
        <text:list-item>
          <text:p text:style-name="List_20_1_Content"> Éditeur d'équations : donne accès à une fenêtre permettant de créer des équations à l'aide de TeX, utilisable sans connaissances préalables  <draw:frame draw:style-name="media" draw:name="14" text:anchor-type="as-char" draw:z-index="14" svg:width="0.79375cm" svg:height="0.9525cm"><draw:image xlink:href="Pictures/dc4a1218255b34c4bf3d2857ffb03d5b.png" xlink:type="simple" xlink:show="embed" xlink:actuate="onLoad"/></draw:frame></text:p>
        </text:list-item>
        <text:list-item>
          <text:p text:style-name="List_20_1_Content"> Caractères spéciaux <draw:frame draw:style-name="media" draw:name="15" text:anchor-type="as-char" draw:z-index="15" svg:width="0.84666666666667cm" svg:height="0.82020833333333cm"><draw:image xlink:href="Pictures/b46a8a82a6b8d615ef308bdaa648c361.png" xlink:type="simple" xlink:show="embed" xlink:actuate="onLoad"/></draw:frame></text:p>
        </text:list-item>
        <text:list-item>
          <text:p text:style-name="List_20_1_Content"> Insertion de tableau : ouvre une fenêtre de configuration d'un tableau avec en-têtes et légende <draw:frame draw:style-name="media" draw:name="16" text:anchor-type="as-char" draw:z-index="16" svg:width="0.873125cm" svg:height="0.89958333333333cm"><draw:image xlink:href="Pictures/7053c65054f18642ca9a90cf0f4d7686.png" xlink:type="simple" xlink:show="embed" xlink:actuate="onLoad"/></draw:frame></text:p>
        </text:list-item>
        <text:list-item>
          <text:p text:style-name="List_20_1_Content"> Suppression de format - Annuler/Répéter la dernière action <draw:frame draw:style-name="media" draw:name="17" text:anchor-type="as-char" draw:z-index="17" svg:width="2.936875cm" svg:height="0.9525cm"><draw:image xlink:href="Pictures/48f666eb151fc46306e8603500011a0a.png" xlink:type="simple" xlink:show="embed" xlink:actuate="onLoad"/></draw:frame></text:p>
        </text:list-item>
        <text:list-item>
          <text:p text:style-name="List_20_1_Content"> Options d'accessibilité <draw:frame draw:style-name="media" draw:name="18" text:anchor-type="as-char" draw:z-index="18" svg:width="1.8520833333333cm" svg:height="0.97895833333333cm"><draw:image xlink:href="Pictures/7911ef68237d3586dd20b6a110f37b2e.png" xlink:type="simple" xlink:show="embed" xlink:actuate="onLoad"/></draw:frame></text:p>
        </text:list-item>
        <text:list-item>
          <text:p text:style-name="List_20_1_Content"> Éditeur HTML <draw:frame draw:style-name="media" draw:name="19" text:anchor-type="as-char" draw:z-index="19" svg:width="1.0847916666667cm" svg:height="1.1377083333333cm"><draw:image xlink:href="Pictures/a933d039bef43f9301ae3246d1430b5f.png" xlink:type="simple" xlink:show="embed" xlink:actuate="onLoad"/></draw:frame> : permet de visualiser directement le code HTML généré (à éviter si vous ne connaissez pas les bases du HTML)</text:p>
        </text:list-item>
        <text:list-item>
          <text:p text:style-name="List_20_1_Content_Last"> Mode Plein écran <draw:frame draw:style-name="media" draw:name="20" text:anchor-type="as-char" draw:z-index="20" svg:width="1.0583333333333cm" svg:height="1.031875cm"><draw:image xlink:href="Pictures/e22ef071da6405eec11434423cbd53e2.png" xlink:type="simple" xlink:show="embed" xlink:actuate="onLoad"/></draw:frame></text:p>
        </text:list-item>
      </text:list>
      <text:h text:style-name="Heading_20_2" text:outline-level="2"><text:bookmark-start text:name="__RefHeading___faq_2"/><text:bookmark-start text:name="faq"/>FAQ<text:bookmark-end text:name="__RefHeading___faq_2"/><text:bookmark-end text:name="faq"/></text:h>
      <text:list text:style-name="List_20_1" text:continue-numbering="false">
        <text:list-item>
          <text:p text:style-name="List_20_1_Content_First"> <text:a xlink:type="simple" xlink:href="https://pedagowiki.unicaen.fr/doku.php?id=moodle:wysiwyg_copier_coller" text:style-name="Internet_20_link" text:visited-style-name="Visited_20_Internet_20_Link">J'ai un problème de copier-coller dans l'éditeur Wysiwyg</text:a></text:p>
        </text:list-item>
        <text:list-item>
          <text:p text:style-name="List_20_1_Content_Last"> <text:a xlink:type="simple" xlink:href="https://pedagowiki.unicaen.fr/doku.php?id=moodle:test:fichier" text:style-name="Internet_20_link" text:visited-style-name="Visited_20_Internet_20_Link">Insérer un fichier à télécharg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3::03:50</meta:creation-date>
    <dc:creator>Generated</dc:creator>
    <dc:date>2026-09-17T03::03:50</dc:date>
    <dc:language>en-US</dc:language>
    <meta:editing-cycles>1</meta:editing-cycles>
    <meta:editing-duration>PT0S</meta:editing-duration>
    <dc:title>moodle:wysiwyg</dc:title>
  </office:meta>
</office:document-meta>
</file>