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26e7189e911bf5465fd3832e0433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2916666666667cm"><draw:image xlink:href="Pictures/9d26e7189e911bf5465fd3832e043322.jpg" xlink:type="simple" xlink:show="embed" xlink:actuate="onLoad"/></draw:frame></text:p>
      <text:h text:style-name="Heading_20_1" text:outline-level="1"><text:bookmark text:name="moodle:wiki"/><text:bookmark-start text:name="__RefHeading___l_activite_wiki_1"/><text:bookmark-start text:name="l_activite_wiki"/>L'activité Wiki<text:bookmark-end text:name="__RefHeading___l_activite_wiki_1"/><text:bookmark-end text:name="l_activite_wiki"/></text:h>
      <text:p text:style-name="Text_20_body">L'activité Wiki permet aux étudiants de construire et de maintenir des pages à l'intérieur d'un espace-cours.</text:p>
      <text:p text:style-name="Text_20_body">Il est possible de paramétrer cette activité de manière à ce que chaque étudiant ou chaque groupe d'étudiants possède sa propre page ou son propre ensemble de pages.</text:p>
      <text:p text:style-name="Text_20_body">Je veux :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wiki:creation" text:style-name="Internet_20_link" text:visited-style-name="Visited_20_Internet_20_Link">Créer et paramétrer un nouveau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06:39</meta:creation-date>
    <dc:creator>Generated</dc:creator>
    <dc:date>2026-09-15T18::06:39</dc:date>
    <dc:language>en-US</dc:language>
    <meta:editing-cycles>1</meta:editing-cycles>
    <meta:editing-duration>PT0S</meta:editing-duration>
    <dc:title>moodle:wiki</dc:title>
  </office:meta>
</office:document-meta>
</file>