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49028b7815e3935ce51956fa1de2b2db.gif"/>
  <manifest:file-entry manifest:media-type="image/gif" manifest:full-path="Pictures/8cc7399959acfb923d79ddfc4375bfb5.gif"/>
  <manifest:file-entry manifest:media-type="image/png" manifest:full-path="Pictures/ae2fa7437dbf7b41f218ab56204eb237.png"/>
  <manifest:file-entry manifest:media-type="image/png" manifest:full-path="Pictures/eda1d90ab9167beec5fc0488789933b1.png"/>
  <manifest:file-entry manifest:media-type="image/gif" manifest:full-path="Pictures/4e358e37d77be3f141275c5725b7efdd.gif"/>
  <manifest:file-entry manifest:media-type="image/png" manifest:full-path="Pictures/5ad24ea9cfd131c7a217923eae44fdf2.png"/>
  <manifest:file-entry manifest:media-type="image/png" manifest:full-path="Pictures/4b7a93005e7b6c8454ed2fda3fee80a9.png"/>
  <manifest:file-entry manifest:media-type="image/gif" manifest:full-path="Pictures/ccc4d1bcd5c3c0a367956b2817131e9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wiki:creation"/><text:bookmark-start text:name="__RefHeading___creer_une_activite_wiki_1"/><text:bookmark-start text:name="creer_une_activite_wiki"/>Créer une activité Wiki<text:bookmark-end text:name="__RefHeading___creer_une_activite_wiki_1"/><text:bookmark-end text:name="creer_une_activite_wiki"/></text:h>
      <text:h text:style-name="Heading_20_2" text:outline-level="2"><text:bookmark-start text:name="__RefHeading___etape_1activer_le_mode_edition_de_l_espace-cours_2"/><text:bookmark-start text:name="etape_1activer_le_mode_edition_de_l_espace-cours"/>Étape 1 : Activer le mode édition de l'espace-cours<text:bookmark-end text:name="__RefHeading___etape_1activer_le_mode_edition_de_l_espace-cours_2"/><text:bookmark-end text:name="etape_1activer_le_mode_edition_de_l_espace-cours"/></text:h>
      <text:list text:style-name="List_20_1" text:continue-numbering="false">
        <text:list-item>
          <text:p text:style-name="LastListParagraph_List_20_1_Content_First"> Cliquer sur le bouton « Activer le mode édition » en haut à droite de la page :</text:p>
        </text:list-item>
      </text:list>
      <text:p text:style-name="Text_20_body"><draw:frame draw:style-name="mediacenter" draw:name="0" text:anchor-type="paragraph" draw:z-index="0" svg:width="6.588125cm" svg:height="1.6404166666667cm"><draw:image xlink:href="Pictures/49028b7815e3935ce51956fa1de2b2db.gif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É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1" text:anchor-type="paragraph" draw:z-index="1" svg:width="7.3025cm" svg:height="1.349375cm"><draw:image xlink:href="Pictures/8cc7399959acfb923d79ddfc4375bfb5.gif" xlink:type="simple" xlink:show="embed" xlink:actuate="onLoad"/></draw:frame></text:p>
      <text:h text:style-name="Heading_20_2" text:outline-level="2"><text:bookmark-start text:name="__RefHeading___etape_3selectionner_l_activite_wiki_4"/><text:bookmark-start text:name="etape_3selectionner_l_activite_wiki"/>Étape 3 : Sélectionner l'activité Wiki<text:bookmark-end text:name="__RefHeading___etape_3selectionner_l_activite_wiki_4"/><text:bookmark-end text:name="etape_3selectionner_l_activite_wiki"/></text:h>
      <text:list text:style-name="List_20_1" text:continue-numbering="false">
        <text:list-item>
          <text:p text:style-name="LastListParagraph_List_20_1_Content_First"> Cliquer sur l'icône correspondante à l'activité Wiki : </text:p>
        </text:list-item>
      </text:list>
      <text:p text:style-name="Text_20_body"><draw:frame draw:style-name="mediacenter" draw:name="2" text:anchor-type="paragraph" draw:z-index="2" svg:width="18.944166666667cm" style:rel-width="100%" svg:height="22.70125cm" style:rel-height="scale"><draw:image xlink:href="Pictures/ae2fa7437dbf7b41f218ab56204eb237.png" xlink:type="simple" xlink:show="embed" xlink:actuate="onLoad"/></draw:frame></text:p>
      <text:list text:style-name="List_20_1" text:continue-numbering="false">
        <text:list-item>
          <text:p text:style-name="LastListParagraph_List_20_1_Content_First"> Le paramétrage du Wiki s'affiche.</text:p>
        </text:list-item>
      </text:list>
      <text:h text:style-name="Heading_20_2" text:outline-level="2"><text:bookmark-start text:name="__RefHeading___etape_4renseigner_les_parametres_generaux_5"/><text:bookmark-start text:name="etape_4renseigner_les_parametres_generaux"/>Étape 4 : Renseigner les paramètres généraux<text:bookmark-end text:name="__RefHeading___etape_4renseigner_les_parametres_generaux_5"/><text:bookmark-end text:name="etape_4renseigner_les_parametres_generaux"/></text:h>
      <text:list text:style-name="List_20_1" text:continue-numbering="false">
        <text:list-item>
          <text:p text:style-name="LastListParagraph_List_20_1_Content_First"> <text:span text:style-name="Strong_20_Emphasis">Nom</text:span> (obligatoire) et <text:span text:style-name="Strong_20_Emphasis">Description</text:span> (facultative, peut être affichée sur la page de l'espace-cours),</text:p>
        </text:list-item>
      </text:list>
      <text:p text:style-name="Text_20_body"><draw:frame draw:style-name="mediacenter" draw:name="3" text:anchor-type="paragraph" draw:z-index="3" svg:width="35.216041666667cm" style:rel-width="100%" svg:height="10.742083333333cm" style:rel-height="scale"><draw:image xlink:href="Pictures/eda1d90ab9167beec5fc0488789933b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Mode</text:span> du wiki (individuel ou collaboratif),</text:p>
        </text:list-item>
      </text:list>
      <text:p text:style-name="Text_20_body"><draw:frame draw:style-name="media" draw:name="4" text:anchor-type="as-char" draw:z-index="4" svg:width="16.404166666667cm" svg:height="2.8839583333333cm"><draw:image xlink:href="Pictures/4e358e37d77be3f141275c5725b7efdd.gif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us choisissez le <text:span text:style-name="Strong_20_Emphasis">mode individuel</text:span>, chaque participant aura ses propres pages et ne pourra modifier que celles-ci.Si vous choisissez le <text:span text:style-name="Strong_20_Emphasis">mode collaboratif</text:span>, plusieurs participants pourront travailler sur les mêmes pages (cependant, contrairement à l'<text:a xlink:type="simple" xlink:href="https://pedagowiki.unicaen.fr/doku.php?id=moodle:etherpad" text:style-name="Internet_20_link" text:visited-style-name="Visited_20_Internet_20_Link">Etherpad</text:a>, ils ne pourront pas modifier ces pages en même temps).</text:p>
          </table:table-cell>
        </table:table-row>
      </table:table>
      <text:list text:style-name="List_20_1" text:continue-numbering="false">
        <text:list-item>
          <text:p text:style-name="LastListParagraph_List_20_1_Content_First"> <text:span text:style-name="Strong_20_Emphasis">Nom de la première page</text:span> (obligatoire).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 Attention, ce nom ne pourra pas être modifié ultérieurement.
</text:p>
          </table:table-cell>
        </table:table-row>
      </table:table>
      <text:h text:style-name="Heading_20_2" text:outline-level="2"><text:bookmark-start text:name="__RefHeading___etape_6choisir_le_format_d_edition_des_pages_wiki_6"/><text:bookmark-start text:name="etape_6choisir_le_format_d_edition_des_pages_wiki"/>Étape 6 : Choisir le format d'édition des pages Wiki<text:bookmark-end text:name="__RefHeading___etape_6choisir_le_format_d_edition_des_pages_wiki_6"/><text:bookmark-end text:name="etape_6choisir_le_format_d_edition_des_pages_wiki"/></text:h>
      <text:list text:style-name="List_20_1" text:continue-numbering="false">
        <text:list-item>
          <text:p text:style-name="LastListParagraph_List_20_1_Content_First"> Nous vous conseillons de choisir le format <text:span text:style-name="Strong_20_Emphasis">HTML</text:span>, qui est le format le plus courant, et de cocher la case sous le menu déroulant pour <text:span text:style-name="Strong_20_Emphasis">imposer le format</text:span> et éviter ainsi les confusions (le choix de format ne sera plus proposé aux étudiants).</text:p>
        </text:list-item>
      </text:list>
      <text:p text:style-name="Text_20_body"><draw:frame draw:style-name="media" draw:name="7" text:anchor-type="as-char" draw:z-index="7" svg:width="16.404166666667cm" svg:height="3.4660416666667cm"><draw:image xlink:href="Pictures/ccc4d1bcd5c3c0a367956b2817131e9e.gif" xlink:type="simple" xlink:show="embed" xlink:actuate="onLoad"/></draw:frame></text:p>
      <text:h text:style-name="Heading_20_2" text:outline-level="2"><text:bookmark-start text:name="__RefHeading___etape_7choisir_le_mode_de_groupe_7"/><text:bookmark-start text:name="etape_7choisir_le_mode_de_groupe"/>Étape 7 : Choisir le mode de groupe<text:bookmark-end text:name="__RefHeading___etape_7choisir_le_mode_de_groupe_7"/><text:bookmark-end text:name="etape_7choisir_le_mode_de_group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Une page par…  </text:p>
          </table:table-cell>
          <table:table-cell office:value-type="string" table:style-name="tablecell">
            <text:p text:style-name="tablealignleft"> Modifier sa propre page </text:p>
          </table:table-cell>
          <table:table-cell office:value-type="string" table:style-name="tablecell">
            <text:p text:style-name="tablealignleft"> Modifier la page Wiki de son groupe </text:p>
          </table:table-cell>
          <table:table-cell office:value-type="string" table:style-name="tablecell">
            <text:p text:style-name="tablealignleft"> Consulter et modifier la page Wiki commune du cours </text:p>
          </table:table-cell>
          <table:table-cell office:value-type="string" table:style-name="tablecell">
            <text:p text:style-name="tablealignleft"> Consulter la page Wiki de tous les groupes ou de tous les participants du cours </text:p>
          </table:table-cell>
          <table:table-cell office:value-type="string" table:style-name="tablecell">
            <text:p text:style-name="tablealignleft"> Consulter la page Wiki de son groupe ou celle de chaque membre de son groupe </text:p>
          </table:table-cell>
        </table:table-row>
        <table:table-row>
          <table:table-cell office:value-type="string" table:style-name="tablecell" table:number-rows-spanned="3">
            <text:p text:style-name="tablealignleft"> Wiki individuel   </text:p>
          </table:table-cell>
          <table:table-cell office:value-type="string" table:style-name="tablecell">
            <text:p text:style-name="tablealignleft"> Aucun groupe        </text:p>
          </table:table-cell>
          <table:table-cell office:value-type="string" table:style-name="tablecell">
            <text:p text:style-name="tablealignleft"> Participant-e  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</table:table-row>
        <table:table-row>
          <table:table-cell office:value-type="string" table:style-name="tablecell">
            <text:p text:style-name="tablealignleft"> Groupes visibles    </text:p>
          </table:table-cell>
          <table:table-cell office:value-type="string" table:style-name="tablecell">
            <text:p text:style-name="tablealignleft"> Participant-e  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</table:table-row>
        <table:table-row>
          <table:table-cell office:value-type="string" table:style-name="tablecell">
            <text:p text:style-name="tablealignleft"> Groupes séparés     </text:p>
          </table:table-cell>
          <table:table-cell office:value-type="string" table:style-name="tablecell">
            <text:p text:style-name="tablealignleft"> Participant-e  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 </text:p>
          </table:table-cell>
        </table:table-row>
        <table:table-row>
          <table:table-cell office:value-type="string" table:style-name="tablecell" table:number-rows-spanned="3">
            <text:p text:style-name="tablealignleft"> Wiki collaboratif </text:p>
          </table:table-cell>
          <table:table-cell office:value-type="string" table:style-name="tablecell">
            <text:p text:style-name="tablealignleft"> Aucun groupe        </text:p>
          </table:table-cell>
          <table:table-cell office:value-type="string" table:style-name="tablecell">
            <text:p text:style-name="tablealignleft"> Cours          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</table:table-row>
        <table:table-row>
          <table:table-cell office:value-type="string" table:style-name="tablecell">
            <text:p text:style-name="tablealignleft"> Groupes visibles    </text:p>
          </table:table-cell>
          <table:table-cell office:value-type="string" table:style-name="tablecell">
            <text:p text:style-name="tablealignleft"> Groupe         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</table:table-row>
        <table:table-row>
          <table:table-cell office:value-type="string" table:style-name="tablecell">
            <text:p text:style-name="tablealignleft"> Groupes séparés     </text:p>
          </table:table-cell>
          <table:table-cell office:value-type="string" table:style-name="tablecell">
            <text:p text:style-name="tablealignleft"> Groupe         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header">
            <text:p text:style-name="Table_20_Heading"> Oui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39:43</meta:creation-date>
    <dc:creator>Generated</dc:creator>
    <dc:date>2026-09-17T14::39:43</dc:date>
    <dc:language>en-US</dc:language>
    <meta:editing-cycles>1</meta:editing-cycles>
    <meta:editing-duration>PT0S</meta:editing-duration>
    <dc:title>moodle:wiki:creation</dc:title>
  </office:meta>
</office:document-meta>
</file>