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1de6ac6a25d917b872cb9510c5f058.png"/>
  <manifest:file-entry manifest:media-type="image/png" manifest:full-path="Pictures/01bcf59dba305e4f2405d6499ddb9102.png"/>
  <manifest:file-entry manifest:media-type="image/png" manifest:full-path="Pictures/5ae22ae4a4fd5ac1313b77cbaa0674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verif-inscriptions"/>Il est possible de consulter la <text:span text:style-name="Strong_20_Emphasis">liste des participants</text:span> pour vérifier que les étudiants ont bien accès au cours. </text:p>
      <text:p text:style-name="Text_20_body">Dans l'espace de cours, cliquez sur “Participants” , soit dans le menu de droite, soit dans le bloc“participants” , si il existe (par défaut, oui) :</text:p>
      <text:p text:style-name="Text_20_body"><draw:frame draw:style-name="media" draw:name="0" text:anchor-type="as-char" draw:z-index="0" svg:width="7.9375cm" svg:height="9.7769841269841cm"><draw:image xlink:href="Pictures/661de6ac6a25d917b872cb9510c5f058.png" xlink:type="simple" xlink:show="embed" xlink:actuate="onLoad"/></draw:frame>    ou    <draw:frame draw:style-name="media" draw:name="1" text:anchor-type="as-char" draw:z-index="1" svg:width="7.9375cm" svg:height="14.368613138686cm"><draw:image xlink:href="Pictures/01bcf59dba305e4f2405d6499ddb9102.png" xlink:type="simple" xlink:show="embed" xlink:actuate="onLoad"/></draw:frame></text:p>
      <text:p text:style-name="Text_20_body">La liste des participants peut être filtrées, par rôle par exemple. 
<draw:frame draw:style-name="media" draw:name="2" text:anchor-type="as-char" draw:z-index="2" svg:width="15.875cm" style:rel-width="100%" svg:height="9.9081896551724cm" style:rel-height="scale"><draw:image xlink:href="Pictures/5ae22ae4a4fd5ac1313b77cbaa0674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53:58</meta:creation-date>
    <dc:creator>Generated</dc:creator>
    <dc:date>2026-09-16T07::53:58</dc:date>
    <dc:language>en-US</dc:language>
    <meta:editing-cycles>1</meta:editing-cycles>
    <meta:editing-duration>PT0S</meta:editing-duration>
    <dc:title>moodle:verif-inscriptions</dc:title>
  </office:meta>
</office:document-meta>
</file>