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15a45228b3e302af7038cad152a8dee6.png"/>
  <manifest:file-entry manifest:media-type="image/png" manifest:full-path="Pictures/32f9993936780095237c0abab98411ca.png"/>
  <manifest:file-entry manifest:media-type="image/png" manifest:full-path="Pictures/a692f7adce5a043c2e5f42e32f25ba46.png"/>
  <manifest:file-entry manifest:media-type="image/png" manifest:full-path="Pictures/f07e7fe0929b6e742032dd28b9ff2e29.png"/>
  <manifest:file-entry manifest:media-type="image/png" manifest:full-path="Pictures/af2cbac278f7a72aad9ef5121357c4b7.png"/>
  <manifest:file-entry manifest:media-type="image/png" manifest:full-path="Pictures/9cbea384e5927a8165b86cdaec981f42.png"/>
  <manifest:file-entry manifest:media-type="image/png" manifest:full-path="Pictures/a8a1f4e4e12ad3974c50acef8efeba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_deroule_progressif"/><text:bookmark-start text:name="__RefHeading___concevoir_un_test_a_deroulement_progressif_1"/><text:bookmark-start text:name="concevoir_un_test_a_deroulement_progressif"/>Concevoir un test à déroulement progressif<text:bookmark-end text:name="__RefHeading___concevoir_un_test_a_deroulement_progressif_1"/><text:bookmark-end text:name="concevoir_un_test_a_deroulement_progressif"/></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tte page ne traite que des scénarios linéaires. Pour des scénarios à embranchements ou basés sur un arbre décisionnel, voir plutôt <text:a xlink:type="simple" xlink:href="https://pedagowiki.unicaen.fr/doku.php?id=moodle:moodle" text:style-name="Internet_20_link" text:visited-style-name="Visited_20_Internet_20_Link">l'outil leçon</text:a> et voir aussi <text:a xlink:type="simple" xlink:href="https://pedagowiki.unicaen.fr/doku.php?id=moodle:moodle" text:style-name="Internet_20_link" text:visited-style-name="Visited_20_Internet_20_Link">serious game</text:a>.</text:p>
          </table:table-cell>
        </table:table-row>
      </table:table>
      <text:p text:style-name="Text_20_body">Lors de la conception d'un test, il peut arriver que l'on veuille forcer les étudiants à répondre aux questions dans l'ordre. Cela garantit un contrôle sur la façon dont les connaissances sont évaluées et permet l'utilisation de feedbacks pour dynamiser le test au lieu d'un simple rapport à la fin.</text:p>
      <text:p text:style-name="Text_20_body">Pour ce faire, nous allons modifier le comportement des questions dans les paramètres du test :</text:p>
      <text:list text:style-name="List_20_1" text:continue-numbering="false">
        <text:list-item>
          <text:p text:style-name="List_20_1_Content_First"> entrez dans le test ;</text:p>
        </text:list-item>
        <text:list-item>
          <text:p text:style-name="List_20_1_Content"> cliquer sur le menu “<text:span text:style-name="Strong_20_Emphasis">ADMINISTRATION</text:span>” ;</text:p>
        </text:list-item>
        <text:list-item>
          <text:p text:style-name="List_20_1_Content_Last"> cliquer sur “<text:span text:style-name="Strong_20_Emphasis">Paramètres</text:span>” ;</text:p>
        </text:list-item>
      </text:list>
      <text:p text:style-name="Text_20_body">Ou depuis le cours en mode édition, cliquez sur “<text:span text:style-name="Strong_20_Emphasis">Modifier</text:span>” à côté du test, puis sur “<text:span text:style-name="Strong_20_Emphasis">Paramètres</text:span>”.</text:p>
      <text:p text:style-name="Text_20_body">Sur la page de paramètres, nous allons nous intéresser au menu “<text:span text:style-name="Strong_20_Emphasis">Comment se comportent les questions</text:span>” du volet “<text:span text:style-name="Strong_20_Emphasis">Comportement des questions</text:span>”.</text:p>
      <text:p text:style-name="Text_20_body"><draw:frame draw:style-name="mediacenter" draw:name="1" text:anchor-type="paragraph" draw:z-index="1" svg:width="21.960416666667cm" style:rel-width="100%" svg:height="11.456458333333cm" style:rel-height="scale"><draw:image xlink:href="Pictures/15a45228b3e302af7038cad152a8dee6.png" xlink:type="simple" xlink:show="embed" xlink:actuate="onLoad"/></draw:frame></text:p>
      <text:h text:style-name="Heading_20_1" text:outline-level="1"><text:bookmark-start text:name="__RefHeading___methode_1test_a_feedback_immediat_2"/><text:bookmark-start text:name="methode_1test_a_feedback_immediat"/>Méthode 1 : test à feedback immédiat<text:bookmark-end text:name="__RefHeading___methode_1test_a_feedback_immediat_2"/><text:bookmark-end text:name="methode_1test_a_feedback_immediat"/></text:h>
      <text:p text:style-name="Text_20_body">Il suffit de sélectionner l'option “<text:span text:style-name="Strong_20_Emphasis">Feedback immédiat</text:span>” dans le menu ci-dessus. </text:p>
      <text:p text:style-name="Text_20_body">Lorsqu'un étudiant fait une tentative, il n'a accès qu'à la première question.</text:p>
      <text:p text:style-name="Text_20_body"><draw:frame draw:style-name="mediacenter" draw:name="2" text:anchor-type="paragraph" draw:z-index="2" svg:width="40.851666666667cm" style:rel-width="100%" svg:height="14.948958333333cm" style:rel-height="scale"><draw:image xlink:href="Pictures/32f9993936780095237c0abab98411ca.png" xlink:type="simple" xlink:show="embed" xlink:actuate="onLoad"/></draw:frame></text:p>
      <text:p text:style-name="Text_20_body">S'il tente d'aller à une question verrouillée, il verra l'écran suivant :</text:p>
      <text:p text:style-name="Text_20_body"><draw:frame draw:style-name="mediacenter" draw:name="3" text:anchor-type="paragraph" draw:z-index="3" svg:width="40.79875cm" style:rel-width="100%" svg:height="7.6729166666667cm" style:rel-height="scale"><draw:image xlink:href="Pictures/a692f7adce5a043c2e5f42e32f25ba46.png" xlink:type="simple" xlink:show="embed" xlink:actuate="onLoad"/></draw:frame></text:p>
      <text:p text:style-name="Text_20_body">Après avoir répondu à une question, la réponse correcte ainsi que le feedback général et le feedback spécifique de la réponse de l'étudiant sont affiché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L'étudiant ne peut pas modifier sa réponse, seulement passer à la question suivante.</text:p>
          </table:table-cell>
        </table:table-row>
      </table:table>
      <text:p text:style-name="Text_20_body"><draw:frame draw:style-name="mediacenter" draw:name="5" text:anchor-type="paragraph" draw:z-index="5" svg:width="41.036875cm" style:rel-width="100%" svg:height="23.124583333333cm" style:rel-height="scale"><draw:image xlink:href="Pictures/f07e7fe0929b6e742032dd28b9ff2e29.png" xlink:type="simple" xlink:show="embed" xlink:actuate="onLoad"/></draw:frame></text:p>
      <text:p text:style-name="Text_20_body">À la fin du test, l'étudiant a accès au feedback global et à la relecture des questions.</text:p>
      <text:p text:style-name="Text_20_body">exemple : <text:a xlink:type="simple" xlink:href="https://foad2.unicaen.fr/moodle/mod/quiz/view.php?id=332971" text:style-name="Internet_20_link" text:visited-style-name="Visited_20_Internet_20_Link">https://foad2.unicaen.fr/moodle/mod/quiz/view.php?id=332971</text:a></text:p>
      <text:h text:style-name="Heading_20_1" text:outline-level="1"><text:bookmark-start text:name="__RefHeading___methode_2test_interactif_a_essais_multiples_3"/><text:bookmark-start text:name="methode_2test_interactif_a_essais_multiples"/>Méthode 2 : test interactif à essais multiples<text:bookmark-end text:name="__RefHeading___methode_2test_interactif_a_essais_multiples_3"/><text:bookmark-end text:name="methode_2test_interactif_a_essais_multiples"/></text:h>
      <text:p text:style-name="Text_20_body">On sélectionne l'option “<text:span text:style-name="Strong_20_Emphasis">Interactif avec essais multiples</text:span>” dans le menu des paramètres.
Avec cette option, les questions du test peuvent être tentées plusieurs fois, avec un indice donné après chaque essai infructueux.</text:p>
      <text:p text:style-name="Text_20_body">Pour ajouter des indices à une question, il faut utiliser le volet “Tentatives multiples” dans les paramètres de question.
On peut y écrire les indices, qui vont s'afficher dans l'ordre après chaque échec. On peut entrer deux indices par défaut mais il est possible d'en ajouter avec le bouton “<text:span text:style-name="Strong_20_Emphasis">Ajouter un autre indice</text:span>”.
<draw:frame draw:style-name="mediacenter" draw:name="6" text:anchor-type="paragraph" draw:z-index="6" svg:width="42.095208333333cm" style:rel-width="100%" svg:height="19.129375cm" style:rel-height="scale"><draw:image xlink:href="Pictures/af2cbac278f7a72aad9ef5121357c4b7.png" xlink:type="simple" xlink:show="embed" xlink:actuate="onLoad"/></draw:frame></text:p>
      <text:p text:style-name="Text_20_body">Selon le type de question, il peut aussi y avoir des options supplémentaires, comme l'affichage des réponses correctes pour un QCM. En outre, on peut définir une pénalité pour l'utilisation d'indices, afin de récompenser les étudiants qui répondent correctement dès la première tentative.
Dans l'exemple ci-dessus, la pénalité est fixée à 50% de la note et la question dispose de 3 indices, le dernier donnant la réponse à écrire. Ainsi, l'étudiant qui répond après avoir reçu le dernier indice a déjà subi deux pénalités de 50% et n'aura donc aucun point, puisqu'il a simplement recopié la réponse attendue.</text:p>
      <text:p text:style-name="Text_20_body"><draw:frame draw:style-name="mediacenter" draw:name="7" text:anchor-type="paragraph" draw:z-index="7" svg:width="34.104791666667cm" style:rel-width="100%" svg:height="11.138958333333cm" style:rel-height="scale"><draw:image xlink:href="Pictures/9cbea384e5927a8165b86cdaec981f42.png" xlink:type="simple" xlink:show="embed" xlink:actuate="onLoad"/></draw:frame></text:p>
      <text:p text:style-name="Text_20_body">Chaque question avec indices peut être tentée autant de fois qu'il y a d'indices plus un. Autrement dit, si l'étudiant entre une mauvaise réponse après avoir épuisé tous les indices, aucun point n'est attribué et il n'est plus possible de retenter.</text:p>
      <text:p text:style-name="Text_20_body">En ce qui concerne l'ordre du test, on peut lier deux questions en conditionnant l'accès à l'une à l'accomplissement de la précédente. Le paramétrage s'effectue sur la page de modification du test (“<text:span text:style-name="Strong_20_Emphasis">ADMINISTRATION</text:span>” &gt; “<text:span text:style-name="Strong_20_Emphasis">Modifier le test</text:span>”).</text:p>
      <text:p text:style-name="Text_20_body"><draw:frame draw:style-name="mediacenter" draw:name="8" text:anchor-type="paragraph" draw:z-index="8" svg:width="41.010416666667cm" style:rel-width="100%" svg:height="20.955cm" style:rel-height="scale"><draw:image xlink:href="Pictures/a8a1f4e4e12ad3974c50acef8efebad4.png" xlink:type="simple" xlink:show="embed" xlink:actuate="onLoad"/></draw:frame></text:p>
      <text:p text:style-name="Text_20_body">La liste de verrous à droite de la liste de questions permet de gérer le verrouillage. Par défaut, tout est verrouillé : on ne peut effectuer le test qu'en répondant à chaque question l'une après l'autre. Si on veut ouvrir une question, il suffit de cliquer sur le cadenas entre la question visée et la question précédente pour enlever la dépendance. On peut ainsi créer des suites de questions (sur un même thème ou une même situation par exemple) et laisser l'étudiant choisir dans une certaine mesure l'ordre dans lequel il répond.</text:p>
      <text:p text:style-name="Text_20_body">exemple : <text:a xlink:type="simple" xlink:href="https://foad2.unicaen.fr/moodle/mod/quiz/view.php?id=338734" text:style-name="Internet_20_link" text:visited-style-name="Visited_20_Internet_20_Link">https://foad2.unicaen.fr/moodle/mod/quiz/view.php?id=33873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0::08:17</meta:creation-date>
    <dc:creator>Generated</dc:creator>
    <dc:date>2026-09-17T00::08:17</dc:date>
    <dc:language>en-US</dc:language>
    <meta:editing-cycles>1</meta:editing-cycles>
    <meta:editing-duration>PT0S</meta:editing-duration>
    <dc:title>moodle:test_deroule_progressif</dc:title>
  </office:meta>
</office:document-meta>
</file>